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782d9dee7a1d76502b899695dda05d8.png"/>
  <manifest:file-entry manifest:media-type="image/png" manifest:full-path="Pictures/5d62a7d4d23e826f8043557dc8949f90.png"/>
  <manifest:file-entry manifest:media-type="image/png" manifest:full-path="Pictures/16fbf33246f966ddec360be9a37a00f0.png"/>
  <manifest:file-entry manifest:media-type="image/png" manifest:full-path="Pictures/33b2b6e2ed3ac6806258e87da359892e.png"/>
  <manifest:file-entry manifest:media-type="image/png" manifest:full-path="Pictures/29833f09d5e2445c77eafb8cbda08572.png"/>
  <manifest:file-entry manifest:media-type="image/png" manifest:full-path="Pictures/e21baf317deba14ecf8fee5a973d96a6.png"/>
  <manifest:file-entry manifest:media-type="image/png" manifest:full-path="Pictures/804176e0ea2a6bc9e5ea04c0ca04dc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edittable:start"/><text:bookmark-start text:name="__RefHeading___edittableedition_de_tableaux_dans_dokuwiki_1"/><text:bookmark-start text:name="edittableedition_de_tableaux_dans_dokuwiki"/>edittable : édition de tableaux dans Dokuwiki<text:bookmark-end text:name="__RefHeading___edittableedition_de_tableaux_dans_dokuwiki_1"/><text:bookmark-end text:name="edittableedition_de_tableaux_dans_dokuwiki"/></text:h>
      <text:p text:style-name="Text_20_body">Ce plugin ajoute à chaque table un bouton d'édition qui permet de modifier le tableau dans une interface visuelle de type Excel.</text:p>
      <text:p text:style-name="Text_20_body">Le plugin ajoute également un bouton à la barre d'outils pour insérer de nouveaux tableaux à l'aide de cet éditeur.</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tableedit</text:span> à l'aide du gestionnaire d'extension.</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ors de la mise à niveau d'une version antérieure à 2014, il faut désinstaller et réinstaller le plugin.</text:p><text:p text:style-name="Text_20_body">Sinon, les anciens fichiers peuvent empêcher le bon fonctionnement du plugin.</text:p><text:p text:style-name="Text_20_body">Assurez-vous que le répertoire tableedit ne contient pas d'action.php.</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Une fois installé le plugin, tous les tableaux auront leur bouton d'édition qui ouvrira le tableau dans le plugin editTable :<draw:frame draw:style-name="mediacenter" draw:name="0" text:anchor-type="paragraph" draw:z-index="0" svg:width="3.254375cm" style:rel-width="100%" svg:height="1.7197916666667cm" style:rel-height="scale"><draw:image xlink:href="Pictures/7782d9dee7a1d76502b899695dda05d8.png" xlink:type="simple" xlink:show="embed" xlink:actuate="onLoad"/></draw:frame></text:p>
      <text:p text:style-name="Text_20_body">Lors de la modification d'un texte dans l'éditeur, un nouveau tableau peut être inséré à l'aide du bouton <draw:frame draw:style-name="media" draw:name="Ajouter un tableau Legend" text:anchor-type="as-char" draw:z-index="0" svg:width="0.42333333333333cm"><draw:text-box><text:p text:style-name="legendcenter"><draw:frame draw:style-name="media" draw:name="Ajouter un tableau" text:anchor-type="as-char" draw:z-index="1" svg:width="0.42333333333333cm" svg:height="0.42333333333333cm"><draw:image xlink:href="Pictures/5d62a7d4d23e826f8043557dc8949f90.png" xlink:type="simple" xlink:show="embed" xlink:actuate="onLoad"/></draw:frame>Ajouter un tableau</text:p></draw:text-box></draw:frame>. </text:p>
      <text:h text:style-name="Heading_20_3" text:outline-level="3"><text:bookmark-start text:name="__RefHeading___edition_6"/><text:bookmark-start text:name="edition"/>Édition<text:bookmark-end text:name="__RefHeading___edition_6"/><text:bookmark-end text:name="edition"/></text:h>
      <text:p text:style-name="Text_20_body">Sélectionnez une cellule par la touche <text:span text:style-name="Plugin_Keyboard___keyboard">Tab ⇆</text:span>, les touches de curseur ou le clic de souris.</text:p>
      <text:p text:style-name="Text_20_body">Pour écraser le contenu des cellules, commencez simplement à taper,pour modifier le contenu des cellules, appuyez sur <text:span text:style-name="Plugin_Keyboard___keyboard">↵ Entrée</text:span> ou double-cliquez sur une cellule.Pour confirmer une modification, appuyez sur <text:span text:style-name="Plugin_Keyboard___keyboard">↵ Entrée</text:span> ou passez à une autre cellule.À l'intérieur d'une cellule, toute la syntaxe wiki autorisée pour les tableaux peut être utilisée comme d'habitude.
<draw:frame draw:style-name="mediacenter" draw:name="2" text:anchor-type="paragraph" draw:z-index="2" svg:width="9.68375cm" style:rel-width="100%" svg:height="2.54cm" style:rel-height="scale"><draw:image xlink:href="Pictures/16fbf33246f966ddec360be9a37a00f0.png" xlink:type="simple" xlink:show="embed" xlink:actuate="onLoad"/></draw:frame></text:p>
      <text:h text:style-name="Heading_20_3" text:outline-level="3"><text:bookmark-start text:name="__RefHeading___manipulation_de_cellules_7"/><text:bookmark-start text:name="manipulation_de_cellules"/>Manipulation de cellules<text:bookmark-end text:name="__RefHeading___manipulation_de_cellules_7"/><text:bookmark-end text:name="manipulation_de_cellules"/></text:h>
      <text:p text:style-name="Text_20_body"><draw:frame draw:style-name="medialeft" draw:name="3" text:anchor-type="paragraph" draw:z-index="3" svg:width="5.6091666666667cm" style:rel-width="100%" svg:height="7.9110416666667cm" style:rel-height="scale"><draw:image xlink:href="Pictures/33b2b6e2ed3ac6806258e87da359892e.png" xlink:type="simple" xlink:show="embed" xlink:actuate="onLoad"/></draw:frame>Toutes les manipulations de cellules se font via un menu contextuel du clic droit.</text:p>
      <text:p text:style-name="Text_20_body">Pour cela, sélectionnez une ou plusieurs cellules en faisant glisser la souris.</text:p>
      <text:p text:style-name="Text_20_body">Le menu contextuel permet de modifier l'alignement, le format d'en-tête des cellules, d'ajouter ou supprimer des colonnes ou des lignes et de fusioner les cellules.</text:p>
      <text:p text:style-name="Text_20_body">En faisant glisser le petit carré en bas à droite d'une cellule sélectionnée, on copie le même contenu en faisant glisser.</text:p>
      <text:h text:style-name="Heading_20_3" text:outline-level="3"><text:bookmark-start text:name="__RefHeading___deplacement_8"/><text:bookmark-start text:name="deplacement"/>Déplacement<text:bookmark-end text:name="__RefHeading___deplacement_8"/><text:bookmark-end text:name="deplacement"/></text:h>
      <text:p text:style-name="Text_20_body">Les lignes et les colonnes peuvent être réorganisées en les déplaçant.</text:p>
      <text:p text:style-name="Text_20_body">Le contenu sera déplacé en conséquence.</text:p>
      <text:p text:style-name="Text_20_body">Notez que les lignes ou les colonnes ne peuvent pas être déplacées vers l'extérieur ou dans des ensembles de colonnes ou de lignes respectivement.</text:p>
      <text:p text:style-name="Text_20_body"><draw:frame draw:style-name="medialeft" draw:name="4" text:anchor-type="paragraph" draw:z-index="4" svg:width="3.4660416666667cm" style:rel-width="100%" svg:height="2.4870833333333cm" style:rel-height="scale"><draw:image xlink:href="Pictures/29833f09d5e2445c77eafb8cbda08572.png" xlink:type="simple" xlink:show="embed" xlink:actuate="onLoad"/></draw:frame>Pour déplacer une ligne, saisissez la poignée en haut de sa cellule d'en-tête, puis déplacez-la là où vous voulez qu'elle aille.</text:p>
      <text:p text:style-name="Text_20_body">Pour déplacer des colonnes, saisissez la poignée à gauche de sa cellule d'en-tête.
<draw:frame draw:style-name="mediacenter" draw:name="5" text:anchor-type="paragraph" draw:z-index="5" svg:width="3.3866666666667cm" style:rel-width="100%" svg:height="2.54cm" style:rel-height="scale"><draw:image xlink:href="Pictures/e21baf317deba14ecf8fee5a973d96a6.png" xlink:type="simple" xlink:show="embed" xlink:actuate="onLoad"/></draw:frame></text:p>
      <text:p text:style-name="Text_20_body"><draw:frame draw:style-name="medialeft" draw:name="6" text:anchor-type="paragraph" draw:z-index="6" svg:width="3.9952083333333cm" style:rel-width="100%" svg:height="2.8045833333333cm" style:rel-height="scale"><draw:image xlink:href="Pictures/804176e0ea2a6bc9e5ea04c0ca04dc50.png" xlink:type="simple" xlink:show="embed" xlink:actuate="onLoad"/></draw:frame>À des fins d'édition, les colonnes peuvent être redimensionnées manuellement en faisant glisser la poignée à droite de leur cellule d'en-tête.</text:p>
      <text:p text:style-name="Text_20_body">Notez que cela n'est pas enregistré par DokuWiki (car DokuWiki n'a pas de largeur ou d'autres propriétés pour les tableaux) mais peut être une bonne aide lors de l'édition de grands tableaux avec de nombreuses colonnes qui pourraient tenir sur une page d'écran avec moins de défilement en redimensionnant la largeur des colonnes.</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edittable" text:style-name="Internet_20_link" text:visited-style-name="Visited_20_Internet_20_Link">https://www.dokuwiki.org/plugin:edittable</text:a></text:p>
      <text:p text:style-name="Horizontal_20_Line"/>
      <text:p text:style-name="Text_20_body"><text:span text:style-name="Emphasis">Basé sur &lt;&lt; <text:a xlink:type="simple" xlink:href="https://www.dokuwiki.org/plugin:edittable" text:style-name="Internet_20_link" text:visited-style-name="Visited_20_Internet_20_Link">EditTable Plugin</text:a> &gt;&gt; par Andreas Goh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9:45</meta:creation-date>
    <dc:creator>Generated</dc:creator>
    <dc:date>2026-09-08T12::29:45</dc:date>
    <dc:language>en-US</dc:language>
    <meta:editing-cycles>1</meta:editing-cycles>
    <meta:editing-duration>PT0S</meta:editing-duration>
    <dc:title>logiciel:internet:dokuwiki:plugins:edittable:start</dc:title>
  </office:meta>
</office:document-meta>
</file>