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f29a492612ad0aaf8d346d110c45c4.png"/>
  <manifest:file-entry manifest:media-type="image/png" manifest:full-path="Pictures/3a069727056911d357a63b8365690e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crylic:start"/><text:bookmark-start text:name="__RefHeading___proxy_dns_acrylicun_serveur_dns_pour_windows_1"/><text:bookmark-start text:name="proxy_dns_acrylicun_serveur_dns_pour_windows"/>Proxy DNS Acrylic : un serveur DNS pour Windows<text:bookmark-end text:name="__RefHeading___proxy_dns_acrylicun_serveur_dns_pour_windows_1"/><text:bookmark-end text:name="proxy_dns_acrylicun_serveur_dns_pour_windows"/></text:h>
      <text:p text:style-name="Text_20_body">Acrylic agit comme un serveur DNS pour Windows.</text:p>
      <text:p text:style-name="Text_20_body">Il est open source, gratuit sous licence GPL (GNU General Public Licens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r l'installateur sur la page <text:a xlink:type="simple" xlink:href="http://mayakron.altervista.org/wikibase/show.php?id=AcrylicHome" text:style-name="Internet_20_link" text:visited-style-name="Visited_20_Internet_20_Link">http://mayakron.altervista.org/wikibase/show.php?id=AcrylicHome</text:a> en cliquant sur le bouton :</text:p>
      <text:p text:style-name="Text_20_body"><draw:frame draw:style-name="media" draw:name="0" text:anchor-type="as-char" draw:z-index="0" svg:width="7.699375cm" style:rel-width="100%" svg:height="7.064375cm" style:rel-height="scale"><draw:image xlink:href="Pictures/22f29a492612ad0aaf8d346d110c45c4.png" xlink:type="simple" xlink:show="embed" xlink:actuate="onLoad"/></draw:frame></text:p>
      <text:p text:style-name="Text_20_body">Double-cliquez sur le fichier Acrylic.exe et cliquez sur le bouton <text:span text:style-name="Plugin_Keyboard___keyboard">Next</text:span>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installation nécessite les droits d'administrateur</text:p></table:table-cell></table:table-row></table:table></draw:text-box></draw:frame>Lisez et acceptez la licence en cliquant sur <text:span text:style-name="Plugin_Keyboard___keyboard">I Agree</text:span></text:p>
      <text:p text:style-name="Text_20_body">Cliquez sur <text:span text:style-name="Plugin_Keyboard___keyboard">Install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Ouvrir le fichier hosts d'acrylic :</text:p>
      <text:p text:style-name="Text_20_body"><draw:frame draw:style-name="media" draw:name="1" text:anchor-type="as-char" draw:z-index="1" svg:width="7.0379166666667cm" style:rel-width="100%" svg:height="13.229166666667cm" style:rel-height="scale"><draw:image xlink:href="Pictures/3a069727056911d357a63b8365690e34.png" xlink:type="simple" xlink:show="embed" xlink:actuate="onLoad"/></draw:frame></text:p>
      <text:p text:style-name="Text_20_body">Ajoutez à ce fichier votre entrée Wildcard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ar exemple</text:p><text:p text:style-name="Preformatted_20_Text">127.0.0.1 *.apps-domain-name.com</text:p></table:table-cell></table:table-row></table:table></draw:text-box></draw:frame>Redémarrez le service acrylic (menu démarrer stop service puis start service)</text:p>
      <text:p text:style-name="Text_20_body">Modifiez les propriétés de votre carte réseau de manière à ce que <text:span text:style-name="Strong_20_Emphasis">127.0.0.1</text:span> soit votre DNS primaire</text:p>
      <text:p text:style-name="Text_20_body">Testez votre paramétrage :</text:p>
      <text:p text:style-name="Preformatted_20_Text">ping toto.apps-domain-name.com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nfrappe.fr/doc/doku.php?id=fr:logiciel:internet:serveur:dns:start" text:style-name="Internet_20_link" text:visited-style-name="Visited_20_Internet_20_Link">dns</text:a><text:span text:style-name="Strong_20_Emphasis">(fr)</text:span> <text:a xlink:type="simple" xlink:href="https://www.nfrappe.fr/doc/doku.php?id=fr:logiciel:internet:serveur:dns:start" text:style-name="Internet_20_link" text:visited-style-name="Visited_20_Internet_20_Link">dns</text:a></text:p>
      <text:p text:style-name="Horizontal_20_Line"/>
      <text:p text:style-name="Text_20_body"><text:span text:style-name="Emphasis">Contributeurs principaux : <text:a xlink:type="simple" xlink:href="https://www.nfrappe.fr/doc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09</meta:creation-date>
    <dc:creator>Generated</dc:creator>
    <dc:date>2026-09-08T13::01:09</dc:date>
    <dc:language>en-US</dc:language>
    <meta:editing-cycles>1</meta:editing-cycles>
    <meta:editing-duration>PT0S</meta:editing-duration>
    <dc:title>logiciel:internet:acrylic:start</dc:title>
  </office:meta>
</office:document-meta>
</file>