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4884eb6b0bd9291893300fe292bf4b4.svg"/>
  <manifest:file-entry manifest:media-type="image/jpeg" manifest:full-path="Pictures/e92d8fd6aedbfbcd32bbb05f9b8804b2.jpg"/>
  <manifest:file-entry manifest:media-type="image/jpeg" manifest:full-path="Pictures/e3321a6b8f330d89de6f23e5d9b958bf.jpg"/>
  <manifest:file-entry manifest:media-type="image/jpeg" manifest:full-path="Pictures/5e17d68a685e4572de97d78cdbb42528.jpg"/>
  <manifest:file-entry manifest:media-type="image/jpeg" manifest:full-path="Pictures/3cabd36345386fb095bfedef5f263d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start"/><text:bookmark-start text:name="__RefHeading___dolibarrgestion_d_une_entreprise_1"/><text:bookmark-start text:name="dolibarrgestion_d_une_entreprise"/>Dolibarr : Gestion d'une entreprise<text:bookmark-end text:name="__RefHeading___dolibarrgestion_d_une_entreprise_1"/><text:bookmark-end text:name="dolibarrgestion_d_une_entrepris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Dolibarr</text:span> sur <text:a xlink:type="simple" xlink:href="https://sourceforge.net/projects/dolibarr/files/latest/download" text:style-name="Internet_20_link" text:visited-style-name="Visited_20_Internet_20_Link">https://sourceforge.net/projects/dolibarr/files/latest/download</text:a><text:span text:style-name="Strong_20_Emphasis">Décompressez l'archive .zip téléchargée</text:span></text:p>
      <text:h text:style-name="Heading_20_3" text:outline-level="3"><text:bookmark-start text:name="__RefHeading___installation_sur_un_serveur_mutualise_ovh_4"/><text:bookmark-start text:name="installation_sur_un_serveur_mutualise_ovh"/>Installation sur un serveur mutualisé OVH<text:bookmark-end text:name="__RefHeading___installation_sur_un_serveur_mutualise_ovh_4"/><text:bookmark-end text:name="installation_sur_un_serveur_mutualise_ovh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prendrons l'exemple d'un site <text:span text:style-name="Strong_20_Emphasis">dolibarr.monsite.tld</text:span> de racine <text:span text:style-name="Strong_20_Emphasis">www/dolibarr</text:span></text:p></table:table-cell></table:table-row></table:table></draw:text-box></draw:frame><text:span text:style-name="Strong_20_Emphasis">Ouvrez FTP</text:span> (ex. filezilla)<text:span text:style-name="Strong_20_Emphasis">Connectez-vous sur votre serveur OVH</text:span><text:span text:style-name="Strong_20_Emphasis">créez un répertoire pour Dolibarr sur votre site</text:span> (un clic droit sur la racine), en le nommant, par exemple <text:span text:style-name="Strong_20_Emphasis">dolibarr</text:span>) et entrez-y<text:span text:style-name="Strong_20_Emphasis">envoyez le répertoire local htdocs</text:span> dans le nouveau répertoire dolibarr de votre site<text:span text:style-name="Strong_20_Emphasis">Créez sur votre site un fichier htdocs/conf/conf.php vide avec autorisation d'écriture pour l'utilisateur de votre serveur Web</text:span> (l'autorisation d'écriture sera supprimée une fois l'installation terminée)<text:span text:style-name="Strong_20_Emphasis">Allez sur votre hébergement</text:span>, onglet <text:span text:style-name="Strong_20_Emphasis">Multisites</text:span><text:span text:style-name="Strong_20_Emphasis">Créez un multisite dolibarr.monsite.tld</text:span> de racine <text:span text:style-name="Strong_20_Emphasis">www/dolibarr/htdocs</text:span><text:span text:style-name="Strong_20_Emphasis">Ouvrez votre site</text:span> (<text:a xlink:type="simple" xlink:href="http://dolibarr.monsite.tld" text:style-name="Internet_20_link" text:visited-style-name="Visited_20_Internet_20_Link">http://dolibarr.monsite.tld</text:a>)<text:span text:style-name="Strong_20_Emphasis">Langue par défaut</text:span> : Français, puis <text:span text:style-name="Plugin_Keyboard___keyboard">Étape suivante</text:span><text:span text:style-name="Strong_20_Emphasis">Vérification des prérequis</text:span> : Si tout s'est bien passé, cliquez sur le bouton <text:span text:style-name="Plugin_Keyboard___keyboard">Démarrer</text:span> sur la ligne <text:span text:style-name="Strong_20_Emphasis">Première installation</text:span><text:span text:style-name="Strong_20_Emphasis">Fichier de configuration</text:span> :<text:span text:style-name="Strong_20_Emphasis">Serveur Web</text:span>, les réglages proposés devraient convenir (corrigez si besoin) :<text:span text:style-name="Strong_20_Emphasis">Répertoire contenant les pages web</text:span> : /home/.../www/dolibarr/htdocs<text:span text:style-name="Strong_20_Emphasis">Répertoire devant contenir les documents générés (PDF, etc.)</text:span> : /home/.../www/dolibarr/documents<text:span text:style-name="Strong_20_Emphasis">URL racine</text:span> : http://monsite.tld<text:span text:style-name="Strong_20_Emphasis">Base de données Dolibarr</text:span> (si votre base existe déjà, vous trouverez ces renseignements sur votre hébergement, onglet <text:span text:style-name="Strong_20_Emphasis">Bases de données</text:span>) :<text:span text:style-name="Strong_20_Emphasis">Si vous avez déjà une base</text:span> :<text:span text:style-name="Strong_20_Emphasis">Nom de la base de données</text:span> : (indiqué sur votre espace client OVH)<text:span text:style-name="Strong_20_Emphasis">Serveur de base de données</text:span> : (indiqué sur votre espace client OVH)<text:span text:style-name="Strong_20_Emphasis">Identifiant</text:span> : Identifiant du propriétaire de la base de données Dolibarr (indiqué sur votre espace client OVH)<text:span text:style-name="Strong_20_Emphasis">Mot de passe</text:span> : Mot de passe du propriétaire de la base de données Dolibarr (connu de vous !)<text:span text:style-name="Strong_20_Emphasis">Si vous créez une base</text:span> :<text:span text:style-name="Strong_20_Emphasis">Nom de la base de données</text:span> le nom de votre nouvelle base (dolibarr par défaut)<text:span text:style-name="Strong_20_Emphasis">Serveur de base de données</text:span> : nom ou adresse IP du serveur de base de données, laissez <text:span text:style-name="Strong_20_Emphasis">localhost</text:span> car le serveur est installé sur la même machine que le serveur web<text:span text:style-name="Strong_20_Emphasis">Créer la base de données</text:span> : Cochez<text:span text:style-name="Strong_20_Emphasis">Identifiant</text:span> : Identifiant du propriétaire de la base de données Dolibarr.<text:span text:style-name="Strong_20_Emphasis">Mot de passe</text:span> : Mot de passe du propriétaire de la base de données Dolibarr<text:span text:style-name="Strong_20_Emphasis">Serveur de base de données - Accès super utilisateur</text:span> (en bas de la page) : renseigner identifiant et mot de passe du super-utilisateur<text:span text:style-name="Strong_20_Emphasis">Type du pilote</text:span> : mysqli (valeur par défaut)<text:span text:style-name="Strong_20_Emphasis">Port</text:span> : 3306 (valeur par défaut), ne rien mettre si inconnu.<text:span text:style-name="Strong_20_Emphasis">Préfixe des tables</text:span> : llx_ (valeur par défaut)<text:span text:style-name="Strong_20_Emphasis">Si tout s'est bien passé</text:span>, cliquez sur <text:span text:style-name="Plugin_Keyboard___keyboard">Étape suivante</text:span> (Notez bien les éventuels messages d'erreur)<text:span text:style-name="Strong_20_Emphasis">Identifiant de l'utilisateur administrateur de Dolibarr</text:span> : Définissez l'identifiant et le mot de passe du premier utilisateur que vous allez utiliser pour vous connecter à l'application.<text:line-break/>Ne perdez pas ces identifiants, ce compte permet d'administrer les autres.<text:span text:style-name="Strong_20_Emphasis">Fin de l'installation</text:span> : Cliquez sur <text:span text:style-name="underline">Accéder à Dolibarr...</text:span></text:p>
      <text:h text:style-name="Heading_20_3" text:outline-level="3"><text:bookmark-start text:name="__RefHeading___installation_sur_un_serveur_5"/><text:bookmark-start text:name="installation_sur_un_serveur"/>Installation sur un serveur<text:bookmark-end text:name="__RefHeading___installation_sur_un_serveur_5"/><text:bookmark-end text:name="installation_sur_un_serveur"/></text:h>
      <text:p text:style-name="Text_20_body"><text:span text:style-name="Strong_20_Emphasis">Configurez votre serveur Web pour utiliser dolibarr/htdocs comme racine</text:span> par exemple en créant un hôte virtuel :avec <text:span text:style-name="Strong_20_Emphasis">nginx</text:span> :</text:p>
      <text:p text:style-name="Preformatted_20_Text"># sous-domaines dolibarr<text:line-break/>server {<text:line-break/><text:s text:c="4"/>listen 80;<text:line-break/><text:s text:c="4"/><text:line-break/><text:s text:c="4"/>server_name<text:s text:c="2"/>~^(?P&lt;sub&gt;dolibarr)\.mondomaine\.tld$;<text:line-break/><text:s text:c="4"/>root /var/www/html/$sub/htdocs;<text:line-break/><text:s text:c="4"/><text:line-break/><text:tab/>location / {<text:line-break/><text:tab/><text:tab/>index index.php index.html index.htm;<text:line-break/><text:tab/><text:tab/>try_files $uri $uri/ =404;<text:line-break/><text:tab/>}<text:line-break/><text:line-break/><text:tab/>location ~ \.php$ {<text:line-break/><text:tab/><text:tab/>include snippets/fastcgi-php.conf;<text:line-break/><text:tab/><text:tab/>fastcgi_pass unix:/var/run/php/php7.4-fpm.sock;<text:line-break/><text:tab/>}<text:line-break/><text:line-break/><text:tab/>location ~ /\.ht {<text:line-break/><text:tab/><text:tab/><text:tab/>deny all;<text:line-break/><text:tab/>}<text:line-break/>}</text:p>
      <text:p text:style-name="Text_20_body">avec <text:span text:style-name="Strong_20_Emphasis">Apache2</text:span> :<draw:frame draw:style-name="media" draw:name="0" text:anchor-type="as-char" draw:z-index="0" svg:width="" svg:rel-width="100%" svg:height="0cm"><draw:image xlink:href="Pictures/f4884eb6b0bd9291893300fe292bf4b4.svg" xlink:type="simple" xlink:show="embed" xlink:actuate="onLoad"/></draw:frame> à faire<text:span text:style-name="Strong_20_Emphasis"><text:a xlink:type="simple" xlink:href="https://www.nfrappe.fr/doc/doku.php?id=tutoriel:erp-crm:dolibarr:install:start" text:style-name="Internet_20_link" text:visited-style-name="Visited_20_Internet_20_Link">Installer Dolibarr sur un serveur</text:a></text:span><text:span text:style-name="Strong_20_Emphasis"><text:a xlink:type="simple" xlink:href="https://www.nfrappe.fr/doc/doku.php?id=tutoriel:erp-crm:dolibarr:deplacer:start" text:style-name="Internet_20_link" text:visited-style-name="Visited_20_Internet_20_Link">Migrer Dolibarr sur un autre serveur</text:a></text:span><text:span text:style-name="Strong_20_Emphasis"><text:a xlink:type="simple" xlink:href="https://www.nfrappe.fr/doc/doku.php?id=tutoriel:erp-crm:dolibarr:install:ovh:start" text:style-name="Internet_20_link" text:visited-style-name="Visited_20_Internet_20_Link">Installer Dolibarr sur un serveur mutualisé OVH</text:a></text:span><text:span text:style-name="Strong_20_Emphasis"><text:a xlink:type="simple" xlink:href="https://www.nfrappe.fr/doc/doku.php?id=tutoriel:erp-crm:dolibarr:maj:start" text:style-name="Internet_20_link" text:visited-style-name="Visited_20_Internet_20_Link">Mettre à jour Dolibarr vers une nouvelle version</text:a></text:span>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premiere_configuration_7"/><text:bookmark-start text:name="premiere_configuration"/>Première configuration<text:bookmark-end text:name="__RefHeading___premiere_configuration_7"/><text:bookmark-end text:name="premiere_configuration"/></text:h>
      <text:p text:style-name="Text_20_body">Renseignez les <text:span text:style-name="Strong_20_Emphasis">identifiants</text:span> de connexion puis <text:span text:style-name="Plugin_Keyboard___keyboard">Connexion</text:span> :<draw:frame draw:style-name="mediacenter" draw:name="1" text:anchor-type="paragraph" draw:z-index="1" svg:width="10.583333333333cm" svg:height="4.3882113821138cm"><draw:image xlink:href="Pictures/e92d8fd6aedbfbcd32bbb05f9b8804b2.jpg" xlink:type="simple" xlink:show="embed" xlink:actuate="onLoad"/></draw:frame>La <text:span text:style-name="Strong_20_Emphasis">page d'accueil</text:span> s'ouvre :<draw:frame draw:style-name="mediacenter" draw:name="2" text:anchor-type="paragraph" draw:z-index="2" svg:width="10.583333333333cm" svg:height="8.9968374446553cm"><draw:image xlink:href="Pictures/e3321a6b8f330d89de6f23e5d9b958bf.jpg" xlink:type="simple" xlink:show="embed" xlink:actuate="onLoad"/></draw:frame>Comme signalé, il faut renseigner les données de la <text:span text:style-name="Strong_20_Emphasis">Société/institution</text:span>(1) et activer et configurer les <text:span text:style-name="Strong_20_Emphasis">Modules</text:span>.Cliquez sur <text:span text:style-name="Strong_20_Emphasis">Configuration -&gt; Société/Institution</text:span> (colonne de gauche). En bas de la page, cliquez sur le bouton <text:span text:style-name="Plugin_Keyboard___keyboard">Modifier</text:span>Renseignez dans le paragraphe <text:span text:style-name="Strong_20_Emphasis">Informations sur la société/institution</text:span> :<text:span text:style-name="Strong_20_Emphasis">Nom/Enseigne/Raison sociale</text:span><text:span text:style-name="Strong_20_Emphasis">Pays</text:span>le reste si vous voulezCliquez sur <text:span text:style-name="Plugin_Keyboard___keyboard">Enregistrer</text:span> en bas de la page -&gt; la fiche d'informations sur la société s'affiche.</text:p>
      <text:h text:style-name="Heading_20_3" text:outline-level="3"><text:bookmark-start text:name="__RefHeading___modules_8"/><text:bookmark-start text:name="modules"/>Modules<text:bookmark-end text:name="__RefHeading___modules_8"/><text:bookmark-end text:name="modules"/></text:h>
      <text:p text:style-name="Text_20_body">Pour activer un module, mettre le curseur qui se trouve à droite de sa ligne sur ON :<draw:frame draw:style-name="media" draw:name="3" text:anchor-type="as-char" draw:z-index="3" svg:width="2.5929166666667cm" style:rel-width="100%" svg:height="1.7197916666667cm" style:rel-height="scale"><draw:image xlink:href="Pictures/5e17d68a685e4572de97d78cdbb42528.jpg" xlink:type="simple" xlink:show="embed" xlink:actuate="onLoad"/></draw:frame>À chaque activation, un bouton s'ajoute en haut.</text:p>
      <text:p text:style-name="Text_20_body">Cliquez sur <text:span text:style-name="Strong_20_Emphasis">Configuration -&gt; Modules</text:span> (colonne de gauche)</text:p>
      <text:p text:style-name="Text_20_body">Bouton <text:span text:style-name="Plugin_Keyboard___keyboard">Tiers</text:span> (en haut) :<text:span text:style-name="Strong_20_Emphasis"><text:a xlink:type="simple" xlink:href="https://www.nfrappe.fr/doc/doku.php?id=logiciel:erp-crm:dolibarr:modules:tiers:start" text:style-name="Internet_20_link" text:visited-style-name="Visited_20_Internet_20_Link">Dolibarr : module Tiers</text:a></text:span>, un module de base pour gérer les clients, les fournisseurs, les prospects. C'est un module <text:span text:style-name="underline">indispensable</text:span> pour travailler.Bouton <text:span text:style-name="Plugin_Keyboard___keyboard">Produits | Services</text:span> :<text:span text:style-name="Strong_20_Emphasis"><text:a xlink:type="simple" xlink:href="https://www.nfrappe.fr/doc/doku.php?id=logiciel:erp-crm:dolibarr:modules:produits:start" text:style-name="Internet_20_link" text:visited-style-name="Visited_20_Internet_20_Link">Dolibarr : module Produits</text:a></text:span> : gérer un catalogue de produits<text:span text:style-name="Strong_20_Emphasis"><text:a xlink:type="simple" xlink:href="https://www.nfrappe.fr/doc/doku.php?id=logiciel:erp-crm:dolibarr:modules:stocks:start" text:style-name="Internet_20_link" text:visited-style-name="Visited_20_Internet_20_Link">Dolibarr : module Stocks</text:a></text:span> : suivre l'état des stocks de chaque produitBouton <text:span text:style-name="Plugin_Keyboard___keyboard">Commerce</text:span> (en haut) :<text:span text:style-name="Strong_20_Emphasis"><text:a xlink:type="simple" xlink:href="https://www.nfrappe.fr/doc/doku.php?id=logiciel:erp-crm:dolibarr:modules:fournisseurs:start" text:style-name="Internet_20_link" text:visited-style-name="Visited_20_Internet_20_Link">Dolibarr : module Fournisseurs</text:a></text:span> : gestion des fournisseurs<text:span text:style-name="Strong_20_Emphasis"><text:a xlink:type="simple" xlink:href="https://www.nfrappe.fr/doc/doku.php?id=logiciel:erp-crm:dolibarr:modules:devis:start" text:style-name="Internet_20_link" text:visited-style-name="Visited_20_Internet_20_Link">Dolibarr : module Proposition commerciale (Devis)</text:a></text:span> : devisBouton <text:span text:style-name="Plugin_Keyboard___keyboard">Facturation | Paiement</text:span> (en haut) :<text:span text:style-name="Strong_20_Emphasis"><text:a xlink:type="simple" xlink:href="https://www.nfrappe.fr/doc/doku.php?id=logiciel:erp-crm:dolibarr:modules:factures:start" text:style-name="Internet_20_link" text:visited-style-name="Visited_20_Internet_20_Link">Dolibarr : module Factures et avoirs</text:a></text:span> : factures et avoirsBouton <text:span text:style-name="Plugin_Keyboard___keyboard">Banques | Caisses</text:span> (en haut) :<text:span text:style-name="Strong_20_Emphasis"><text:a xlink:type="simple" xlink:href="https://www.nfrappe.fr/doc/doku.php?id=logiciel:erp-crm:dolibarr:modules:banques:start" text:style-name="Internet_20_link" text:visited-style-name="Visited_20_Internet_20_Link">Dolibarr : module Banques et Caisses</text:a></text:span> : suivre les comptes bancaires et les comptes de caisseBouton <text:span text:style-name="Plugin_Keyboard___keyboard">Comptabilité</text:span> (en haut) :<text:span text:style-name="Strong_20_Emphasis"><text:a xlink:type="simple" xlink:href="https://www.nfrappe.fr/doc/doku.php?id=logiciel:erp-crm:dolibarr:modules:comptabilite:start" text:style-name="Internet_20_link" text:visited-style-name="Visited_20_Internet_20_Link">Dolibarr : module Comptabilité</text:a></text:span> : fonctions simplifiées de comptabilitéBouton <text:span text:style-name="Plugin_Keyboard___keyboard">Outils</text:span> (en haut) :<text:span text:style-name="Strong_20_Emphasis"><text:a xlink:type="simple" xlink:href="https://www.nfrappe.fr/doc/doku.php?id=logiciel:erp-crm:dolibarr:modules:imports:start" text:style-name="Internet_20_link" text:visited-style-name="Visited_20_Internet_20_Link">Dolibarr : module Imports</text:a></text:span><text:span text:style-name="Strong_20_Emphasis"><text:a xlink:type="simple" xlink:href="https://www.nfrappe.fr/doc/doku.php?id=logiciel:erp-crm:dolibarr:modules:exports:start" text:style-name="Internet_20_link" text:visited-style-name="Visited_20_Internet_20_Link">Dolibarr : module Exports</text:a></text:span>Interfaces avec des systèmes externes :<text:span text:style-name="Strong_20_Emphasis"><text:a xlink:type="simple" xlink:href="https://www.nfrappe.fr/doc/doku.php?id=logiciel:erp-crm:dolibarr:modules:paypal:start" text:style-name="Internet_20_link" text:visited-style-name="Visited_20_Internet_20_Link">Dolibarr : module PayPal</text:a></text:span> : offre aux clients une page de paiement en ligne par <text:span text:style-name="Strong_20_Emphasis">PayPal</text:span>, pour faire des paiements de montant libre ou pour une facture.<text:span text:style-name="Strong_20_Emphasis"><text:a xlink:type="simple" xlink:href="https://www.nfrappe.fr/doc/doku.php?id=logiciel:erp-crm:dolibarr:modules:stripe:start" text:style-name="Internet_20_link" text:visited-style-name="Visited_20_Internet_20_Link">Dolibarr : module Stripe</text:a></text:span> : offre des pages pour autoriser les paiements par carte sur <text:span text:style-name="Strong_20_Emphasis">Stripe</text:span> par les clients. Elles peuvent êtres utilisées pour un paiement libre ou un paiement sur un objet particulier de Dolibarr (facture, commande, ... )</text:p>
      <text:h text:style-name="Heading_20_3" text:outline-level="3"><text:bookmark-start text:name="__RefHeading___utilisateurs_9"/><text:bookmark-start text:name="utilisateurs"/>Utilisateurs<text:bookmark-end text:name="__RefHeading___utilisateurs_9"/><text:bookmark-end text:name="utilisateurs"/></text:h>
      <text:p text:style-name="Text_20_body">Dans la page d'accueil , cliquez sur <text:span text:style-name="Strong_20_Emphasis">utilisateurs et groupes/Nouvel utilisateur</text:span> (à gauche, en bas du menu).<text:span text:style-name="Strong_20_Emphasis">Pour ce nouvel utilisateur, renseignez</text:span> :son <text:span text:style-name="Strong_20_Emphasis">nom</text:span>  (utilisateur)son <text:span text:style-name="Strong_20_Emphasis">login</text:span> (utilisateur)un <text:span text:style-name="Strong_20_Emphasis">mot de passe</text:span> (1234)<text:span text:style-name="Strong_20_Emphasis">administrateur</text:span> : laissez-le à <text:span text:style-name="Strong_20_Emphasis">non</text:span> (simple utilisateur)<text:span text:style-name="Strong_20_Emphasis">Cliquez sur le bouton <text:span text:style-name="Plugin_Keyboard___keyboard">Créer l'utilisateur</text:span></text:span> -&gt; vous voyez sa fiche.Définissez les <text:span text:style-name="Strong_20_Emphasis">permissions de cet utilisateur</text:span> :cliquez sur l'onglet <text:span text:style-name="Strong_20_Emphasis">Permissions utilisateur</text:span>Dans la liste, la coche verte dit qu'on a le droit d'utiliser la fonctionnalité. Pour l'ajouter, on clique sur <text:span text:style-name="Plugin_Keyboard___keyboard">+</text:span> ; pour l'enlever, on clique sur <text:span text:style-name="Plugin_Keyboard___keyboard">-</text:span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<text:span text:style-name="Strong_20_Emphasis"><text:span text:style-name="underline">Exemples</text:span></text:span></text:p><text:p text:style-name="Text_20_body">Supposons, par exemple, que cet utilisateur n'aura le droit que de voir la liste des tiers. Enlevez tous les autres (<text:span text:style-name="Plugin_Keyboard___keyboard">-</text:span>).Déconnectez-vous (en haut à droite <draw:frame draw:style-name="media" draw:name="4" text:anchor-type="as-char" draw:z-index="4" svg:width="2.1695833333333cm" style:rel-width="100%" svg:height="1.42875cm" style:rel-height="scale"><draw:image xlink:href="Pictures/3cabd36345386fb095bfedef5f263d5b.jpg" xlink:type="simple" xlink:show="embed" xlink:actuate="onLoad"/></draw:frame>)Reconnectez-vous sous le nouvel utilisateur avec son mot de passe.Vous ne pouvez plus accéder au menu produit (bouton grisé) et, dans le menu tiers, il n'y a qu'une fonctionnalité : Liste.On peut aussi <text:span text:style-name="Strong_20_Emphasis">affecter un interface à un utilisateur</text:span> :<text:span text:style-name="Strong_20_Emphasis">Reconnectez-vous en administrateur</text:span>.Cliquez à gauche sur <text:span text:style-name="Strong_20_Emphasis">utilisateurs et groupes</text:span>, choisissez (à droite) l'utilisateur.Cliquez sur l'onglet <text:span text:style-name="Strong_20_Emphasis">interface utilisateur</text:span> puis sur le bouton <text:span text:style-name="Plugin_Keyboard___keyboard">Modifier</text:span> (en bas).Cochez <text:span text:style-name="Strong_20_Emphasis">utiliser valeur personnalisée</text:span> et <text:span text:style-name="Strong_20_Emphasis">choisissez une interface</text:span>, par exemple la première. Cliquez sur le bouton <text:span text:style-name="Plugin_Keyboard___keyboard">Enregistrer</text:span>.Reconnectez-vous sur le compte utilisateur pour voir la différence. Puis revenez en administrateur.</text:p></table:table-cell></table:table-row></table:table></draw:text-box></draw:frame></text:p>
      <text:h text:style-name="Heading_20_2" text:outline-level="2"><text:bookmark-start text:name="__RefHeading___utilisation_10"/><text:bookmark-start text:name="utilisation"/>Utilisation<text:bookmark-end text:name="__RefHeading___utilisation_10"/><text:bookmark-end text:name="utilisation"/></text:h>
      <text:p text:style-name="Text_20_body"><text:span text:style-name="Strong_20_Emphasis"><text:a xlink:type="simple" xlink:href="https://www.nfrappe.fr/doc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www.nfrappe.fr/doc/doku.php?id=tutoriel:erp-crm:dolibarr:restauration:start" text:style-name="Internet_20_link" text:visited-style-name="Visited_20_Internet_20_Link">Dolibarr : restauration</text:a></text:span></text:p>
      <text:h text:style-name="Heading_20_2" text:outline-level="2"><text:bookmark-start text:name="__RefHeading___desinstallation_11"/><text:bookmark-start text:name="desinstallation"/>Désinstallation<text:bookmark-end text:name="__RefHeading___desinstallation_11"/><text:bookmark-end text:name="desinstall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10:12</meta:creation-date>
    <dc:creator>Generated</dc:creator>
    <dc:date>2026-09-10T17::10:12</dc:date>
    <dc:language>en-US</dc:language>
    <meta:editing-cycles>1</meta:editing-cycles>
    <meta:editing-duration>PT0S</meta:editing-duration>
    <dc:title>logiciel:erp-crm:dolibarr:start</dc:title>
  </office:meta>
</office:document-meta>
</file>