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e812c99fae688e5b3b77664d1c93e31.png"/>
  <manifest:file-entry manifest:media-type="image/png" manifest:full-path="Pictures/b0e9db3098bd2c5225bbeaa41fc08084.png"/>
  <manifest:file-entry manifest:media-type="image/png" manifest:full-path="Pictures/c3e97d77117d5996b9bc4797f81e9ec9.png"/>
  <manifest:file-entry manifest:media-type="image/png" manifest:full-path="Pictures/d7745cb485ca6070ca92bbcdd6c2e76f.png"/>
  <manifest:file-entry manifest:media-type="image/png" manifest:full-path="Pictures/7e0d7805dcec541c4064dd01c5b60abe.png"/>
  <manifest:file-entry manifest:media-type="image/png" manifest:full-path="Pictures/881bba91fa94edd8da6058ff447661e7.png"/>
  <manifest:file-entry manifest:media-type="image/png" manifest:full-path="Pictures/27355b1708b4d719ba3259da884a4946.png"/>
  <manifest:file-entry manifest:media-type="image/gif" manifest:full-path="Pictures/d4fef18133138e62ccf83673afb2a662.gif"/>
  <manifest:file-entry manifest:media-type="image/gif" manifest:full-path="Pictures/9d65f72f45c5d6f8cc28794a46573967.gif"/>
  <manifest:file-entry manifest:media-type="image/gif" manifest:full-path="Pictures/580596dcbc74ee2404be9f253bea50a5.gif"/>
  <manifest:file-entry manifest:media-type="image/gif" manifest:full-path="Pictures/5af07554212f5f0fcb45802fc2199099.gif"/>
  <manifest:file-entry manifest:media-type="image/gif" manifest:full-path="Pictures/d367d0fb942f1c6950d399aef2e82e34.gif"/>
  <manifest:file-entry manifest:media-type="image/gif" manifest:full-path="Pictures/a193f59fdd5c48c07d7bdfa6234a74da.gif"/>
  <manifest:file-entry manifest:media-type="image/gif" manifest:full-path="Pictures/ba8766b0a145522b0e278e0de6dc1263.gif"/>
  <manifest:file-entry manifest:media-type="image/gif" manifest:full-path="Pictures/315b2a0d57bf97cc7b34f3de80a4760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color="#ff0000" fo:font-style="normal" fo:font-size="9.6pt" fo:font-family="sans-serif" fo:border="0pt none"/>
    </style:style>
    <style:style style:name="PluginODTAutoStyle_Text_6" style:family="text">
      <style:text-properties fo:color="#fa8072" fo:font-style="normal" fo:font-size="9.6pt" fo:font-family="sans-serif" fo:border="0pt none"/>
    </style:style>
    <style:style style:name="PluginODTAutoStyle_Text_7" style:family="text">
      <style:text-properties fo:color="#00ff00" fo:font-style="normal" fo:font-size="9.6pt" fo:font-family="sans-serif" fo:border="0pt none"/>
    </style:style>
    <style:style style:name="PluginODTAutoStyle_Frame_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9"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0" style:family="table-cell">
      <style:table-cell-properties style:vertical-align="middle" fo:padding="0.3cm" fo:border="none"/>
    </style:style>
    <style:style style:name="PluginODTAutoStyle_Paragraph_11"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dvd:multiinstall:start"/><text:bookmark-start text:name="__RefHeading___multi_installsysteme_de_menu_pour_cd_dvd_cle_usb_1"/><text:bookmark-start text:name="multi_installsysteme_de_menu_pour_cd_dvd_cle_usb"/>Multi Install : système de menu pour CD / DVD / clé USB.<text:bookmark-end text:name="__RefHeading___multi_installsysteme_de_menu_pour_cd_dvd_cle_usb_1"/><text:bookmark-end text:name="multi_installsysteme_de_menu_pour_cd_dvd_cle_usb"/></text:h>
      <text:p text:style-name="Text_20_body">Le logiciel libre <text:span text:style-name="Strong_20_Emphasis">Multi Install</text:span> est un menu avancé pour cd/dvd/clé USB qui intègre :</text:p>
      <text:p text:style-name="Text_20_body">un <text:span text:style-name="Strong_20_Emphasis">éditeur avec aide contextuelle</text:span>un <text:span text:style-name="Strong_20_Emphasis">afficheur NFO</text:span>un <text:span text:style-name="Strong_20_Emphasis">lecteur de musique</text:span> dans <text:span text:style-name="Strong_20_Emphasis">Multi Install Skinnable</text:span> (formats pris en charge : mp3, ogg, wav, mod, mo3, xm, s3m, mtm, it)Il prend en charge :</text:p>
      <text:p text:style-name="Text_20_body">les <text:span text:style-name="Strong_20_Emphasis">fichiers zip, rar, et ace</text:span>les <text:span text:style-name="Strong_20_Emphasis">fichiers exe auto-extractibles</text:span>le cryptage et la protection par mot de passeMulti Install comprend un éditeur et deux installateurs :</text:p>
      <text:p text:style-name="Text_20_body"><text:span text:style-name="Strong_20_Emphasis">Multi Install Skinnable</text:span> : un look soigné grâce à des thèmes.<text:span text:style-name="Strong_20_Emphasis">Multi Install Classic</text:span> : simple, rapide et fonctionnel<text:span text:style-name="Strong_20_Emphasis">Liste des fichiers</text:span> :</text:p>
      <table:table table:style-name="Table">
        <table:table-column/>
        <table:table-column/>
        <table:table-column/>
        <table:table-row>
          <table:table-cell office:value-type="string" table:style-name="tablecell">
            <text:p text:style-name="tablealignleft"> +  </text:p>
          </table:table-cell>
          <table:table-cell office:value-type="string" table:style-name="tableheader">
            <text:p text:style-name="Table_20_Heading"> Go.exe (+ ou Setup.exe)                                      </text:p>
          </table:table-cell>
          <table:table-cell office:value-type="string" table:style-name="tablecell">
            <text:p text:style-name="tablealignleft"> Fichier exécutable de Multi Install Skinable                                                                            </text:p>
          </table:table-cell>
        </table:table-row>
        <table:table-row>
          <table:table-cell office:value-type="string" table:style-name="tablecell">
            <text:p text:style-name="tablealignleft"> +  </text:p>
          </table:table-cell>
          <table:table-cell office:value-type="string" table:style-name="tableheader">
            <text:p text:style-name="Table_20_Heading"> Setup.exe (+ ou Go.exe)                                      </text:p>
          </table:table-cell>
          <table:table-cell office:value-type="string" table:style-name="tablecell">
            <text:p text:style-name="tablealignleft"> Fichier exécutable de Multi Install Classic                                                                             </text:p>
          </table:table-cell>
        </table:table-row>
        <table:table-row>
          <table:table-cell office:value-type="string" table:style-name="tablecell"/>
          <table:table-cell office:value-type="string" table:style-name="tableheader">
            <text:p text:style-name="Table_20_Heading"> MIEdit.exe                                                   </text:p>
          </table:table-cell>
          <table:table-cell office:value-type="string" table:style-name="tablecell">
            <text:p text:style-name="tablealignleft"> Fichier exécutable de Multi Install Edit                                                                                </text:p>
          </table:table-cell>
        </table:table-row>
        <table:table-row>
          <table:table-cell office:value-type="string" table:style-name="tablecell">
            <text:p text:style-name="tablealignleft"> +  </text:p>
          </table:table-cell>
          <table:table-cell office:value-type="string" table:style-name="tableheader">
            <text:p text:style-name="Table_20_Heading"> install.xml (+ ou un autre fichier .xml/.dat)                </text:p>
          </table:table-cell>
          <table:table-cell office:value-type="string" table:style-name="tablecell">
            <text:p text:style-name="tablealignleft"> Fichier de données de Multi Install                                                                                     </text:p>
          </table:table-cell>
        </table:table-row>
        <table:table-row>
          <table:table-cell office:value-type="string" table:style-name="tablecell"/>
          <table:table-cell office:value-type="string" table:style-name="tableheader">
            <text:p text:style-name="Table_20_Heading"> *.xsl                                                        </text:p>
          </table:table-cell>
          <table:table-cell office:value-type="string" table:style-name="tablecell">
            <text:p text:style-name="tablealignleft"> Feuille de style pour le fichier de données de Multi Install                                                            </text:p>
          </table:table-cell>
        </table:table-row>
        <table:table-row>
          <table:table-cell office:value-type="string" table:style-name="tablecell">
            <text:p text:style-name="tablealignleft"> +  </text:p>
          </table:table-cell>
          <table:table-cell office:value-type="string" table:style-name="tableheader">
            <text:p text:style-name="Table_20_Heading"> UnzDll.dll (+)                                               </text:p>
          </table:table-cell>
          <table:table-cell office:value-type="string" table:style-name="tablecell">
            <text:p text:style-name="tablealignleft"> Fichier DLL pour la décompression ZIP                                                                                   </text:p>
          </table:table-cell>
        </table:table-row>
        <table:table-row>
          <table:table-cell office:value-type="string" table:style-name="tablecell">
            <text:p text:style-name="tablealignleft"> +  </text:p>
          </table:table-cell>
          <table:table-cell office:value-type="string" table:style-name="tableheader">
            <text:p text:style-name="Table_20_Heading"> Unrar.dll (+)                                                </text:p>
          </table:table-cell>
          <table:table-cell office:value-type="string" table:style-name="tablecell">
            <text:p text:style-name="tablealignleft"> Fichier DLL pour la décompression RAR                                                                                   </text:p>
          </table:table-cell>
        </table:table-row>
        <table:table-row>
          <table:table-cell office:value-type="string" table:style-name="tablecell">
            <text:p text:style-name="tablealignleft"> +  </text:p>
          </table:table-cell>
          <table:table-cell office:value-type="string" table:style-name="tableheader">
            <text:p text:style-name="Table_20_Heading"> UnaceV2.dll (+)                                              </text:p>
          </table:table-cell>
          <table:table-cell office:value-type="string" table:style-name="tablecell">
            <text:p text:style-name="tablealignleft"> Fichier DLL pour la décompression ACE                                                                                   </text:p>
          </table:table-cell>
        </table:table-row>
        <table:table-row>
          <table:table-cell office:value-type="string" table:style-name="tablecell">
            <text:p text:style-name="tablealignleft"> +  </text:p>
          </table:table-cell>
          <table:table-cell office:value-type="string" table:style-name="tableheader">
            <text:p text:style-name="Table_20_Heading"> bass.dll (+ pour Go.exe si vous désirez de la musique)       </text:p>
          </table:table-cell>
          <table:table-cell office:value-type="string" table:style-name="tablecell">
            <text:p text:style-name="tablealignleft"> Fichier DLL pour la lecture dans Go.exe. Consultez le site de Bass pour en savoir plus.                                 </text:p>
          </table:table-cell>
        </table:table-row>
        <table:table-row>
          <table:table-cell office:value-type="string" table:style-name="tablecell"/>
          <table:table-cell office:value-type="string" table:style-name="tableheader">
            <text:p text:style-name="Table_20_Heading"> ZipDll.dll                                                   </text:p>
          </table:table-cell>
          <table:table-cell office:value-type="string" table:style-name="tablecell">
            <text:p text:style-name="tablealignleft"> Fichier DLL utilisé par Multi Install Edit pour la création du fichier ressource                                        </text:p>
          </table:table-cell>
        </table:table-row>
        <table:table-row>
          <table:table-cell office:value-type="string" table:style-name="tablecell">
            <text:p text:style-name="tablealignleft"> +  </text:p>
          </table:table-cell>
          <table:table-cell office:value-type="string" table:style-name="tableheader">
            <text:p text:style-name="Table_20_Heading"> uninst.ex_ (+ afin de créer une désinstallation disponible)  </text:p>
          </table:table-cell>
          <table:table-cell office:value-type="string" table:style-name="tablecell">
            <text:p text:style-name="tablealignleft"> Fichier exécutable de désinstallation de Multi Install                                                                  </text:p>
          </table:table-cell>
        </table:table-row>
        <table:table-row>
          <table:table-cell office:value-type="string" table:style-name="tablecell"/>
          <table:table-cell office:value-type="string" table:style-name="tableheader">
            <text:p text:style-name="Table_20_Heading"> MIHelp*.chm                                                  </text:p>
          </table:table-cell>
          <table:table-cell office:value-type="string" table:style-name="tablecell">
            <text:p text:style-name="tablealignleft"> Fichiers d'aide de Multi Install                                                                                        </text:p>
          </table:table-cell>
        </table:table-row>
        <table:table-row>
          <table:table-cell office:value-type="string" table:style-name="tablecell"/>
          <table:table-cell office:value-type="string" table:style-name="tableheader">
            <text:p text:style-name="Table_20_Heading"> setup.jpg ou setup.bmp                                       </text:p>
          </table:table-cell>
          <table:table-cell office:value-type="string" table:style-name="tablecell">
            <text:p text:style-name="tablealignleft"> Image facultative pour Multi Install Classic                                                                            </text:p>
          </table:table-cell>
        </table:table-row>
        <table:table-row>
          <table:table-cell office:value-type="string" table:style-name="tablecell"/>
          <table:table-cell office:value-type="string" table:style-name="tableheader">
            <text:p text:style-name="Table_20_Heading"> *.jpg, *.gif, *.png, ou *.bmp                                </text:p>
          </table:table-cell>
          <table:table-cell office:value-type="string" table:style-name="tablecell">
            <text:p text:style-name="tablealignleft"> Skins pour Multi Install Skinable                                                                                       </text:p>
          </table:table-cell>
        </table:table-row>
        <table:table-row>
          <table:table-cell office:value-type="string" table:style-name="tablecell"/>
          <table:table-cell office:value-type="string" table:style-name="tableheader">
            <text:p text:style-name="Table_20_Heading"> *.dat                                                        </text:p>
          </table:table-cell>
          <table:table-cell office:value-type="string" table:style-name="tablecell">
            <text:p text:style-name="tablealignleft"> Fichier XML crypté (ou archives mélangées)                                                                              </text:p>
          </table:table-cell>
        </table:table-row>
        <table:table-row>
          <table:table-cell office:value-type="string" table:style-name="tablecell"/>
          <table:table-cell office:value-type="string" table:style-name="tableheader">
            <text:p text:style-name="Table_20_Heading"> MultiCD.*                                                    </text:p>
          </table:table-cell>
          <table:table-cell office:value-type="string" table:style-name="tablecell">
            <text:p text:style-name="tablealignleft"> Un tel fichier (par exemple MultiCD.jpg) doit être présent si vous souhaitez utiliser des compositions multi-disques !  </text:p>
          </table:table-cell>
        </table:table-row>
      </table:table>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Le pack d'installation résultant doit contenir :</text:p><text:p text:style-name="Text_20_body">Go.exe (ou Setup.exe)install.xmlUnzDll.dll, Unrar.dll, UnaceV2.dllbass.dlluninst.ex_Mais pas :</text:p><text:p text:style-name="Text_20_body">MIEdit.exeMIHelpFR.chmLes fichiers XSLT ne doivent être présents que si vous désirez autoriser vos Navigateurs comme MS Internet Explorer à lire directement les données d'installation.</text:p></table:table-cell></table:table-row></table:table></draw:text-box></draw:frame><text:span text:style-name="Strong_20_Emphasis">Fonctionnalités</text:span> :</text:p>
      <text:p text:style-name="Text_20_body">Progression de l'installation : Fichier actuel, tous les fichiers, temps écoulé et estimation du temps restant.Création automatique de raccourcis dans le menu Démarrer et sur le bureauDésinstallation (raccourcis et fichiers)Association d'une capture d'écran, d'un fichier html ou de tout autre type de fichierVersion personnalisable que vous pouvez adapter avec votre propre habillage.Recherche de programmesMulti Install enregistre les données dans un fichier XML, ce qui permet de réaliser l'installation à partir d'un navigateur (supportant XML / XSL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Téléchargez</text:span> sur le site <text:a xlink:type="simple" xlink:href="http://downloads.sourceforge.net/multiinstall" text:style-name="Internet_20_link" text:visited-style-name="Visited_20_Internet_20_Link">http://downloads.sourceforge.net/multiinstall</text:a> :la dernière version (2.4.5) de Multi install setupet les skins (zippés)Double-cliquez sur <text:span text:style-name="Strong_20_Emphasis">MI245Setup.exe</text:span><text:span text:style-name="Strong_20_Emphasis">Acceptez</text:span> d'installer Multi Install 2.4.5 en cliquant sur <text:span text:style-name="Plugin_Keyboard___keyboard">Oui</text:span>Fenêtre d'information : cliquez sur <text:span text:style-name="Strong_20_Emphasis"><text:span text:style-name="Plugin_Keyboard___keyboard">Continue</text:span></text:span><text:span text:style-name="Strong_20_Emphasis">Acceptez la licence</text:span> : <text:span text:style-name="Plugin_Keyboard___keyboard">Accept</text:span>Sélectionnez le <text:span text:style-name="Strong_20_Emphasis">répertoire de destination</text:span> puis <text:span text:style-name="Plugin_Keyboard___keyboard">Finish</text:span>Quand l'installation est finie, cliquez sur <text:span text:style-name="Strong_20_Emphasis"><text:span text:style-name="Plugin_Keyboard___keyboard">Ok</text:span></text:span> :<draw:frame draw:style-name="mediacenter" draw:name="0" text:anchor-type="paragraph" draw:z-index="0" svg:width="6.6410416666667cm" style:rel-width="100%" svg:height="5.0270833333333cm" style:rel-height="scale"><draw:image xlink:href="Pictures/5e812c99fae688e5b3b77664d1c93e31.png" xlink:type="simple" xlink:show="embed" xlink:actuate="onLoad"/></draw:frame>Placez les skins (*.zip) dans le répertoire skin de Multi install</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text:span text:style-name="Strong_20_Emphasis">Double-cliquez sur MIedit.exe</text:span><text:span text:style-name="Strong_20_Emphasis">Choisissez la langue</text:span> :<draw:frame draw:style-name="mediacenter" draw:name="1" text:anchor-type="paragraph" draw:z-index="1" svg:width="5.953125cm" style:rel-width="100%" svg:height="6.0325cm" style:rel-height="scale"><draw:image xlink:href="Pictures/b0e9db3098bd2c5225bbeaa41fc08084.png" xlink:type="simple" xlink:show="embed" xlink:actuate="onLoad"/></draw:frame>MIedit s'ouvre :<draw:frame draw:style-name="mediacenter" draw:name="2" text:anchor-type="paragraph" draw:z-index="2" svg:width="10.583333333333cm" svg:height="8.1910319410319cm"><draw:image xlink:href="Pictures/c3e97d77117d5996b9bc4797f81e9ec9.png" xlink:type="simple" xlink:show="embed" xlink:actuate="onLoad"/></draw:frame>Choisissez la langue en bas à gauche</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Multi Install comporte un éditeur et un installateur.</text:p>
      <text:h text:style-name="Heading_20_3" text:outline-level="3"><text:bookmark-start text:name="__RefHeading___edition_6"/><text:bookmark-start text:name="edition"/>Édition<text:bookmark-end text:name="__RefHeading___edition_6"/><text:bookmark-end text:name="edition"/></text:h>
      <text:p text:style-name="Text_20_body">L'éditeur <text:span text:style-name="Strong_20_Emphasis">MIEdit.exe</text:span> permet de créer ou modifier des compositions de Multi Install :<draw:frame draw:style-name="mediacenter" draw:name="3" text:anchor-type="paragraph" draw:z-index="3" svg:width="10.583333333333cm" svg:height="8.1910319410319cm"><draw:image xlink:href="Pictures/c3e97d77117d5996b9bc4797f81e9ec9.png" xlink:type="simple" xlink:show="embed" xlink:actuate="onLoad"/></draw:frame></text:p>
      <text:p text:style-name="Text_20_body">Une composition se compose d'une ou plusieurs catégories contenant un ou plusieurs programmes.</text:p>
      <text:p text:style-name="Text_20_body">Pour créer une nouvelle catégorie, cliquez sur le bouton <text:span text:style-name="Plugin_Keyboard___keyboard">Nouvelle cat.</text:span>Pour ajouter un programme, cliquez sur le bouton <text:span text:style-name="Plugin_Keyboard___keyboard">Nouveau prog.</text:span>Multi Install Edit enregistre les données dans un fichier .xml. Si vous cryptez la composition, celui-ci aura l'extension .dat.</text:p>
      <text:p text:style-name="Text_20_body">Pour créer un menu, il faut d'abord créer une mise en page avec l'éditeur <text:span text:style-name="Strong_20_Emphasis">MIEdit.exe</text:span> de Multi Install.</text:p>
      <text:h text:style-name="Heading_20_4" text:outline-level="4"><text:bookmark-start text:name="__RefHeading___navigation_zone_programmes_et_categories_7"/><text:bookmark-start text:name="navigation_zone_programmes_et_categories"/>Navigation (zone Programmes et catégories)<text:bookmark-end text:name="__RefHeading___navigation_zone_programmes_et_categories_7"/><text:bookmark-end text:name="navigation_zone_programmes_et_categories"/></text:h>
      <text:p text:style-name="Text_20_body"><draw:frame draw:style-name="mediacenter" draw:name="4" text:anchor-type="paragraph" draw:z-index="4" svg:width="10.583333333333cm" svg:height="6.2683654729109cm"><draw:image xlink:href="Pictures/d7745cb485ca6070ca92bbcdd6c2e76f.png" xlink:type="simple" xlink:show="embed" xlink:actuate="onLoad"/></draw:frame></text:p>
      <text:p text:style-name="Text_20_body"><text:span text:style-name="Strong_20_Emphasis">Arborescence</text:span> : L'arborescence utilise des couleurs pour voir si un fichier ou une capture d'écran est absente :<text:span text:style-name="Strong_20_Emphasis"><text:span text:style-name="PluginODTAutoStyle_Text_5">Rouge</text:span></text:span> : Il manque une archive<text:span text:style-name="Strong_20_Emphasis"><text:span text:style-name="PluginODTAutoStyle_Text_6">Orange</text:span></text:span> : Il manque une capture d'écran ou un fichier Plus<text:span text:style-name="Strong_20_Emphasis"><text:span text:style-name="PluginODTAutoStyle_Text_7">Vert</text:span></text:span> : Tous les fichiers pour ce programme existent<text:span text:style-name="Strong_20_Emphasis">Noir</text:span> : Pas nom de fichier spécifié dans le champ 'Archive'<text:span text:style-name="Strong_20_Emphasis">Boutons</text:span> :Les boutons à droite de l'arborescence servent à déplacer les programmes et à naviguer.Le bouton <text:span text:style-name="Plugin_Keyboard___keyboard">+</text:span> développe l'arborescence et le bouton <text:span text:style-name="Plugin_Keyboard___keyboard">-</text:span> la réduit.</text:p>
      <text:h text:style-name="Heading_20_4" text:outline-level="4"><text:bookmark-start text:name="__RefHeading___general_8"/><text:bookmark-start text:name="general"/>Général<text:bookmark-end text:name="__RefHeading___general_8"/><text:bookmark-end text:name="general"/></text:h>
      <text:p text:style-name="Text_20_body"><draw:frame draw:style-name="mediacenter" draw:name="5" text:anchor-type="paragraph" draw:z-index="5" svg:width="10.583333333333cm" svg:height="8.8679029304029cm"><draw:image xlink:href="Pictures/7e0d7805dcec541c4064dd01c5b60abe.png" xlink:type="simple" xlink:show="embed" xlink:actuate="onLoad"/></draw:frame></text:p>
      <text:p text:style-name="Text_20_body"><text:span text:style-name="Strong_20_Emphasis">Titre I</text:span> : nom du cd/dvd.<text:line-break/>Il apparaîtra à une position personnalisée avec MI Skinable et centré en bas de MI Classic.<text:span text:style-name="Strong_20_Emphasis">Titre II</text:span> : Sous-titre/nom/entreprise ou quoi que ce soit d'autre.<text:line-break/>Il apparaîtra à une position personnalisée avec MI Skinable et dans la barre de titre de MI Classic.<text:span text:style-name="Strong_20_Emphasis">Nom tâche</text:span> : apparaîtra dans la barre des tâches et dans la liste des tâches.<text:span text:style-name="Strong_20_Emphasis">Rép. archive</text:span> : Emplacement des fichiers archives (zip, rar, ace, exe).<text:line-break/>Par défaut : <text:span text:style-name="Strong_20_Emphasis">Data</text:span> mais il peut être changé en, par exemple, “Fichiers”. La chaîne peut aussi être vide.<text:line-break/>Rappelez-vous qu'il est possible de stocker des fichiers archive dans des sous-répertoires du <text:span text:style-name="Strong_20_Emphasis">Rép. archive</text:span><text:span text:style-name="Strong_20_Emphasis">Taille icônes</text:span> : Taille d'affichage des icônes<text:line-break/>Par défaut : 16×16<text:span text:style-name="Strong_20_Emphasis">Rép. img/plus</text:span> : Emplacement des fichiers image/plus (par exemple jpg/gif/bmp/txt/html).<text:line-break/>Par défaut : <text:span text:style-name="Strong_20_Emphasis">More</text:span> mais il peut être changé en, par exemple, “Images”. La chaîne peut aussi être vide.<text:line-break/>Rappelez-vous qu'il est possible de stocker des fichiers image/plus dans des sous-répertoires du <text:span text:style-name="Strong_20_Emphasis">Répertoire image/plus</text:span><text:span text:style-name="Strong_20_Emphasis">Ressource</text:span> : Un fichier ressource est un fichier compressé ZIP contenant des captures d'écran (bmp, jpg ou gif), des fichiers NFO, des icônes et les composants de la skin (ainsi que des fichiers de police, s'il y en a).<text:line-break/>L'image d'accueil (splash screen) doit être placée dans le même répertoire que Go.exe et ne peut pas être dans un fichier ressource<text:line-break/>Le fichier ressource zippé doit se trouver dans le même répertoire que Go.exe (par exemple “ressource.zip”) ou dans un sous-répertoire (par exemple “Data\data.res”).<text:line-break/>Note : Les fichiers HTML, les animations, etc. ne fonctionnent pas à partir d'un fichier ressource.<text:line-break/>Voir aussi : Créer un fichier ressource<text:line-break/>Le fichier ressource compressé ZIP peut avoir une extension du type *.res et les données doivent être relatives au répertoire où se trouve Go.exe, comme suit : <text:span text:style-name="Strong_20_Emphasis">ressource.res</text:span> (fichier zip) :Skin\main.gifSkin\install.gifSkin\msgbox.gifSkin\unpack.gifSkin\nfo.gifMore\screenshot1.jpgMore\screenshot2.bmpMore\screenshot2.gifMore\info1.nfoMore\info2.nfoa.res“).<text:span text:style-name="Strong_20_Emphasis">-&gt; Mdp</text:span> : Mot de passe protégeant le fichier ressource<text:line-break/>Les fichiers ne pourront pas être extraits ni vus sans le mot de passe.<text:span text:style-name="Strong_20_Emphasis">Message</text:span> : Le bouton <text:span text:style-name="Plugin_Keyboard___keyboard">Éditer</text:span>permet d'entrer un message pour l'ensemble de la composition<text:line-break/>Il apparaîtra dans la partie inférieure gauche de MI (Skinable ou Classic)<text:span text:style-name="Strong_20_Emphasis">Champs à afficher</text:span> : champs à montrer dans les applications clientes de Multi Install.<text:span text:style-name="Strong_20_Emphasis">Champs à masquer</text:span> : champs à masquer dans les applications clientes de Multi Install.<text:span text:style-name="Strong_20_Emphasis">Langage</text:span> : langue utilisée avec MI Skinable/MI Classic.<text:line-break/>Pour changer la langue de MI Edit, allez dans le menu <text:span text:style-name="Strong_20_Emphasis">Outils -&gt; Paramètres...</text:span><text:span text:style-name="Strong_20_Emphasis">Fichier XSLT</text:span> : Le fichier XSLT est utilisé pour afficher le fichier XML dans un navigateur. Grâce aux fichiers XSLT vous pouvez afficher des fichiers XML avec différents styles.<text:line-break/>Les fichiers XSLT ne fonctionneront pas avec une composition cryptée (fichier DAT).<text:line-break/>Les fichiers XSLT ne sont pas utilisés par Multi Install Skinable ou Multi Install Classic.</text:p>
      <text:h text:style-name="Heading_20_4" text:outline-level="4"><text:bookmark-start text:name="__RefHeading___categorie_9"/><text:bookmark-start text:name="categorie"/>Catégorie<text:bookmark-end text:name="__RefHeading___categorie_9"/><text:bookmark-end text:name="categorie"/></text:h>
      <text:p text:style-name="Text_20_body">S'affiche quand une catégorie est sélectionnée dans l'arborescence</text:p>
      <text:p text:style-name="Text_20_body"><draw:frame draw:style-name="mediacenter" draw:name="6" text:anchor-type="paragraph" draw:z-index="6" svg:width="10.583333333333cm" svg:height="12.371058558559cm"><draw:image xlink:href="Pictures/881bba91fa94edd8da6058ff447661e7.png" xlink:type="simple" xlink:show="embed" xlink:actuate="onLoad"/></draw:frame></text:p>
      <text:p text:style-name="Text_20_body"><text:span text:style-name="Strong_20_Emphasis">Nom</text:span> : nom de la catégorie<text:line-break/>Les noms les plus souvent utilisés sont “Backup &lt;mois&gt; &lt;année&gt;”, “Jeux”, “Programmes” et “Utilitaires”.<text:span text:style-name="Strong_20_Emphasis">Image</text:span> : Image associée à la catégorie<text:line-break/>Les images sont redimensionnées pour s'adapter à la fenêtre 'capture d'écran'.<text:line-break/>Les captures d'écran peuvent également être des animations. Les animations ne seront pas redimensionnées pour s'adapter à la fenêtre !<text:line-break/>Fichiers recommandés : .jpg, .bmp, .gif (pour les images) et .avi, .mpg, .mpeg, .mpe, .asf (pour les animations). <text:span text:style-name="Strong_20_Emphasis">Icônes</text:span> :<text:span text:style-name="Strong_20_Emphasis">Icône réduite</text:span> : Icône réduite associée à la catégorie, affichée dans l'arborescence.<text:line-break/>L'icône réduite s'affiche quand la catégorie est réduite<text:line-break/>Taille définie dans le champ <text:span text:style-name="Strong_20_Emphasis">Général -&gt; Taille des icônes</text:span><text:span text:style-name="Strong_20_Emphasis">Icône développée</text:span> : Icône développée associée avec la catégorie, affichée dans l'arborescence<text:line-break/>l'icône développée s'affiche quand la catégorie est développée.<text:line-break/>Taille définie dans le champ <text:span text:style-name="Strong_20_Emphasis">Général -&gt; Taille des icônes</text:span><text:span text:style-name="Strong_20_Emphasis">Description de la catégorie/Message</text:span> : Texte concernant la catégorie. Évitez de dépasser 200 lignes.</text:p>
      <text:h text:style-name="Heading_20_4" text:outline-level="4"><text:bookmark-start text:name="__RefHeading___programme_10"/><text:bookmark-start text:name="programme"/>Programme<text:bookmark-end text:name="__RefHeading___programme_10"/><text:bookmark-end text:name="programme"/></text:h>
      <text:p text:style-name="Text_20_body">S'affiche quand un programme est sélectionné dans l'arborescence
<draw:frame draw:style-name="mediacenter" draw:name="7" text:anchor-type="paragraph" draw:z-index="7" svg:width="10.583333333333cm" svg:height="12.260602678571cm"><draw:image xlink:href="Pictures/27355b1708b4d719ba3259da884a4946.png" xlink:type="simple" xlink:show="embed" xlink:actuate="onLoad"/></draw:frame></text:p>
      <text:p text:style-name="Text_20_body"><text:span text:style-name="Strong_20_Emphasis">Nom</text:span> : nom du programme<text:span text:style-name="Strong_20_Emphasis">Icône</text:span> : icône du programme, affichée dans l'arborescence. Sa taille est déterminée par le champ <text:span text:style-name="Strong_20_Emphasis">Taille des icônes</text:span> dans <text:span text:style-name="Strong_20_Emphasis">Général</text:span><text:span text:style-name="Strong_20_Emphasis">Disque N°</text:span> : Numéro du disque dans une composition contenant plusieurs cds ou dvds. Notez que des fichiers rar/ace/zip/exe ne peuvent pas avoir les mêmes noms, même s'ils se trouvent sur des cds/dvds différents. Vous devriez aussi inclure un fichier appelé MultiCD.* (par exemple MultiCD.jpg) quand vous utilisez des compositions multi-disques à partir d'un lecteur de CD - cela permet de changer de CD sans arrêter et démarrer Multi Install. Ce que contient MultiCD.* n'a pas d'importance.<text:span text:style-name="Strong_20_Emphasis">Type</text:span> : Type du programme (Exemples : <text:span text:style-name="Strong_20_Emphasis">Code source</text:span>, <text:span text:style-name="Strong_20_Emphasis">Action 3D</text:span>, <text:span text:style-name="Strong_20_Emphasis">Lecteur MP3</text:span>, etc.<text:span text:style-name="Strong_20_Emphasis">Taille (Ko)</text:span> : calculée automatiquement quand vous choisissez un Fichier archive. Peut être recalculée en cliquant dans le menu <text:span text:style-name="Strong_20_Emphasis">Outils -&gt; Recalculer les valeurs des champs de taille</text:span>.<text:span text:style-name="Strong_20_Emphasis">Captures</text:span> : <text:span text:style-name="Strong_20_Emphasis">Plus</text:span> : Plus d'informations à propos du programme. Ce peut-être un fichier html, un fichier texte ou d'un autre format. Un clic sur le bouton <text:span text:style-name="Plugin_Keyboard___keyboard">Plus</text:span> dans les applications clientes lance l'application associée avec l'extension du fichier <text:span text:style-name="Strong_20_Emphasis">Plus</text:span>. Le champ <text:span text:style-name="Strong_20_Emphasis">Plus</text:span> est aussi destiné aux fichiers NFO : MI Skinable affichera les fichiers NFO dans un écran NFO (si le skin NFO est inclus).: Notez que les fichiers <text:span text:style-name="Strong_20_Emphasis">Plus</text:span> doivent résider dans le répertoire <text:span text:style-name="Strong_20_Emphasis">Plus</text:span> ou un de ses sous-répertoires. Fichiers recommandés : .jpg, .bmp, .avi, .mpe, .mpg, .asf, .htm, .html, .wav, .nfo, .txt, .doc.<text:span text:style-name="Strong_20_Emphasis">Description</text:span> : Une description du programme sélectionné. 200 lignes de texte maximum. En cliquant sur le bouton <text:span text:style-name="Plugin_Keyboard___keyboard">..</text:span> à droite du champ vous pouvez importer des fichiers .txt ou .nfo. Les graphiques ASCII peuvent être retirés automatiquement des fichiers .nfo.<text:span text:style-name="Strong_20_Emphasis">Notes sur l'installation</text:span> : Notes concernant l'installation du programme sélectionné. Ne pas dépasser 200 lignes.<text:span text:style-name="Strong_20_Emphasis">Fic. archive</text:span> : nom du fichier archive (zip/rar/ace/exe/?). Ce fichier doit se trouver dans le <text:span text:style-name="Strong_20_Emphasis">Répertoire archive</text:span> ou un de ses sous-répertoires, comme <text:span text:style-name="Strong_20_Emphasis">Data\Games</text:span> ou <text:span text:style-name="Strong_20_Emphasis">Data\Apps</text:span> (si <text:span text:style-name="Strong_20_Emphasis">Data</text:span> est le <text:span text:style-name="Strong_20_Emphasis">Répertoire archive</text:span>). Quand vous ajoutez un programme en utilisant le bouton, le champ <text:span text:style-name="Strong_20_Emphasis">Taille (ko)</text:span> est automatiquement calculé. <text:span text:style-name="Strong_20_Emphasis">Archive</text:span> peut aussi contenir d'autres types de fichiers tels que des .avi, .mp3 ou .html. Dans ces cas-là, les programmes qui leur sont respectivement associés seront exécutés. Si l'extension du fichier archive est .avi, .mpg, mp3 ou .wav, le bouton <text:span text:style-name="Plugin_Keyboard___keyboard">Installer</text:span> deviendra <text:span text:style-name="Plugin_Keyboard___keyboard">Jouer</text:span>. Si l'extension du fichier archive est .txt, .html, .htm ou .doc, le bouton <text:span text:style-name="Plugin_Keyboard___keyboard">Installer</text:span> deviendra <text:span text:style-name="Plugin_Keyboard___keyboard">Voir</text:span>. Si le fichier archive se trouve sur Internet, le bouton <text:span text:style-name="Plugin_Keyboard___keyboard">Installer</text:span> deviendra <text:span text:style-name="Plugin_Keyboard___keyboard">Télécharger</text:span>. Astuce : Utilisez <text:span text:style-name="Strong_20_Emphasis">Outils -&gt; Vérifier/Joindre les fichiers archive...</text:span> pour joindre facilement plusieurs programmes avec des fichiers archive.<text:span text:style-name="Strong_20_Emphasis">-&gt; Mdp</text:span> : Mot de passe de l'archive. Les fichiers zip/rar/ace peuvent être à la fois compressés et cryptés. Entrez le mot de passe pour le fichier zip/rar/ace dans le champ et Multi Install pourra décompresser le fichier protégé par un mot de passe. Astuce : Si vous utilisez des fichiers zip/rar/ace protégés par un mot de passe vous devriez aussi crypter le fichier XML, sinon le mot de passe sera clairement visible sous forme de texte !Bouton <text:span text:style-name="Plugin_Keyboard___keyboard">Inst.</text:span><text:span text:style-name="Strong_20_Emphasis">Chemin inst.</text:span><text:span text:style-name="Strong_20_Emphasis">Script</text:span> : Ce champ peut contenir une commande, ou une seule ligne de message. Si ce champ contient <text:span text:style-name="Strong_20_Emphasis">Setup.exe</text:span>, le fichier <text:span text:style-name="Strong_20_Emphasis">Setup.exe</text:span> sera exécuté APRÈS l'installation du programme sélectionné, depuis le répertoire où le programme a été décompressé. Si ce champ contient <text:span text:style-name="Strong_20_Emphasis">INFO.BMP</text:span>, le programme d'installation lancera le programme associé aux fichiers BMP. Pour écrire une seule ligne de message, mettez ECHO devant, comme suit :</text:p>
      <text:p text:style-name="Preformatted_20_Text">ECHO Lancez "SS.EXE" pour lancer le jeu !</text:p>
      <text:p text:style-name="Text_20_body"> Cette ligne sera affichée après l'installation. N'écrivez pas de notes concernant l'installation dans ce champ - elles doivent être mises dans le champ <text:span text:style-name="Strong_20_Emphasis">Notes sur l'installation</text:span>.</text:p>
      <text:p text:style-name="Text_20_body"><draw:frame draw:style-name="PluginODTAutoStyle_Frame_8_text_frame" draw:name="Frame2" text:anchor-type="paragraph" svg:width="289.134pt" draw:z-index="0" svg:min-height="1cm"><draw:text-box><table:table table:style-name="PluginODTAutoStyle_Table_9"><table:table-column table:style-name="odt_auto_style_table_column_3_1"/><table:table-row><table:table-cell office:value-type="string" table:style-name="PluginODTAutoStyle_TableCell_10"><text:p text:style-name="PluginODTAutoStyle_Paragraph_11">Infos utiles :</text:p><text:p text:style-name="Text_20_body">Date de sortieQuand le programme sélectionné est sorti.Éditeur Éditeur, programmeur, compagnie, etc. qui a édité le programme sélectionné.Système d'Exploitation Sur quelle(s) plate(s)-forme(s) le programme sélectionné pourra être exécuté ?Minimum requis Ce qu'il faut au minimum pour que le programme sélectionné puisse être utilisé. Exemple : “64 Mo de RAM”.Estimation Estimation du programme sélectionné. Ce doit être un nombre compris entre 0 et 100, où 100 est le meilleur et 0 le plus mauvais.Un blanc ou '-' peut être utilisé si le programme n'a pas été évalué.Code Numéro de série. Il sera copié en mémoire après l'installation.Si le programme possède plusieurs numéros de série, écrivez-les dans le champ 'Notes sur l'installation'.Image 1, 2, 3 Une à trois captures d'écran du programme sélectionné.Les captures d'écran doivent être des fichiers .jpg, .gif ou .bmp. Toutes les captures d'écran seront redimensionnées à la taille de la fenêtre 'capture d'écran' - un clic sur l'image la fera apparaître dans votre logiciel de visualisation d'images par défaut.Notez que les fichiers image 1, 2 et 3 doivent se trouver dans le répertoire 'Plus' (ou un de ses sous-répertoires).Les images 1, 2 et 3 peuvent également être des animations. Les animations ne seront pas redimensionnées pour s'adapter à la fenêtre 'capture d'écran' !Fichiers recommandés : .jpg, .bmp, .gif (pours les images) et .avi, .mpg, .mpeg, .mpe, .asf (pour les animations). DirectX Est-ce que le programme sélectionné supporte DirectX ?Carte 3D Est-ce que le programme sélectionné supporte les cartes 3D ?Multijoueur Est-ce que le programme sélectionné supporte le mode Multijoueur ?Jeu Internet Est-ce que le programme sélectionné supporte le jeu sur Internet ?Joystick Est-ce que le programme sélectionné supporte les joysticks ?Où installer Chemin d'installation par défaut. Les utilisateurs auront la possibilité de le changer durant l'installation.Un exemple simple : Games\TheWormIl est possible d'utiliser un couple de répertoires Windows prédéfinis :{pf} = C:\Program files {tmp} = C:\Windows\Temp (normalement) {win} = C:\Windows (normalement) {sys} = C:\Windows\System (normalement) {regkey=&lt;registre-chemin:clé-nom&gt;}Un exemple simple de chemin d'installation utilisant un répertoire prédéfini : {pf}\Multi Install{regkey=&lt;registre-chemin:clé-nom&gt;} est un peu plus avancée. Cela vous permet de lire une chaîne dans la base de registres de Windows et de l'utiliser dans votre chemin.La première partie de registre-chemin est la racine.La racine doit prendre une de ces valeurs :- HKCR = HKEY_CLASSES_ROOT- HKCU = HKEY_CURRENT_USER- HKLM = HKEY_LOCAL_MACHINE- HKU = HKEY_USERS- HKCC = HKEY_CURRENT_CONFIGSi la racine est omise alors HKEY_CURRENT_USER sera utilisé.La seconde partie de registre-chemin est le chemin. Ce peut être : Software\Unreal Technology\Installed Apps\UnrealTournamentClé-nom contient le nom de la clé à lire dans la base de registres. Par exemple, Folder.Ici vous trouverez un couple d'exemples des utilisations possibles de {regkey=&lt;registre-chemin:clé-nom&gt;} :{regkey=HKLM\Software\Unreal Technology\Installed Apps\UnrealTournament:Folder}\Maps {regkey=HKCU\Software\WinRAR\Paths:TempFolder} Note : Si l'entrée {regkey=&lt;registre-chemin:clé-nom&gt;} n'est pas trouvée sur l'ordinateur utilisé, Où installer sera vide.Note : Le chemin doit contenir l'adresse sans la lettre du lecteur. Par exemple, utilisez Games\TheWorm et non C:\Games\TheWorm.Ajouter/Éditer les raccourcis Ajoutez des icônes de raccourci dans le Menu Démarrer !Chemin dans le menuchemin dans Menu Démarrer/ProgrammesCe champ devrait contenir quelque chose d'analogue au nom du programme sélectionné.TexteCe champ sera affiché dans le Menu Démarrer. Quand il est choisi/cliqué, la valeur entrée dans Choisir l'entrée sera exécutée.FichierCe fichier sera exécutable à partir du Menu Démarrer.Ajouter au bureauSi coché, le raccourci sera ajouté au bureau.Note : Uninstall (désinstallation) sera automatiquement ajouté à la fonction “Ajout/Suppression de programmes”, tout comme dans le Menu Démarrer - si uninst.ex_ est présent dans le même dossier que le programme d'installation (par exemple Go.exe).Lancer l'Explorateur Lancer l'Explorateur Windows juste après l'installation, dans le répertoire où le programme vient d'être décompressé ? Cochez la case pour le permettre.Créer des fichiers de désinstallation Si cette case est cochée et que le fichier “Uninst.ex_” est présent dans le répertoire courant, les fichiers de désinstallation seront crées lors de l'installation. La désinstallation peut être activé via le menu Démarrer ou “Ajout/Suppression de programmes” dans le Panneau de configuration.</text:p></table:table-cell></table:table-row></table:table></draw:text-box></draw:frame></text:p>
      <text:h text:style-name="Heading_20_4" text:outline-level="4"><text:bookmark-start text:name="__RefHeading___composants_du_menu_11"/><text:bookmark-start text:name="composants_du_menu"/>Composants du menu<text:bookmark-end text:name="__RefHeading___composants_du_menu_11"/><text:bookmark-end text:name="composants_du_menu"/></text:h>
      <text:h text:style-name="Heading_20_3" text:outline-level="3"><text:bookmark-start text:name="__RefHeading___preparation_12"/><text:bookmark-start text:name="preparation"/>Préparation<text:bookmark-end text:name="__RefHeading___preparation_12"/><text:bookmark-end text:name="preparation"/></text:h>
      <text:p text:style-name="Text_20_body"><text:span text:style-name="Strong_20_Emphasis">Valeurs par défaut</text:span> :<draw:a xlink:type="simple" xlink:href="http://multiinstall.sourceforge.net/tut/DefaultValues.gif"><draw:frame draw:style-name="mediacenter" draw:name="8" text:anchor-type="paragraph" draw:z-index="8" svg:width="10.583333333333cm" svg:height="8.0299500831947cm"><draw:image xlink:href="Pictures/d4fef18133138e62ccf83673afb2a662.gif" xlink:type="simple" xlink:show="embed" xlink:actuate="onLoad"/></draw:frame></draw:a>Si votre projet utilise de nombreux programmes, il est bon de définir des valeurs par défaut.Allez dans le menu <text:span text:style-name="Strong_20_Emphasis">Outils -&gt; Options -&gt; Valeurs par défaut</text:span>.Pour ouvrir le dossier cible après l'installation, saisissez le script Run Filename : “Explorer.exe” ; Parameters : ”{destdir}“ ; Drapeaux : “nowait” dans le script du programme par défaut.Les icônes par défaut de l'arborescence pour les catégories font gagner du temps.Every time I add a new program or category to the menu, default values will be used.<text:span text:style-name="Strong_20_Emphasis">Champs globaux</text:span><draw:a xlink:type="simple" xlink:href="http://multiinstall.sourceforge.net/tut/Globals.gif"><draw:frame draw:style-name="mediacenter" draw:name="9" text:anchor-type="paragraph" draw:z-index="9" svg:width="10.583333333333cm" svg:height="8.7516025641026cm"><draw:image xlink:href="Pictures/9d65f72f45c5d6f8cc28794a46573967.gif" xlink:type="simple" xlink:show="embed" xlink:actuate="onLoad"/></draw:frame></draw:a>Sur l'écran principal de MIEdit, je saisis le titre du menu CD / DVD <text:span text:style-name="Strong_20_Emphasis">Open Source CD</text:span>.Les champs pour les programmes sont déterminés via les champs à afficher ou à masquer. J'ai renommé <text:span text:style-name="Strong_20_Emphasis">Champ personnalisé 1</text:span> en <text:span text:style-name="Strong_20_Emphasis">Type</text:span> et <text:span text:style-name="Strong_20_Emphasis">Champ personnalisé 2</text:span> en <text:span text:style-name="Strong_20_Emphasis">Site Web</text:span>.Conseil : appuyez sur F1 dans n'importe quel champ pour obtenir de l'aide sur ce champ.</text:p>
      <text:h text:style-name="Heading_20_3" text:outline-level="3"><text:bookmark-start text:name="__RefHeading___ajout_de_programmes_13"/><text:bookmark-start text:name="ajout_de_programmes"/>Ajout de programmes<text:bookmark-end text:name="__RefHeading___ajout_de_programmes_13"/><text:bookmark-end text:name="ajout_de_programmes"/></text:h>
      <text:p text:style-name="Text_20_body">Les programmes peuvent être ajoutés au menu sans catégorie mais à partir de 10 programmes, il faudra ajouter des catégories. Ajoutons une catégorie nommée <text:span text:style-name="Strong_20_Emphasis">Applications</text:span>.Les programmes doivent se trouver dans le même dossier que MIEdit.exe ou dans un sous-dossier. Pour commencer, déplaçons nos applications dans un sous-dossier <text:span text:style-name="Strong_20_Emphasis">Applications</text:span>. Toutes les archives sont compressées avec Winrar pour gagner de l'espace.Le bouton <text:span text:style-name="Strong_20_Emphasis">Nouveau programme</text:span> permet d'ajouter des programmes, mais des méthodes plus rapides sont disponibles :Importer des programmes depuis des fichiersGlisser/déposer des fichiers dans l'arborescence<text:line-break/>Ces méthodes font apparaître cette fenêtre :<draw:a xlink:type="simple" xlink:href="http://multiinstall.sourceforge.net/tut/Import.gif"><draw:frame draw:style-name="mediacenter" draw:name="10" text:anchor-type="paragraph" draw:z-index="10" svg:width="10.583333333333cm" svg:height="5.6903538812785cm"><draw:image xlink:href="Pictures/580596dcbc74ee2404be9f253bea50a5.gif" xlink:type="simple" xlink:show="embed" xlink:actuate="onLoad"/></draw:frame></draw:a>Une fois les fichiers importés, l'écran principal ressemble à ceci :<draw:a xlink:type="simple" xlink:href="http://multiinstall.sourceforge.net/tut/AfterImport.gif"><draw:frame draw:style-name="mediacenter" draw:name="11" text:anchor-type="paragraph" draw:z-index="11" svg:width="10.583333333333cm" svg:height="7.9666462668299cm"><draw:image xlink:href="Pictures/5af07554212f5f0fcb45802fc2199099.gif" xlink:type="simple" xlink:show="embed" xlink:actuate="onLoad"/></draw:frame></draw:a>Notez que la valeur par défaut du script du programme a été remplie automatiquement.- Il faut maintenant ajuster les noms des programmes et ajouter manuellement la description, les captures d'écran et autres informations. Subtitle Edit 1.7 n'est pas disponible en paquet pour installation et désinstallation, mais MI peut le faire :</text:p>
      <text:p text:style-name="Text_20_body">Commençons par choisir le chemin d'installation <text:span text:style-name="Strong_20_Emphasis">{pf}\Subtitle Edit</text:span>, qui proposera “C:\Program Files\Subtitle Edit” si on utilise un Windows anglais.Dans la fenêtre du script du programme, ajoutons un raccourci dans le menu Démarrer et un autre (facultatif) sur le bureau. La désinstallation est ajoutée facilement en cliquant sur <text:span text:style-name="Strong_20_Emphasis">Désinstallation complète</text:span>. Voici la fenêtre du script :<draw:a xlink:type="simple" xlink:href="http://multiinstall.sourceforge.net/tut/Script.gif"><draw:frame draw:style-name="mediacenter" draw:name="12" text:anchor-type="paragraph" draw:z-index="12" svg:width="10.583333333333cm" svg:height="6.7461013645224cm"><draw:image xlink:href="Pictures/d367d0fb942f1c6950d399aef2e82e34.gif" xlink:type="simple" xlink:show="embed" xlink:actuate="onLoad"/></draw:frame></draw:a>L'option <text:span text:style-name="Strong_20_Emphasis">Set Uninstall : Complet</text:span> affiche la désinstallation sous <text:span text:style-name="Strong_20_Emphasis">Panneau de configuration -&gt; Ajout/Suppression de programmes</text:span>.Pour tester la mise en page dans MI Skinnable, vous pouvez cliquer sur l'icône de la barre d'aperçu :<draw:a xlink:type="simple" xlink:href="http://multiinstall.sourceforge.net/tut/Preview.gif"><draw:frame draw:style-name="media" draw:name="13" text:anchor-type="as-char" draw:z-index="13" svg:width="1.1377083333333cm" svg:height="0.9525cm"><draw:image xlink:href="Pictures/a193f59fdd5c48c07d7bdfa6234a74da.gif" xlink:type="simple" xlink:show="embed" xlink:actuate="onLoad"/></draw:frame></draw:a><draw:a xlink:type="simple" xlink:href="http://multiinstall.sourceforge.net/tut/MISkinnable.gif"><draw:frame draw:style-name="mediacenter" draw:name="14" text:anchor-type="paragraph" draw:z-index="14" svg:width="10.583333333333cm" svg:height="6.1515625cm"><draw:image xlink:href="Pictures/ba8766b0a145522b0e278e0de6dc1263.gif" xlink:type="simple" xlink:show="embed" xlink:actuate="onLoad"/></draw:frame></draw:a>Plusieurs autres habillages sont disponibles sur la page des habillages MI <text:a xlink:type="simple" xlink:href="http://multiinstall.sourceforge.net/skins" text:style-name="Internet_20_link" text:visited-style-name="Visited_20_Internet_20_Link">http://multiinstall.sourceforge.net/skins</text:a>.Lors de la gravure sur disque, les dossiers de fichiers suivants seront ajoutés :<draw:a xlink:type="simple" xlink:href="http://multiinstall.sourceforge.net/tut/Files.gif"><draw:frame draw:style-name="mediacenter" draw:name="15" text:anchor-type="paragraph" draw:z-index="15" svg:width="4.445cm" style:rel-width="100%" svg:height="5.55625cm" style:rel-height="scale"><draw:image xlink:href="Pictures/315b2a0d57bf97cc7b34f3de80a47605.gif" xlink:type="simple" xlink:show="embed" xlink:actuate="onLoad"/></draw:frame></draw:a>Si vous utilisez un fichier de ressources, les dossiers “Skin”, “Pics”, et “Icons”, “UNACEv2.DLL”, “bass.dll”, “unrar.dll” ne sont pas nécessaires puisqu'ils seront compressés dans le fichier de ressources.</text:p>
      <text:h text:style-name="Heading_20_2" text:outline-level="2"><text:bookmark-start text:name="__RefHeading___desinstallation_14"/><text:bookmark-start text:name="desinstallation"/>Désinstallation<text:bookmark-end text:name="__RefHeading___desinstallation_14"/><text:bookmark-end text:name="desinstallation"/></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fr)</text:span> Aide de Multi install<text:span text:style-name="Strong_20_Emphasis">(en)</text:span> <text:a xlink:type="simple" xlink:href="httphttp://multiinstall.sourceforge.net/" text:style-name="Internet_20_link" text:visited-style-name="Visited_20_Internet_20_Link">httphttp://multiinstall.sourceforge.net/</text:a></text:p>
      <text:p text:style-name="Horizontal_20_Line"/>
      <text:p text:style-name="Text_20_body"><text:span text:style-name="Emphasis">Basé sur &lt;&lt; <text:a xlink:type="simple" xlink:href="http://multiinstall.sourceforge.net/" text:style-name="Internet_20_link" text:visited-style-name="Visited_20_Internet_20_Link"> Multi Install - the cd/dvd menu system </text:a> &gt;&gt; par sourceforg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color="#ff0000" fo:font-style="normal" fo:font-size="9.6pt" fo:font-family="sans-serif" fo:border="0pt none"/>
    </style:style>
    <style:style style:name="PluginODTAutoStyle_Text_6" style:family="text">
      <style:text-properties fo:color="#fa8072" fo:font-style="normal" fo:font-size="9.6pt" fo:font-family="sans-serif" fo:border="0pt none"/>
    </style:style>
    <style:style style:name="PluginODTAutoStyle_Text_7" style:family="text">
      <style:text-properties fo:color="#00ff00" fo:font-style="normal" fo:font-size="9.6pt" fo:font-family="sans-serif" fo:border="0pt none"/>
    </style:style>
    <style:style style:name="PluginODTAutoStyle_Frame_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9"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0" style:family="table-cell">
      <style:table-cell-properties style:vertical-align="middle" fo:padding="0.3cm" fo:border="none"/>
    </style:style>
    <style:style style:name="PluginODTAutoStyle_Paragraph_11"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04::00:55</meta:creation-date>
    <dc:creator>Generated</dc:creator>
    <dc:date>2026-09-10T04::00:55</dc:date>
    <dc:language>en-US</dc:language>
    <meta:editing-cycles>1</meta:editing-cycles>
    <meta:editing-duration>PT0S</meta:editing-duration>
    <dc:title>logiciel:disques:dvd:multiinstall:start</dc:title>
  </office:meta>
</office:document-meta>
</file>