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cb1e30c299c2b69270b615c8bb97baf.gif"/>
  <manifest:file-entry manifest:media-type="image/gif" manifest:full-path="Pictures/da32663b425fa5e42ea4ed8ca52762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winoncd:start"/><text:bookmark-start text:name="__RefHeading___comment_ajouter_le_secteur_de_demarrage_a_un_projet_winoncd_6_1"/><text:bookmark-start text:name="comment_ajouter_le_secteur_de_demarrage_a_un_projet_winoncd_6"/>Comment ajouter le secteur de démarrage à un projet WinOnCD 6<text:bookmark-end text:name="__RefHeading___comment_ajouter_le_secteur_de_demarrage_a_un_projet_winoncd_6_1"/><text:bookmark-end text:name="comment_ajouter_le_secteur_de_demarrage_a_un_projet_winoncd_6"/></text:h>
      <text:p text:style-name="Text_20_body">Comment ajouter:</text:p>
      <text:p text:style-name="Text_20_body">Assistant de démarrage de Bootable CD Wizard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À l'aide de WinOnCD 6, procédez comme suit :</text:p>
      <text:p text:style-name="Text_20_body">Démarrez WinOnCD 6Choisissez le type de projet - “Projet de données”Cliquez sur “Propriétés du disque de démarrage”Sur l'onglet “Bootable Disk”, sélectionnez “Create a bootable disk using data from image file”Accédez à votre fichier de démarrage en utilisant le bouton “...” <draw:frame draw:style-name="mediacenter" draw:name="0" text:anchor-type="paragraph" draw:z-index="0" svg:width="10.583333333333cm" svg:height="9.7526647286822cm"><draw:image xlink:href="Pictures/3cb1e30c299c2b69270b615c8bb97baf.gif" xlink:type="simple" xlink:show="embed" xlink:actuate="onLoad"/></draw:frame>Accédez à l'onglet “Paramètres avancés”Changer “Secteurs à charger” en “4”Dans le menu déroulant “Emulation”, choisissez “No Emulation” <draw:frame draw:style-name="mediacenter" draw:name="1" text:anchor-type="paragraph" draw:z-index="1" svg:width="10.583333333333cm" svg:height="9.7526647286822cm"><draw:image xlink:href="Pictures/da32663b425fa5e42ea4ed8ca5276255.gif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7</meta:creation-date>
    <dc:creator>Generated</dc:creator>
    <dc:date>2026-09-08T12::26:27</dc:date>
    <dc:language>en-US</dc:language>
    <meta:editing-cycles>1</meta:editing-cycles>
    <meta:editing-duration>PT0S</meta:editing-duration>
    <dc:title>logiciel:disques:dvd:bcdw:newinoncd:start</dc:title>
  </office:meta>
</office:document-meta>
</file>