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7808c9c4a79ad66dc1302261be3c03.png"/>
  <manifest:file-entry manifest:media-type="image/png" manifest:full-path="Pictures/d99517e880d21ec70aab81225d74ebfb.png"/>
  <manifest:file-entry manifest:media-type="image/png" manifest:full-path="Pictures/0909b16c249ded7bf5fd8f8d08d256c4.png"/>
  <manifest:file-entry manifest:media-type="image/png" manifest:full-path="Pictures/f505b0264e931be741b1c64c575808a1.png"/>
  <manifest:file-entry manifest:media-type="image/png" manifest:full-path="Pictures/6a5543d6a01d8bd296270a5dc50af046.png"/>
  <manifest:file-entry manifest:media-type="image/png" manifest:full-path="Pictures/a3dc0ee874a3a93e8a58151ec2b9e1f1.png"/>
  <manifest:file-entry manifest:media-type="image/png" manifest:full-path="Pictures/898714bd80c8cba6d353cb9da62fe792.png"/>
  <manifest:file-entry manifest:media-type="image/png" manifest:full-path="Pictures/4dcf3c5200ac47af1fbb597a0a4aaad2.png"/>
  <manifest:file-entry manifest:media-type="image/png" manifest:full-path="Pictures/4e9ed72dfbc6b4d7123f92f5a7375b99.png"/>
  <manifest:file-entry manifest:media-type="image/png" manifest:full-path="Pictures/ad7fa06891e43fea988490487a85551e.png"/>
  <manifest:file-entry manifest:media-type="image/png" manifest:full-path="Pictures/bb4756404ab98ad591d927e6fb2e7abc.png"/>
  <manifest:file-entry manifest:media-type="image/png" manifest:full-path="Pictures/7f77d3a5eb18312bff5b87680760506f.png"/>
  <manifest:file-entry manifest:media-type="image/png" manifest:full-path="Pictures/9d496dc11978a5132c2f74da300efeab.png"/>
  <manifest:file-entry manifest:media-type="image/png" manifest:full-path="Pictures/4a59eec8fe4d5d7d31f3165139537cf3.png"/>
  <manifest:file-entry manifest:media-type="image/png" manifest:full-path="Pictures/0751818c70abfdffadced56ff873bb7f.png"/>
  <manifest:file-entry manifest:media-type="image/png" manifest:full-path="Pictures/6085c656c1c05ef0068ba35a90732b4d.png"/>
  <manifest:file-entry manifest:media-type="image/png" manifest:full-path="Pictures/5cd900a2b14fb5354fde11b98be73367.png"/>
  <manifest:file-entry manifest:media-type="image/png" manifest:full-path="Pictures/ba909b3535dc610c68468565cd0003b8.png"/>
  <manifest:file-entry manifest:media-type="image/png" manifest:full-path="Pictures/10a4d256d1aef796a0a88bac6ba6d0b3.png"/>
  <manifest:file-entry manifest:media-type="image/png" manifest:full-path="Pictures/af8828616222bbd861b9a25a405294f9.png"/>
  <manifest:file-entry manifest:media-type="image/png" manifest:full-path="Pictures/17dd3ea2a31038cad4e6bdea94e43cdd.png"/>
  <manifest:file-entry manifest:media-type="image/png" manifest:full-path="Pictures/d8127e4cbb1b5ca8266b0126ce79b511.png"/>
  <manifest:file-entry manifest:media-type="image/png" manifest:full-path="Pictures/92f9330ac6f7293a062b2a6564641813.png"/>
  <manifest:file-entry manifest:media-type="image/png" manifest:full-path="Pictures/73e64cc4621551c1eb10c5a86c1cafc7.png"/>
  <manifest:file-entry manifest:media-type="image/png" manifest:full-path="Pictures/7865dbaee49b9cb664f5e39ab4a3472a.png"/>
  <manifest:file-entry manifest:media-type="image/png" manifest:full-path="Pictures/a2d0600bdd0c2d252c0cbd7b4a74454c.png"/>
  <manifest:file-entry manifest:media-type="image/png" manifest:full-path="Pictures/d141f44391dbf954b497e9b8fd3db3a6.png"/>
  <manifest:file-entry manifest:media-type="image/png" manifest:full-path="Pictures/4f8a0ff9c8888036bf983985bcb36ed7.png"/>
  <manifest:file-entry manifest:media-type="image/png" manifest:full-path="Pictures/f3799647b6e60244b9622cf19a2b8049.png"/>
  <manifest:file-entry manifest:media-type="image/png" manifest:full-path="Pictures/cb136adc900643476371a7bd8f998a18.png"/>
  <manifest:file-entry manifest:media-type="image/png" manifest:full-path="Pictures/9e4f9c30a97435d6bb7ded1db4aa9f74.png"/>
  <manifest:file-entry manifest:media-type="image/png" manifest:full-path="Pictures/a3aa769439cec7594010ae4af3245be8.png"/>
  <manifest:file-entry manifest:media-type="image/png" manifest:full-path="Pictures/82976d2b02d7419e5715c544efcd2872.png"/>
  <manifest:file-entry manifest:media-type="image/png" manifest:full-path="Pictures/acc6caa5c263b63c59c5dff37d5e1226.png"/>
  <manifest:file-entry manifest:media-type="image/png" manifest:full-path="Pictures/705b5c7422edd3bd20d31709db6752ca.png"/>
  <manifest:file-entry manifest:media-type="image/png" manifest:full-path="Pictures/7a83e5eb70dc6c1eea315ea34ebc53fb.png"/>
  <manifest:file-entry manifest:media-type="image/png" manifest:full-path="Pictures/e7fc20b3a799ea6c74111d62ee9b22bb.png"/>
  <manifest:file-entry manifest:media-type="image/png" manifest:full-path="Pictures/75073cdf78ea466f3bd552a499e091a8.png"/>
  <manifest:file-entry manifest:media-type="image/png" manifest:full-path="Pictures/bad42e70b34a876dd1530114776e7365.png"/>
  <manifest:file-entry manifest:media-type="image/png" manifest:full-path="Pictures/529763263f90ec20d833870ceb6c86f4.png"/>
  <manifest:file-entry manifest:media-type="image/png" manifest:full-path="Pictures/8ee356f83b8fb4d15a31a961f2165052.png"/>
  <manifest:file-entry manifest:media-type="image/png" manifest:full-path="Pictures/1f5942316cecc4430ecaa851ae9ff873.png"/>
  <manifest:file-entry manifest:media-type="image/png" manifest:full-path="Pictures/69210e701c8a726c321b8810b19c83a3.png"/>
  <manifest:file-entry manifest:media-type="image/png" manifest:full-path="Pictures/268f4c0053c622011f10f33936473090.png"/>
  <manifest:file-entry manifest:media-type="image/png" manifest:full-path="Pictures/264e11399a3d91da95eca7b7a6957ff5.png"/>
  <manifest:file-entry manifest:media-type="image/png" manifest:full-path="Pictures/9a41242add8f63fd2db8ccd1738db884.png"/>
  <manifest:file-entry manifest:media-type="image/png" manifest:full-path="Pictures/f24ac2b6f33401cc9d888d3e6b4b0f7d.png"/>
  <manifest:file-entry manifest:media-type="image/png" manifest:full-path="Pictures/7f65b4410f14299ff9288b41fc24ea21.png"/>
  <manifest:file-entry manifest:media-type="image/png" manifest:full-path="Pictures/462469f744bcaa51b644addac4441d56.png"/>
  <manifest:file-entry manifest:media-type="image/png" manifest:full-path="Pictures/b8443476b7370351f103ff7751b30cdd.png"/>
  <manifest:file-entry manifest:media-type="image/png" manifest:full-path="Pictures/e3cf12384a24c30f1456b560d2f7bfe5.png"/>
  <manifest:file-entry manifest:media-type="image/png" manifest:full-path="Pictures/87d223b1a72c6dd8c8e835a09748e3db.png"/>
  <manifest:file-entry manifest:media-type="image/png" manifest:full-path="Pictures/f7936ad8d855c34271f16dad51377e56.png"/>
  <manifest:file-entry manifest:media-type="image/png" manifest:full-path="Pictures/37fdbf7eed39fb6f9ec4cfb9d9d44746.png"/>
  <manifest:file-entry manifest:media-type="image/png" manifest:full-path="Pictures/ce12f2dd33ccf4f194d53bd6ecae4bec.png"/>
  <manifest:file-entry manifest:media-type="image/png" manifest:full-path="Pictures/48df47bd34ee1bfae8e1b592bb17590c.png"/>
  <manifest:file-entry manifest:media-type="image/png" manifest:full-path="Pictures/0b29b85d5af8f5a96d6f6f6434c0a81f.png"/>
  <manifest:file-entry manifest:media-type="image/png" manifest:full-path="Pictures/03225ae33b8f2426bd6a064d12624bec.png"/>
  <manifest:file-entry manifest:media-type="image/png" manifest:full-path="Pictures/2b3f5d8b29b96f242928439d040a021e.png"/>
  <manifest:file-entry manifest:media-type="image/png" manifest:full-path="Pictures/8d25ad8641cd0514de62472b1e305d57.png"/>
  <manifest:file-entry manifest:media-type="image/png" manifest:full-path="Pictures/9e97ad7d415261cfef736c819ce655d0.png"/>
  <manifest:file-entry manifest:media-type="image/png" manifest:full-path="Pictures/671001af9e4541030eba6928fe7e1b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5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style:style style:name="PluginODTAutoStyle_Frame_1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4" style:family="table-cell">
      <style:table-cell-properties style:vertical-align="middle" fo:padding="0.3cm" fo:border="none"/>
    </style:style>
    <style:style style:name="PluginODTAutoStyle_Paragraph_15" style:family="paragraph">
      <style:paragraph-properties fo:padding="0.3cm"/>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Frame_3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7"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8" style:family="table-cell">
      <style:table-cell-properties style:vertical-align="middle" fo:padding="0.3cm" fo:border="none"/>
    </style:style>
    <style:style style:name="PluginODTAutoStyle_Paragraph_39" style:family="paragraph">
      <style:paragraph-properties fo:padding="0.3cm"/>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22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24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ext_79" style:family="text">
      <style:text-properties fo:border="0pt none"/>
    </style:style>
    <style:style style:name="PluginODTAutoStyle_Text_80" style:family="text">
      <style:text-properties fo:border="0pt none"/>
    </style:style>
    <style:style style:name="PluginODTAutoStyle_Text_81" style:family="text">
      <style:text-properties fo:border="0pt none"/>
    </style:style>
    <style:style style:name="PluginODTAutoStyle_Text_82" style:family="text">
      <style:text-properties fo:border="0pt none"/>
    </style:style>
    <style:style style:name="PluginODTAutoStyle_Text_83" style:family="text">
      <style:text-properties fo:border="0pt none"/>
    </style:style>
    <style:style style:name="PluginODTAutoStyle_Text_84" style:family="text">
      <style:text-properties fo:border="0pt none"/>
    </style:style>
    <style:style style:name="PluginODTAutoStyle_Text_85" style:family="text">
      <style:text-properties fo:border="0pt none"/>
    </style:style>
    <style:style style:name="PluginODTAutoStyle_Text_86" style:family="text">
      <style:text-properties fo:border="0pt none"/>
    </style:style>
    <style:style style:name="PluginODTAutoStyle_Text_87" style:family="text">
      <style:text-properties fo:border="0pt none"/>
    </style:style>
    <style:style style:name="PluginODTAutoStyle_Text_88" style:family="text">
      <style:text-properties fo:border="0pt none"/>
    </style:style>
    <style:style style:name="PluginODTAutoStyle_Text_89" style:family="text">
      <style:text-properties fo:border="0pt none"/>
    </style:style>
    <style:style style:name="PluginODTAutoStyle_Text_90" style:family="text">
      <style:text-properties fo:border="0pt none"/>
    </style:style>
    <style:style style:name="PluginODTAutoStyle_Text_91" style:family="text">
      <style:text-properties fo:border="0pt none"/>
    </style:style>
    <style:style style:name="PluginODTAutoStyle_Text_92" style:family="text">
      <style:text-properties fo:border="0pt none"/>
    </style:style>
    <style:style style:name="PluginODTAutoStyle_Text_93" style:family="text">
      <style:text-properties fo:border="0pt none"/>
    </style:style>
    <style:style style:name="PluginODTAutoStyle_Text_94" style:family="text">
      <style:text-properties fo:border="0pt none"/>
    </style:style>
    <style:style style:name="PluginODTAutoStyle_Text_95" style:family="text">
      <style:text-properties fo:border="0pt none"/>
    </style:style>
    <style:style style:name="PluginODTAutoStyle_Text_96" style:family="text">
      <style:text-properties fo:border="0pt none"/>
    </style:style>
    <style:style style:name="PluginODTAutoStyle_Text_97" style:family="text">
      <style:text-properties fo:border="0pt none"/>
    </style:style>
    <style:style style:name="PluginODTAutoStyle_Text_98" style:family="text">
      <style:text-properties fo:border="0pt none"/>
    </style:style>
    <style:style style:name="PluginODTAutoStyle_Text_99" style:family="text">
      <style:text-properties fo:border="0pt none"/>
    </style:style>
    <style:style style:name="PluginODTAutoStyle_Text_100" style:family="text">
      <style:text-properties fo:border="0pt none"/>
    </style:style>
    <style:style style:name="PluginODTAutoStyle_Text_101" style:family="text">
      <style:text-properties fo:border="0pt none"/>
    </style:style>
    <style:style style:name="PluginODTAutoStyle_Text_102" style:family="text">
      <style:text-properties fo:border="0pt none"/>
    </style:style>
    <style:style style:name="PluginODTAutoStyle_Text_103" style:family="text">
      <style:text-properties fo:border="0pt none"/>
    </style:style>
    <style:style style:name="PluginODTAutoStyle_Text_104" style:family="text">
      <style:text-properties fo:border="0pt none"/>
    </style:style>
    <style:style style:name="PluginODTAutoStyle_Text_105" style:family="text">
      <style:text-properties fo:border="0pt none"/>
    </style:style>
    <style:style style:name="PluginODTAutoStyle_Text_106" style:family="text">
      <style:text-properties fo:border="0pt none"/>
    </style:style>
    <style:style style:name="PluginODTAutoStyle_Text_107" style:family="text">
      <style:text-properties fo:border="0pt none"/>
    </style:style>
    <style:style style:name="PluginODTAutoStyle_Text_108" style:family="text">
      <style:text-properties fo:border="0pt none"/>
    </style:style>
    <style:style style:name="PluginODTAutoStyle_Text_109" style:family="text">
      <style:text-properties fo:border="0pt none"/>
    </style:style>
    <style:style style:name="PluginODTAutoStyle_Text_110" style:family="text">
      <style:text-properties fo:border="0pt none"/>
    </style:style>
    <style:style style:name="PluginODTAutoStyle_Text_111" style:family="text">
      <style:text-properties fo:border="0pt none"/>
    </style:style>
    <style:style style:name="PluginODTAutoStyle_Text_112" style:family="text">
      <style:text-properties fo:border="0pt none"/>
    </style:style>
    <style:style style:name="PluginODTAutoStyle_Text_113" style:family="text">
      <style:text-properties fo:border="0pt none"/>
    </style:style>
    <style:style style:name="PluginODTAutoStyle_Text_114" style:family="text">
      <style:text-properties fo:border="0pt none"/>
    </style:style>
    <style:style style:name="PluginODTAutoStyle_Text_115" style:family="text">
      <style:text-properties fo:border="0pt none"/>
    </style:style>
    <style:style style:name="PluginODTAutoStyle_Text_116" style:family="text">
      <style:text-properties fo:border="0pt none"/>
    </style:style>
    <style:style style:name="PluginODTAutoStyle_Text_117" style:family="text">
      <style:text-properties fo:border="0pt none"/>
    </style:style>
    <style:style style:name="PluginODTAutoStyle_Text_118" style:family="text">
      <style:text-properties fo:border="0pt none"/>
    </style:style>
    <style:style style:name="PluginODTAutoStyle_Text_119" style:family="text">
      <style:text-properties fo:border="0pt none"/>
    </style:style>
    <style:style style:name="PluginODTAutoStyle_Text_120" style:family="text">
      <style:text-properties fo:border="0pt none"/>
    </style:style>
    <style:style style:name="PluginODTAutoStyle_Text_121" style:family="text">
      <style:text-properties fo:border="0pt none"/>
    </style:style>
    <style:style style:name="PluginODTAutoStyle_Text_122" style:family="text">
      <style:text-properties fo:border="0pt none"/>
    </style:style>
    <style:style style:name="PluginODTAutoStyle_Text_123" style:family="text">
      <style:text-properties fo:border="0pt none"/>
    </style:style>
    <style:style style:name="PluginODTAutoStyle_Text_124" style:family="text">
      <style:text-properties fo:border="0pt none"/>
    </style:style>
    <style:style style:name="PluginODTAutoStyle_Text_125" style:family="text">
      <style:text-properties fo:border="0pt none"/>
    </style:style>
    <style:style style:name="PluginODTAutoStyle_Text_126" style:family="text">
      <style:text-properties fo:border="0pt none"/>
    </style:style>
    <style:style style:name="PluginODTAutoStyle_Text_127" style:family="text">
      <style:text-properties fo:border="0pt none"/>
    </style:style>
    <style:style style:name="PluginODTAutoStyle_Text_128" style:family="text">
      <style:text-properties fo:border="0pt none"/>
    </style:style>
    <style:style style:name="PluginODTAutoStyle_Text_129" style:family="text">
      <style:text-properties fo:border="0pt none"/>
    </style:style>
    <style:style style:name="PluginODTAutoStyle_Text_130" style:family="text">
      <style:text-properties fo:border="0pt none"/>
    </style:style>
    <style:style style:name="PluginODTAutoStyle_Text_131" style:family="text">
      <style:text-properties fo:border="0pt none"/>
    </style:style>
    <style:style style:name="PluginODTAutoStyle_Text_132" style:family="text">
      <style:text-properties fo:border="0pt none"/>
    </style:style>
    <style:style style:name="PluginODTAutoStyle_Text_133" style:family="text">
      <style:text-properties fo:border="0pt none"/>
    </style:style>
    <style:style style:name="PluginODTAutoStyle_Text_134" style:family="text">
      <style:text-properties fo:border="0pt none"/>
    </style:style>
    <style:style style:name="PluginODTAutoStyle_Text_135" style:family="text">
      <style:text-properties fo:border="0pt none"/>
    </style:style>
    <style:style style:name="PluginODTAutoStyle_Text_136" style:family="text">
      <style:text-properties fo:border="0pt none"/>
    </style:style>
    <style:style style:name="PluginODTAutoStyle_Frame_1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8" style:family="table">
      <style:table-properties table:align="center" fo:margin-right="auto" fo:margin-bottom="18pt" fo:margin-left="auto" style:rel-width="100%" style:width="289.134pt"/>
    </style:style>
    <style:style style:name="odt_auto_style_table_column_42_1" style:family="table-column">
      <style:table-column-properties style:column-width="289.134pt"/>
    </style:style>
    <style:style style:name="PluginODTAutoStyle_TableCell_139" style:family="table-cell">
      <style:table-cell-properties style:vertical-align="middle" fo:padding="0.3cm" fo:border="none"/>
    </style:style>
    <style:style style:name="PluginODTAutoStyle_Paragraph_140" style:family="paragraph">
      <style:paragraph-properties fo:padding="0.3cm"/>
    </style:style>
    <style:style style:name="PluginODTAutoStyle_Text_141" style:family="text">
      <style:text-properties fo:border="0pt none"/>
    </style:style>
    <style:style style:name="PluginODTAutoStyle_Text_142" style:family="text">
      <style:text-properties fo:border="0pt none"/>
    </style:style>
    <style:style style:name="PluginODTAutoStyle_Text_143" style:family="text">
      <style:text-properties fo:border="0pt none"/>
    </style:style>
    <style:style style:name="PluginODTAutoStyle_Text_144" style:family="text">
      <style:text-properties fo:border="0pt none"/>
    </style:style>
    <style:style style:name="PluginODTAutoStyle_Text_145" style:family="text">
      <style:text-properties fo:border="0pt none"/>
    </style:style>
    <style:style style:name="PluginODTAutoStyle_Text_146" style:family="text">
      <style:text-properties fo:border="0pt none"/>
    </style:style>
    <style:style style:name="PluginODTAutoStyle_Text_147" style:family="text">
      <style:text-properties fo:border="0pt none"/>
    </style:style>
    <style:style style:name="PluginODTAutoStyle_Text_148" style:family="text">
      <style:text-properties fo:border="0pt none"/>
    </style:style>
    <style:style style:name="PluginODTAutoStyle_Text_149" style:family="text">
      <style:text-properties fo:border="0pt none"/>
    </style:style>
    <style:style style:name="PluginODTAutoStyle_Text_150" style:family="text">
      <style:text-properties fo:border="0pt none"/>
    </style:style>
    <style:style style:name="PluginODTAutoStyle_Text_151" style:family="text">
      <style:text-properties fo:border="0pt none"/>
    </style:style>
    <style:style style:name="PluginODTAutoStyle_Text_152" style:family="text">
      <style:text-properties fo:border="0pt none"/>
    </style:style>
    <style:style style:name="PluginODTAutoStyle_Text_153" style:family="text">
      <style:text-properties fo:border="0pt none"/>
    </style:style>
    <style:style style:name="PluginODTAutoStyle_Text_154" style:family="text">
      <style:text-properties fo:border="0pt none"/>
    </style:style>
    <style:style style:name="PluginODTAutoStyle_Text_155" style:family="text">
      <style:text-properties fo:border="0pt none"/>
    </style:style>
    <style:style style:name="PluginODTAutoStyle_Text_156" style:family="text">
      <style:text-properties fo:border="0pt none"/>
    </style:style>
    <style:style style:name="PluginODTAutoStyle_Text_157" style:family="text">
      <style:text-properties fo:border="0pt none"/>
    </style:style>
    <style:style style:name="PluginODTAutoStyle_Text_158" style:family="text">
      <style:text-properties fo:border="0pt none"/>
    </style:style>
    <style:style style:name="PluginODTAutoStyle_Text_159" style:family="text">
      <style:text-properties fo:border="0pt none"/>
    </style:style>
    <style:style style:name="PluginODTAutoStyle_Text_160" style:family="text">
      <style:text-properties fo:border="0pt none"/>
    </style:style>
    <style:style style:name="PluginODTAutoStyle_Text_161" style:family="text">
      <style:text-properties fo:border="0pt none"/>
    </style:style>
    <style:style style:name="PluginODTAutoStyle_Text_162" style:family="text">
      <style:text-properties fo:border="0pt none"/>
    </style:style>
    <style:style style:name="PluginODTAutoStyle_Text_163" style:family="text">
      <style:text-properties fo:border="0pt none"/>
    </style:style>
    <style:style style:name="PluginODTAutoStyle_Text_164" style:family="text">
      <style:text-properties fo:border="0pt none"/>
    </style:style>
    <style:style style:name="PluginODTAutoStyle_Text_165" style:family="text">
      <style:text-properties fo:border="0pt none"/>
    </style:style>
    <style:style style:name="PluginODTAutoStyle_Text_166" style:family="text">
      <style:text-properties fo:border="0pt none"/>
    </style:style>
    <style:style style:name="PluginODTAutoStyle_Frame_16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8" style:family="table">
      <style:table-properties table:align="center" fo:margin-right="auto" fo:margin-bottom="18pt" fo:margin-left="auto" style:rel-width="100%" style:width="289.134pt"/>
    </style:style>
    <style:style style:name="odt_auto_style_table_column_43_1" style:family="table-column">
      <style:table-column-properties style:column-width="289.134pt"/>
    </style:style>
    <style:style style:name="PluginODTAutoStyle_TableCell_169" style:family="table-cell">
      <style:table-cell-properties style:vertical-align="middle" fo:padding="0.3cm" fo:border="none"/>
    </style:style>
    <style:style style:name="PluginODTAutoStyle_Paragraph_17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aide"/><text:bookmark-start text:name="__RefHeading___homebankaide_1"/><text:bookmark-start text:name="homebankaide"/>HomeBank : Aide<text:bookmark-end text:name="__RefHeading___homebankaide_1"/><text:bookmark-end text:name="homebankai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HomeBank</text:span> est un logiciel libre, simple et intuitif de gestion de finances personnelles. Il permet d’analyser en détail vos finances personnelles à l’aide de graphiques et d'outils de filtrage puissants.</text:p>
      <text:p text:style-name="Text_20_body">Voici quelques-uns de ses points forts:</text:p>
      <text:p text:style-name="Text_20_body">Importation facile des fichiers OFX, QFX, QIF avec détection de doublonsGestion facile des transactions : signet, héritage, filtre, édition multiple, ordonnancement, rappelGestion facile des bénéficiaires et des catégories : affectation automatique, ajout direct à partir du registre, auto-complétionchamps uniques pour les transactions : visualisation de mode de paiement et de l'état, info sur le mode de paiement, étiquetteimportation et exportation de données dans un fichier de format CSV spécifiqueHomeBank anticipe les coûts et aide à savoir d'où vient votre argent et où il va.</text:p>
      <text:p text:style-name="Text_20_body">Anticipe les coûts à venir : insertion avant terme d'une transaction prévue, évaluation du solde à venirOutils de rapport dynamiques, faciles et puissants avec graphiquesSurveillance du solde dans le temps et alerte sur les découvertsAnalyse budgétaire simple et des coûts des véhicules</text:p>
      <text:h text:style-name="Heading_20_2" text:outline-level="2"><text:bookmark-start text:name="__RefHeading___utilisation_3"/><text:bookmark-start text:name="utilisation"/>Utilisation<text:bookmark-end text:name="__RefHeading___utilisation_3"/><text:bookmark-end text:name="utilisation"/></text:h>
      <text:h text:style-name="Heading_20_3" text:outline-level="3"><text:bookmark-start text:name="__RefHeading___importation_de_fichiers_4"/><text:bookmark-start text:name="importation_de_fichiers"/>Importation de fichiers<text:bookmark-end text:name="__RefHeading___importation_de_fichiers_4"/><text:bookmark-end text:name="importation_de_fichiers"/></text:h>
      <text:p text:style-name="Text_20_body">HomeBank peut importer des fichiers téléchargés depuis votre banque, ou provenant de logiciels de comptabilité personnelle, comme Money, Quicken, GnuCash, dans le format de fichier pris en charge.</text:p>
      <text:h text:style-name="Heading_20_4" text:outline-level="4"><text:bookmark-start text:name="__RefHeading___etape_1ouvrir_l_assistant_d_importation_5"/><text:bookmark-start text:name="etape_1ouvrir_l_assistant_d_importation"/>Étape 1 : Ouvrir l'assistant d'importation<text:bookmark-end text:name="__RefHeading___etape_1ouvrir_l_assistant_d_importation_5"/><text:bookmark-end text:name="etape_1ouvrir_l_assistant_d_importation"/></text:h>
      <text:p text:style-name="Text_20_body">Dans la fenêtre principale:
  * Sélectionnez le menu <text:span text:style-name="Strong_20_Emphasis">Fichier/Importer ...</text:span>
  * L'assistant d'importation s'ouvre et vous guide à travers les différentes étapes pour l'importation d'un fichier.</text:p>
      <text:h text:style-name="Heading_20_4" text:outline-level="4"><text:bookmark-start text:name="__RefHeading___etape_2selectionner_un_fichier_a_importer_6"/><text:bookmark-start text:name="etape_2selectionner_un_fichier_a_importer"/>Étape 2 : Sélectionner un fichier à importer<text:bookmark-end text:name="__RefHeading___etape_2selectionner_un_fichier_a_importer_6"/><text:bookmark-end text:name="etape_2selectionner_un_fichier_a_importer"/></text:h>
      <text:p text:style-name="Text_20_body">Ici, vous allez sélectionner un seul fichier à importer. HomeBank positionne le filtre au format que vous venez de choisir dans le menu.</text:p>
      <text:p text:style-name="Text_20_body">Si le fichier n'est pas pris en charge :<text:line-break/><draw:frame draw:style-name="media" draw:name="0" text:anchor-type="as-char" draw:z-index="0" svg:width="5.159375cm" style:rel-width="100%" svg:height="2.0372916666667cm" style:rel-height="scale"><draw:image xlink:href="Pictures/4a7808c9c4a79ad66dc1302261be3c03.png" xlink:type="simple" xlink:show="embed" xlink:actuate="onLoad"/></draw:frame>Si le fichier est pris en charge :<text:line-break/><draw:frame draw:style-name="media" draw:name="1" text:anchor-type="as-char" draw:z-index="1" svg:width="5.159375cm" style:rel-width="100%" svg:height="2.0372916666667cm" style:rel-height="scale"><draw:image xlink:href="Pictures/d99517e880d21ec70aab81225d74ebfb.png" xlink:type="simple" xlink:show="embed" xlink:actuate="onLoad"/></draw:frame></text:p>
      <text:h text:style-name="Heading_20_4" text:outline-level="4"><text:bookmark-start text:name="__RefHeading___etape_3preciser_ce_qu_il_faut_importer_7"/><text:bookmark-start text:name="etape_3preciser_ce_qu_il_faut_importer"/>Étape 3 : Préciser ce qu'il faut importer<text:bookmark-end text:name="__RefHeading___etape_3preciser_ce_qu_il_faut_importer_7"/><text:bookmark-end text:name="etape_3preciser_ce_qu_il_faut_importer"/></text:h>
      <text:p text:style-name="Text_20_body">Les étapes suivantes ne s'affichent que si vous devez valider ou confirmer une action.</text:p>
      <text:p text:style-name="Text_20_body">Les <text:span text:style-name="underline">propriétés</text:span> du fichier ne s'affichent que si vous utilisiez le bouton de retour car HomeBank va directement à l'étape de vérification ou de modification.</text:p>
      <text:p text:style-name="Text_20_body"><draw:frame draw:style-name="media" draw:name="2" text:anchor-type="as-char" draw:z-index="2" svg:width="13.149791666667cm" svg:height="7.77875cm"><draw:image xlink:href="Pictures/0909b16c249ded7bf5fd8f8d08d256c4.png" xlink:type="simple" xlink:show="embed" xlink:actuate="onLoad"/></draw:frame></text:p>
      <text:p text:style-name="Text_20_body">Résumé du fichier en cours d'importation : nombre de comptes, transactions, bénéficiaires et catégories.</text:p>
      <text:p text:style-name="Text_20_body">Quand vous importez un fichier QIF/CSV, HomeBank essaie d'importer avec le format configuré dans les préférences, sinon, il essaye de le détecter.</text:p>
      <text:p text:style-name="Text_20_body">Si quelque chose se passait mal avec la date, ajustez les paramètres de préférences pour correspondre au format de date du fichier.</text:p>
      <text:p text:style-name="Text_20_body"><text:span text:style-name="underline">Comptes à importer</text:span></text:p>
      <text:p text:style-name="Text_20_body"><draw:frame draw:style-name="media" draw:name="3" text:anchor-type="as-char" draw:z-index="3" svg:width="13.149791666667cm" svg:height="7.77875cm"><draw:image xlink:href="Pictures/f505b0264e931be741b1c64c575808a1.png" xlink:type="simple" xlink:show="embed" xlink:actuate="onLoad"/></draw:frame></text:p>
      <text:p text:style-name="Text_20_body">Selon le format du fichier, HomeBank essaye de faire correspondre le compte par son numéro ou son nom.</text:p>
      <text:p text:style-name="Text_20_body">Pour QIF : correspondance par le nom du comptePour OFX : correspondance par le numéro de compte, HomeBank essaye de trouver le numéro OFX comme une sous-chaîne d’un numéro de compte.Pour CSV : création d'un compte par défau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rtains fichiers QIF, ainsi que tous les fichiers CSV, ne comporetnt aucune information permettant d’identifier le compte à importer.</text:p><text:p text:style-name="Text_20_body">Dans ce cas, vous devrez le faire manuellement.</text:p></table:table-cell></table:table-row></table:table></draw:text-box></draw:frame><text:span text:style-name="underline">Transactions à importer</text:span></text:p>
      <text:p text:style-name="Text_20_body"><draw:frame draw:style-name="media" draw:name="4" text:anchor-type="as-char" draw:z-index="4" svg:width="13.149791666667cm" svg:height="7.77875cm"><draw:image xlink:href="Pictures/6a5543d6a01d8bd296270a5dc50af046.png" xlink:type="simple" xlink:show="embed" xlink:actuate="onLoad"/></draw:frame></text:p>
      <text:p text:style-name="Text_20_body">HomeBank détecte si une transaction dans le fichier en cours d'importation existe déjà dans le compte cible. Si oui, Homebank désactive l'importation et affiche une icône d'avertissement.</text:p>
      <text:p text:style-name="Text_20_body">Le détail de la section des transactions existantes montre le transaction soupçonnée d'exister et permet de choisir ce qu'il faut faire.</text:p>
      <text:p text:style-name="Text_20_body">Vous pouvez aussi modifier les paramètres de détection et actualiser la liste.</text:p>
      <text:p text:style-name="Text_20_body">La détection de transaction existante se fait dans l'ordre suivant, selon la tolérance de date (0 jours par défaut).</text:p>
      <text:p text:style-name="Text_20_body">Même comptemême quantitéMême date (avec la tolérance configurée)</text:p>
      <text:h text:style-name="Heading_20_4" text:outline-level="4"><text:bookmark-start text:name="__RefHeading___etape_4confirmation_8"/><text:bookmark-start text:name="etape_4confirmation"/>Étape 4: Confirmation<text:bookmark-end text:name="__RefHeading___etape_4confirmation_8"/><text:bookmark-end text:name="etape_4confirmation"/></text:h>
      <text:p text:style-name="Text_20_body"><draw:frame draw:style-name="media" draw:name="5" text:anchor-type="as-char" draw:z-index="5" svg:width="13.149791666667cm" svg:height="7.77875cm"><draw:image xlink:href="Pictures/a3dc0ee874a3a93e8a58151ec2b9e1f1.png" xlink:type="simple" xlink:show="embed" xlink:actuate="onLoad"/></draw:frame></text:p>
      <text:p text:style-name="Text_20_body">Affiche une synthèse de ce qui doit être importé et attend une dernière confirmation.</text:p>
      <text:p text:style-name="Text_20_body">nombre de comptes à actualiser ou créernombre de transactions à importernombre de transactions à rejeternombre de transactions pour lesquelles l'attribution automatique a été faite pour le bénéficiaire et/ou la catégorie.</text:p>
      <text:h text:style-name="Heading_20_4" text:outline-level="4"><text:bookmark-start text:name="__RefHeading___formats_de_fichier_pris_en_charge_9"/><text:bookmark-start text:name="formats_de_fichier_pris_en_charge"/>Formats de fichier pris en charge<text:bookmark-end text:name="__RefHeading___formats_de_fichier_pris_en_charge_9"/><text:bookmark-end text:name="formats_de_fichier_pris_en_charge"/></text:h>
      <text:p text:style-name="Text_20_body">QIF - Quicken Interchange FormatQFX - Quicken Financial ExchangeOFX - Open Financial ExchangeCSV - Comma-Separated Value (règles de format spécifiques, détaillées ici)</text:p>
      <text:h text:style-name="Heading_20_3" text:outline-level="3"><text:bookmark-start text:name="__RefHeading___echeancier_10"/><text:bookmark-start text:name="echeancier"/>Échéancier<text:bookmark-end text:name="__RefHeading___echeancier_10"/><text:bookmark-end text:name="echeancier"/></text:h>
      <text:p text:style-name="Text_20_body">L'échéancier permet d’automatiser l’entrée de transactions répétitives tels que factures, abonnements, assurances ou impôts.</text:p>
      <text:p text:style-name="Text_20_body">Configurez la transaction en la créant ou en utilisant un modèle d'opération  existant, puis réglez quelques paramètres pour organiser l'insertion programmée. HomeBank vous informera quand la transaction est prête à être insérée ou il l'insère automatiquement pour vous.</text:p>
      <text:h text:style-name="Heading_20_4" text:outline-level="4"><text:bookmark-start text:name="__RefHeading___creer_des_operations_planifiees_11"/><text:bookmark-start text:name="creer_des_operations_planifiees"/>Créer des opérations planifiées<text:bookmark-end text:name="__RefHeading___creer_des_operations_planifiees_11"/><text:bookmark-end text:name="creer_des_operations_planifiees"/></text:h>
      <text:p text:style-name="Text_20_body">Dans le menu <text:span text:style-name="Strong_20_Emphasis">Gérer</text:span>, choisissez <text:span text:style-name="Strong_20_Emphasis">Planifiées/Modèles</text:span><text:line-break/>:<draw:frame draw:style-name="media" draw:name="6" text:anchor-type="as-char" draw:z-index="6" svg:width="5.23875cm" style:rel-width="100%" svg:height="3.65125cm" style:rel-height="scale"><draw:image xlink:href="Pictures/898714bd80c8cba6d353cb9da62fe792.png" xlink:type="simple" xlink:show="embed" xlink:actuate="onLoad"/></draw:frame>sélectionnez une opération modèle existante ou créez-en un nouveauCochez la case <text:span text:style-name="Strong_20_Emphasis">Activer</text:span> en bas, dans la région <text:span text:style-name="Strong_20_Emphasis">Insertion planifiée</text:span>Définissez les paramètres :<text:line-break/><draw:frame draw:style-name="media" draw:name="7" text:anchor-type="as-char" draw:z-index="7" svg:width="23.944791666667cm" style:rel-width="100%" svg:height="16.959791666667cm" style:rel-height="scale"><draw:image xlink:href="Pictures/4dcf3c5200ac47af1fbb597a0a4aaad2.png" xlink:type="simple" xlink:show="embed" xlink:actuate="onLoad"/></draw:frame>Prochaine datePériodicité : chaque jour, semaine, mois, annéeGestion du week-endarrêt après X fois</text:p>
      <text:h text:style-name="Heading_20_4" text:outline-level="4"><text:bookmark-start text:name="__RefHeading___configurer_les_options_et_les_regles_d_insertion_12"/><text:bookmark-start text:name="configurer_les_options_et_les_regles_d_insertion"/>Configurer les options et les règles d’insertion<text:bookmark-end text:name="__RefHeading___configurer_les_options_et_les_regles_d_insertion_12"/><text:bookmark-end text:name="configurer_les_options_et_les_regles_d_insertion"/></text:h>
      <text:p text:style-name="Text_20_body">Par défaut, les transactions programmées seront automatiquement insérées à leur échéance quand vous ouvrez votre dossier HomeBank.  </text:p>
      <text:p text:style-name="Text_20_body">Vous pouvez modifier ce comportement à partir du menu <text:span text:style-name="Strong_20_Emphasis">Fichier/propriétés</text:span>. La boîte de dialogue a 2 options :</text:p>
      <text:p text:style-name="Text_20_body">Ajouter jusqu'au xx de chaque mois (exclu)Ajouter x jours à l'avance d'aujourd'huiPour insérer à nouveau la transaction à sa date d'échéance, mettre 0 jours à l'avance d'aujourd'hui. Vous pouvez aussi accéder à cette boîte de dialogue dans le menu <text:span text:style-name="Strong_20_Emphasis">Opération/Définir le planificateur...</text:span></text:p>
      <text:p text:style-name="Text_20_body">L'insertion au démarrage du programme peut être modifiée à partir de la boîte de dialogue des préférences.</text:p>
      <text:p text:style-name="Text_20_body">Enfin, vous pouvez déclencher l’insertion dans le menu <text:span text:style-name="Strong_20_Emphasis">Opération/Définir le planificateur...</text:span> de la fenêtre principale</text:p>
      <text:h text:style-name="Heading_20_4" text:outline-level="4"><text:bookmark-start text:name="__RefHeading___controler_les_operations_planifiees_13"/><text:bookmark-start text:name="controler_les_operations_planifiees"/>Contrôler les opérations planifiées<text:bookmark-end text:name="__RefHeading___controler_les_operations_planifiees_13"/><text:bookmark-end text:name="controler_les_operations_planifiees"/></text:h>
      <text:p text:style-name="Text_20_body">Dans la fenêtre principale, une liste d’opérations planifiées peut être affichée, c’est un résumé de chaque opération planifiée en attente.  Vous pouvez contrôler la ligne de la transaction ou l’ignorer si nécessaire avec certains boutons de la barre d’outils ci-dessous. Si une opération planifiée est en retard, vous verrez une icône d’avertissement avec le nombre de jours de retard dans une limite maximum de 10. Si le dépassement excède de 10 jours, il affiche +10.</text:p>
      <text:p text:style-name="Text_20_body"><draw:frame draw:style-name="media" draw:name="8" text:anchor-type="as-char" draw:z-index="8" svg:width="14.76375cm" svg:height="3.33375cm"><draw:image xlink:href="Pictures/4e9ed72dfbc6b4d7123f92f5a7375b99.png" xlink:type="simple" xlink:show="embed" xlink:actuate="onLoad"/></draw:frame></text:p>
      <text:h text:style-name="Heading_20_3" text:outline-level="3"><text:bookmark-start text:name="__RefHeading___affectation_automatique_14"/><text:bookmark-start text:name="affectation_automatique"/>Affectation automatique<text:bookmark-end text:name="__RefHeading___affectation_automatique_14"/><text:bookmark-end text:name="affectation_automatique"/></text:h>
      <text:p text:style-name="Text_20_body">L'affectation automatique permet d'affecter automatiquement à une opération un bénéficiaire, une catégorie, ou les deux, d'après une chaîne contenue dans le mémo ou le bénéficiaire.</text:p>
      <text:p text:style-name="Text_20_body">L'affectation est appliquée après chaque importation de fichier pour gagner du temps pour l'attribution de la catégorie et garantir le bon bénéficiaire.</text:p>
      <text:h text:style-name="Heading_20_3" text:outline-level="3"><text:bookmark-start text:name="__RefHeading___creer_des_regles_d_affectation_15"/><text:bookmark-start text:name="creer_des_regles_d_affectation"/>Créer des règles d'affectation<text:bookmark-end text:name="__RefHeading___creer_des_regles_d_affectation_15"/><text:bookmark-end text:name="creer_des_regles_d_affectation"/></text:h>
      <text:p text:style-name="Text_20_body">Ouvrez la boîte de dialogue d'affectation à partir du menu de la fenêtre principale ou de la barre d'outils <draw:frame draw:style-name="media" draw:name="9" text:anchor-type="as-char" draw:z-index="9" svg:width="2.8575cm" style:rel-width="100%" svg:height="1.5875cm" style:rel-height="scale"><draw:image xlink:href="Pictures/ad7fa06891e43fea988490487a85551e.png" xlink:type="simple" xlink:show="embed" xlink:actuate="onLoad"/></draw:frame> :</text:p>
      <text:p text:style-name="Text_20_body"><draw:frame draw:style-name="media" draw:name="10" text:anchor-type="as-char" draw:z-index="10" svg:width="14.843125cm" svg:height="16.959791666667cm"><draw:image xlink:href="Pictures/bb4756404ab98ad591d927e6fb2e7abc.png" xlink:type="simple" xlink:show="embed" xlink:actuate="onLoad"/></draw:frame></text:p>
      <text:p text:style-name="Text_20_body">Puis créez une règle d'affectation :</text:p>
      <text:p text:style-name="Text_20_body">cliquez sur le bouton <text:span text:style-name="Plugin_Keyboard___keyboard">Ajouter</text:span>remplissez le texte à rechercher dans le champ memo ou bénéficiaire (choisi en cochant le bouton voulu)éventuellement, cochez la case sensible à la cassesélectionnez le bénéficiaire, la catégorie ou les deux à attribuerHomeBank attribuera le bénéficiaire et la catégorie d'une transaction si elle est vide.</text:p>
      <text:h text:style-name="Heading_20_4" text:outline-level="4"><text:bookmark-start text:name="__RefHeading___declencher_l_affectation_16"/><text:bookmark-start text:name="declencher_l_affectation"/>Déclencher l'affectation<text:bookmark-end text:name="__RefHeading___declencher_l_affectation_16"/><text:bookmark-end text:name="declencher_l_affectation"/></text:h>
      <text:p text:style-name="Text_20_body">Les règles d'affectation se déclencheront si :</text:p>
      <text:p text:style-name="Text_20_body">vous la déclenchez manuellement dans la fenêtre de compte, à partir du menu <text:span text:style-name="Strong_20_Emphasis">Actions/Affectations auto</text:span> ou de la barre d'outilsou après une importation de fichier dans HomeBank en utilisant l'assistant d'importation</text:p>
      <text:h text:style-name="Heading_20_3" text:outline-level="3"><text:bookmark-start text:name="__RefHeading___fonction_budget_17"/><text:bookmark-start text:name="fonction_budget"/>Fonction Budget<text:bookmark-end text:name="__RefHeading___fonction_budget_17"/><text:bookmark-end text:name="fonction_budget"/></text:h>
      <text:p text:style-name="Text_20_body">La fonction budget permet de surveiller vos dépenses par catégorie et sous-catégorie par rapport à une présélection de budget.</text:p>
      <text:h text:style-name="Heading_20_4" text:outline-level="4"><text:bookmark-start text:name="__RefHeading___step_1select_the_accounts_to_exclude_from_the_budget_18"/><text:bookmark-start text:name="step_1select_the_accounts_to_exclude_from_the_budget"/>Step 1: Select the accounts to exclude from the budget<text:bookmark-end text:name="__RefHeading___step_1select_the_accounts_to_exclude_from_the_budget_18"/><text:bookmark-end text:name="step_1select_the_accounts_to_exclude_from_the_budget"/></text:h>
      <text:p text:style-name="Text_20_body">By default, all accounts are included into the budget.</text:p>
      <text:p text:style-name="Text_20_body">Open the Manage Accounts dialog from either the mainwindow-menu: Manage / Accounts, or from the Manage Accounts icon on the toolbar.</text:p>
      <text:p text:style-name="Text_20_body">To exclude an account in the budget tick the 'exclude from the budget' option for each account on that you would not like to include in the budget.</text:p>
      <text:p text:style-name="Text_20_body"><draw:frame draw:style-name="media" draw:name="11" text:anchor-type="as-char" draw:z-index="11" svg:width="8.6783333333333cm" style:rel-width="100%" svg:height="6.3764583333333cm" style:rel-height="scale"><draw:image xlink:href="Pictures/7f77d3a5eb18312bff5b87680760506f.png" xlink:type="simple" xlink:show="embed" xlink:actuate="onLoad"/></draw:frame></text:p>
      <text:p text:style-name="Text_20_body">See Manage Accounts for more details.</text:p>
      <text:h text:style-name="Heading_20_4" text:outline-level="4"><text:bookmark-start text:name="__RefHeading___step_2set_a_budget_amount_against_each_category_19"/><text:bookmark-start text:name="step_2set_a_budget_amount_against_each_category"/>Step 2: Set a budget amount against each category<text:bookmark-end text:name="__RefHeading___step_2set_a_budget_amount_against_each_category_19"/><text:bookmark-end text:name="step_2set_a_budget_amount_against_each_category"/></text:h>
      <text:p text:style-name="Text_20_body">Open the budget dialog from either the mainwindow-menu: Manage / Budget, or from the Budget icon on the toolbar</text:p>
      <text:p text:style-name="Text_20_body">Enter a budget amount against some category that you want to include in the budget. If the amount for a category is 0.00 it will not be showed in the budget until you tick the 'Force monitoring this category' checkbox at the bottom of the budget dialog.</text:p>
      <text:p text:style-name="Text_20_body">For example, select the category 'Cash Withdrawal' and enter -50.00 in the 'Budget for each month' text box to allow spending up to 50.00 in the category 'Cash Withdrawal' each month.</text:p>
      <text:p text:style-name="Text_20_body"><draw:frame draw:style-name="media" draw:name="12" text:anchor-type="as-char" draw:z-index="12" svg:width="12.038541666667cm" svg:height="4.7095833333333cm"><draw:image xlink:href="Pictures/9d496dc11978a5132c2f74da300efeab.png" xlink:type="simple" xlink:show="embed" xlink:actuate="onLoad"/></draw:frame></text:p>
      <text:p text:style-name="Text_20_body">See budget dialog for more details.</text:p>
      <text:h text:style-name="Heading_20_4" text:outline-level="4"><text:bookmark-start text:name="__RefHeading___step_3view_the_budget_report_20"/><text:bookmark-start text:name="step_3view_the_budget_report"/>Step 3: View the budget report<text:bookmark-end text:name="__RefHeading___step_3view_the_budget_report_20"/><text:bookmark-end text:name="step_3view_the_budget_report"/></text:h>
      <text:p text:style-name="Text_20_body">Open the budget report window from either the mainwindow-menu: Reports / Budget, or from the budget report icon on the toolbar.</text:p>
      <text:p text:style-name="Text_20_body">The Result column shows the difference between the amount spent and the amount budgeted.</text:p>
      <text:p text:style-name="Text_20_body"><draw:frame draw:style-name="media" draw:name="13" text:anchor-type="as-char" draw:z-index="13" svg:width="15.636875cm" svg:height="9.04875cm"><draw:image xlink:href="Pictures/4a59eec8fe4d5d7d31f3165139537cf3.png" xlink:type="simple" xlink:show="embed" xlink:actuate="onLoad"/></draw:frame></text:p>
      <text:p text:style-name="Text_20_body">See the budget report for more details.</text:p>
      <text:h text:style-name="Heading_20_3" text:outline-level="3"><text:bookmark-start text:name="__RefHeading___using_the_vehicle_cost_feature_21"/><text:bookmark-start text:name="using_the_vehicle_cost_feature"/>Using the Vehicle cost feature<text:bookmark-end text:name="__RefHeading___using_the_vehicle_cost_feature_21"/><text:bookmark-end text:name="using_the_vehicle_cost_feature"/></text:h>
      <text:p text:style-name="Text_20_body">An additional capability of HomeBank is to follow the cost of each of your vehicles: fuel consumption and other costs. It will for example display some cost globally and for 100 km/miles, and some other useful informations.</text:p>
      <text:h text:style-name="Heading_20_4" text:outline-level="4"><text:bookmark-start text:name="__RefHeading___step_1create_the_vehicles_categories_22"/><text:bookmark-start text:name="step_1create_the_vehicles_categories"/>Step 1: Create the vehicles categories<text:bookmark-end text:name="__RefHeading___step_1create_the_vehicles_categories_22"/><text:bookmark-end text:name="step_1create_the_vehicles_categories"/></text:h>
      <text:p text:style-name="Text_20_body">Create some categories for each of your vehicle. You can use categories or subcategories as well. Optionally you can set the default vehicle for the vehicle-cost report window from the wallet dialog.</text:p>
      <text:p text:style-name="Text_20_body"><draw:frame draw:style-name="media" draw:name="14" text:anchor-type="as-char" draw:z-index="14" svg:width="5.000625cm" style:rel-width="100%" svg:height="3.9158333333333cm" style:rel-height="scale"><draw:image xlink:href="Pictures/0751818c70abfdffadced56ff873bb7f.png" xlink:type="simple" xlink:show="embed" xlink:actuate="onLoad"/></draw:frame></text:p>
      <text:p text:style-name="Text_20_body">For example, create an 'Audi 80' category:</text:p>
      <text:p text:style-name="Text_20_body">open the category dialogcreate a category named 'Audi 80'</text:p>
      <text:h text:style-name="Heading_20_4" text:outline-level="4"><text:bookmark-start text:name="__RefHeading___step_2fill_some_transaction_with_vehicle-cost_data_s_23"/><text:bookmark-start text:name="step_2fill_some_transaction_with_vehicle-cost_data_s"/>Step 2: Fill some transaction with vehicle-cost data's<text:bookmark-end text:name="__RefHeading___step_2fill_some_transaction_with_vehicle-cost_data_s_23"/><text:bookmark-end text:name="step_2fill_some_transaction_with_vehicle-cost_data_s"/></text:h>
      <text:p text:style-name="Text_20_body">Modify or add some transaction with necessary data's for the vehicle cost to work:</text:p>
      <text:p text:style-name="Text_20_body">assign the category 'Audi 80' to every transaction for this vehicle, this includes refuel, maintenance, repair, insurance, or any others costs.add the specific vehicle cost data's into each refuel memo field transaction, as follow. The memo field can also contains other texts as well.<draw:frame draw:style-name="media" draw:name="15" text:anchor-type="as-char" draw:z-index="15" svg:width="6.0325cm" style:rel-width="100%" svg:height="3.2014583333333cm" style:rel-height="scale"><draw:image xlink:href="Pictures/6085c656c1c05ef0068ba35a90732b4d.png" xlink:type="simple" xlink:show="embed" xlink:actuate="onLoad"/></draw:frame></text:p>
      <text:list text:style-name="List_20_1" text:continue-numbering="false">
        <text:list-item>
          <text:p text:style-name="List_20_1_Content_First"><text:span text:style-name="PluginODTAutoStyle_Text_5"> d=xxxxxx</text:span></text:p>
          <text:line-break/>
          <text:p text:style-name="List_20_1_Content">the odometer at refuel time<text:line-break/>ex.: d=92458</text:p>
          <text:list text:style-name="List_20_1">
            <text:list-item>
              <text:p text:style-name="List_20_1_Content"><text:span text:style-name="PluginODTAutoStyle_Text_6"> v=xx.xx</text:span></text:p>
              <text:line-break/>
            </text:list-item>
          </text:list>
        </text:list-item>
        <text:list-item>
          <text:p text:style-name="List_20_1_Content">the fuel volume for a full refuel<text:line-break/>ex.: v=45.23</text:p>
          <text:list text:style-name="List_20_1">
            <text:list-item>
              <text:p text:style-name="List_20_1_Content"><text:span text:style-name="PluginODTAutoStyle_Text_7"> v~xx.xx</text:span></text:p>
              <text:line-break/>
            </text:list-item>
          </text:list>
        </text:list-item>
        <text:list-item>
          <text:p text:style-name="List_20_1_Content_Last">the fuel volume for a partial refuel<text:line-break/>ex.: v~15.41</text:p>
        </text:list-item>
      </text:list>
      <text:line-break/>
      <text:h text:style-name="Heading_20_4" text:outline-level="4"><text:bookmark-start text:name="__RefHeading___step_3view_the_results_into_the_vehicle_cost_report_24"/><text:bookmark-start text:name="step_3view_the_results_into_the_vehicle_cost_report"/>Step 3: View the results into the vehicle cost report<text:bookmark-end text:name="__RefHeading___step_3view_the_results_into_the_vehicle_cost_report_24"/><text:bookmark-end text:name="step_3view_the_results_into_the_vehicle_cost_report"/></text:h>
      <text:p text:style-name="Text_20_body">Open the vehicle cost report, select 'Audi 80' Vehicle and view the results.</text:p>
      <text:p text:style-name="Text_20_body"><draw:frame draw:style-name="media" draw:name="16" text:anchor-type="as-char" draw:z-index="16" svg:width="10.00125cm" svg:height="4.5508333333333cm"><draw:image xlink:href="Pictures/5cd900a2b14fb5354fde11b98be73367.png" xlink:type="simple" xlink:show="embed" xlink:actuate="onLoad"/></draw:frame></text:p>
      <text:h text:style-name="Heading_20_3" text:outline-level="3"><text:bookmark-start text:name="__RefHeading___tips_tricks_25"/><text:bookmark-start text:name="tips_tricks"/>Tips &amp; Tricks<text:bookmark-end text:name="__RefHeading___tips_tricks_25"/><text:bookmark-end text:name="tips_tricks"/></text:h>
      <text:h text:style-name="Heading_20_4" text:outline-level="4"><text:bookmark-start text:name="__RefHeading___listview_quick_search_26"/><text:bookmark-start text:name="listview_quick_search"/>Listview quick search<text:bookmark-end text:name="__RefHeading___listview_quick_search_26"/><text:bookmark-end text:name="listview_quick_search"/></text:h>
      <text:p text:style-name="Text_20_body"><draw:frame draw:style-name="media" draw:name="17" text:anchor-type="as-char" draw:z-index="17" svg:width="5.08cm" style:rel-width="100%" svg:height="3.2014583333333cm" style:rel-height="scale"><draw:image xlink:href="Pictures/ba909b3535dc610c68468565cd0003b8.png" xlink:type="simple" xlink:show="embed" xlink:actuate="onLoad"/></draw:frame></text:p>
      <text:p text:style-name="Text_20_body">For most listview (account, payee, category, ...) you can benefits from a quick search feature:</text:p>
      <text:p text:style-name="Text_20_body">select one item (one item must be selected for this to work)start typing on the keyboard the first letter of what you searchan input box will rise, geeting the text you are typingyou can use up/down arrow key to navigate through the item that match</text:p>
      <text:h text:style-name="Heading_20_4" text:outline-level="4"><text:bookmark-start text:name="__RefHeading___date_widget_key_action_27"/><text:bookmark-start text:name="date_widget_key_action"/>Date widget key action<text:bookmark-end text:name="__RefHeading___date_widget_key_action_27"/><text:bookmark-end text:name="date_widget_key_action"/></text:h>
      <text:p text:style-name="Text_20_body">On every date widget, you can use some key combination to fast change the day, month or year</text:p>
      <text:p text:style-name="Text_20_body">up/down arrow key : change the dayup/down arrow key + shift : change the monthup/down arrow key + ctrl : change the year</text:p>
      <text:h text:style-name="Heading_20_4" text:outline-level="4"><text:bookmark-start text:name="__RefHeading___change_the_account_order_into_main_window_28"/><text:bookmark-start text:name="change_the_account_order_into_main_window"/>Change the account order into main window<text:bookmark-end text:name="__RefHeading___change_the_account_order_into_main_window_28"/><text:bookmark-end text:name="change_the_account_order_into_main_window"/></text:h>
      <text:p text:style-name="Text_20_body"><draw:frame draw:style-name="media" draw:name="18" text:anchor-type="as-char" draw:z-index="18" svg:width="4.524375cm" style:rel-width="100%" svg:height="2.3283333333333cm" style:rel-height="scale"><draw:image xlink:href="Pictures/10a4d256d1aef796a0a88bac6ba6d0b3.png" xlink:type="simple" xlink:show="embed" xlink:actuate="onLoad"/></draw:frame></text:p>
      <text:p text:style-name="Text_20_body">If you want to change the display order of your account in the main window list, you can do this from the account dialog. Just use drag &amp; drop to re-order the accounts</text:p>
      <text:h text:style-name="Heading_20_4" text:outline-level="4"><text:bookmark-start text:name="__RefHeading___automatic_cheque_numbering_29"/><text:bookmark-start text:name="automatic_cheque_numbering"/>Automatic cheque numbering<text:bookmark-end text:name="__RefHeading___automatic_cheque_numbering_29"/><text:bookmark-end text:name="automatic_cheque_numbering"/></text:h>
      <text:p text:style-name="Text_20_body">HomeBank also deal with automatic cheque numerating. You first need to configure the current cheque number into the account dialog. Then every time you add a new transaction, in the info field is empty, change the payment mode the cheque and the number will be filled. You can use 2 pad of cheque for each account.</text:p>
      <text:h text:style-name="Heading_20_4" text:outline-level="4"><text:bookmark-start text:name="__RefHeading___add_payee_categories_from_transaction_dialog_30"/><text:bookmark-start text:name="add_payee_categories_from_transaction_dialog"/>Add Payee/Categories from transaction dialog<text:bookmark-end text:name="__RefHeading___add_payee_categories_from_transaction_dialog_30"/><text:bookmark-end text:name="add_payee_categories_from_transaction_dialog"/></text:h>
      <text:p text:style-name="Text_20_body">Whenever you add a transaction, you can also create a new payee/category with seizing directly a new item into the payee/category widget.</text:p>
      <text:h text:style-name="Heading_20_2" text:outline-level="2"><text:bookmark-start text:name="__RefHeading___fenetres_31"/><text:bookmark-start text:name="fenetres"/>Fenêtres<text:bookmark-end text:name="__RefHeading___fenetres_31"/><text:bookmark-end text:name="fenetres"/></text:h>
      <text:h text:style-name="Heading_20_3" text:outline-level="3"><text:bookmark-start text:name="__RefHeading___main_window_32"/><text:bookmark-start text:name="main_window"/>Main window<text:bookmark-end text:name="__RefHeading___main_window_32"/><text:bookmark-end text:name="main_window"/></text:h>
      <text:p text:style-name="Text_20_body"><draw:frame draw:style-name="media" draw:name="19" text:anchor-type="as-char" draw:z-index="19" svg:width="14.76375cm" svg:height="9.04875cm"><draw:image xlink:href="Pictures/af8828616222bbd861b9a25a405294f9.png" xlink:type="simple" xlink:show="embed" xlink:actuate="onLoad"/></draw:frame></text:p>
      <text:p text:style-name="Text_20_body">Menu<text:line-break/>The menu is the main start point of most HomeBank actions.Toolbar<text:line-break/>The toolbar provides easy mouse shortcut for some of the menu. All tool button have a tool tip that will help you know what action will be launched when you click on the tool button.Your accounts<text:line-break/>The list show you a summary of every account in the wallet. To open an account, and show its transactions, you can double-click on it, or use the toolbar, or the menu.<text:line-break/>The first column indicate the change made to an account:<text:line-break/><draw:frame draw:style-name="media" draw:name="20" text:anchor-type="as-char" draw:z-index="20" svg:width="0.42333333333333cm" svg:height="0.42333333333333cm"><draw:image xlink:href="Pictures/17dd3ea2a31038cad4e6bdea94e43cdd.png" xlink:type="simple" xlink:show="embed" xlink:actuate="onLoad"/></draw:frame> transactions added<text:line-break/><draw:frame draw:style-name="media" draw:name="21" text:anchor-type="as-char" draw:z-index="21" svg:width="0.42333333333333cm" svg:height="0.42333333333333cm"><draw:image xlink:href="Pictures/d8127e4cbb1b5ca8266b0126ce79b511.png" xlink:type="simple" xlink:show="embed" xlink:actuate="onLoad"/></draw:frame> transactions modified<text:line-break/>The balance area contains the balance summary of the wallet (all accounts), see this page for details. If the minor option is checked in the preferences, a minor toggle button appear here, see this page for details.Where your money goes<text:line-break/>The small report show you the top 5 category spending for a predefined period. You can define the default period from the preferences and change into this main window when needed.<text:line-break/>The top 5 categories are showed, with amount and rate, also a total balance for the period is displayed. And of course a nice pie chart !Scheduled transactions (next occurrence)<text:line-break/>This list displays the next occurrence of scheduled (automated) transaction and their state, especially:next occurrence dateremaining days<text:line-break/>This remaining day count is negative if the transaction insertion is overdue.At the bootom of the list, there is 2 buttons to:</text:p>
      <text:p text:style-name="Text_20_body">skip the transaction postpost the transaction occurrenceIf the account is unset or the amount of the scheduled transaction is 0, the transaction dialog will popup for you to fill these information before posting.</text:p>
      <text:h text:style-name="Heading_20_3" text:outline-level="3"><text:bookmark-start text:name="__RefHeading___account_window_33"/><text:bookmark-start text:name="account_window"/>Account window<text:bookmark-end text:name="__RefHeading___account_window_33"/><text:bookmark-end text:name="account_window"/></text:h>
      <text:p text:style-name="Text_20_body"><draw:frame draw:style-name="media" draw:name="22" text:anchor-type="as-char" draw:z-index="22" svg:width="16.007291666667cm" svg:height="9.6572916666667cm"><draw:image xlink:href="Pictures/92f9330ac6f7293a062b2a6564641813.png" xlink:type="simple" xlink:show="embed" xlink:actuate="onLoad"/></draw:frame></text:p>
      <text:p text:style-name="Text_20_body">Menu<text:line-break/>The menu is the start of every actions on transactions.Balance<text:line-break/>The balance area contains the balance summary of the account, see this page for details. If the minor option is checked in the preferences, a minor toggle button appear here, see this page for details.Quick search<text:line-break/>The quick search will permit to filter the transaction list instantly on text column. The search apply to all columns except status, date and amount columns.<text:line-break/>Quick filter area<text:line-break/>On the left, the account title is displayed.<text:line-break/>Theses widgets will enable you to quickly filter the transaction list without opening the filter dialog.<text:line-break/>  * <text:span text:style-name="Strong_20_Emphasis">Range</text:span> : Quick change the date range, a tooltip is displayed when you hover this widget and display the exact date range.<text:line-break/>  * <text:span text:style-name="Strong_20_Emphasis">Type</text:span> : Restrict the listview to expense or income.<text:line-break/>  * <text:span text:style-name="Strong_20_Emphasis">Status</text:span> : Restrict the listview to uncategorized or unreconciled.Selected transaction informations<text:line-break/> * Number of items displayed with total amount<text:line-break/>  * Number of transaction selected and the amount sumTransaction list<text:line-break/>The list show you a summary of every transaction in the account. You can use the filter dialog if necessary. Or even change the sort order by clicking on the column title. Double-click works as follow, depending of the transaction selected:<text:line-break/>  * one is selected: you open the transaction dialog in Edit mode<text:line-break/>  * multiple are selected: you can edit from menu or toolbar and open multi transaction dialog<text:line-break/>The first column indicate the change made to the transaction:<text:line-break/>  * <draw:frame draw:style-name="media" draw:name="23" text:anchor-type="as-char" draw:z-index="23" svg:width="0.42333333333333cm" svg:height="0.42333333333333cm"><draw:image xlink:href="Pictures/17dd3ea2a31038cad4e6bdea94e43cdd.png" xlink:type="simple" xlink:show="embed" xlink:actuate="onLoad"/></draw:frame>transaction added<text:line-break/>  * <draw:frame draw:style-name="media" draw:name="24" text:anchor-type="as-char" draw:z-index="24" svg:width="0.42333333333333cm" svg:height="0.42333333333333cm"><draw:image xlink:href="Pictures/d8127e4cbb1b5ca8266b0126ce79b511.png" xlink:type="simple" xlink:show="embed" xlink:actuate="onLoad"/></draw:frame>transaction modified<text:line-break/>The Status column indicate the status of a transaction:<text:line-break/>  * <draw:frame draw:style-name="media" draw:name="25" text:anchor-type="as-char" draw:z-index="25" svg:width="0.42333333333333cm" svg:height="0.42333333333333cm"><draw:image xlink:href="Pictures/73e64cc4621551c1eb10c5a86c1cafc7.png" xlink:type="simple" xlink:show="embed" xlink:actuate="onLoad"/></draw:frame> : cleared<text:line-break/>  * <draw:frame draw:style-name="media" draw:name="26" text:anchor-type="as-char" draw:z-index="26" svg:width="0.42333333333333cm" svg:height="0.42333333333333cm"><draw:image xlink:href="Pictures/7865dbaee49b9cb664f5e39ab4a3472a.png" xlink:type="simple" xlink:show="embed" xlink:actuate="onLoad"/></draw:frame> : reconciled<text:line-break/>  * <draw:frame draw:style-name="media" draw:name="27" text:anchor-type="as-char" draw:z-index="27" svg:width="0.42333333333333cm" svg:height="0.42333333333333cm"><draw:image xlink:href="Pictures/a2d0600bdd0c2d252c0cbd7b4a74454c.png" xlink:type="simple" xlink:show="embed" xlink:actuate="onLoad"/></draw:frame> : remind<draw:frame draw:style-name="PluginODTAutoStyle_Frame_8_text_frame" draw:name="Frame2" text:anchor-type="paragraph" svg:width="289.134pt" draw:z-index="0" svg:min-height="1cm"><draw:text-box><table:table table:style-name="PluginODTAutoStyle_Table_9"><table:table-column table:style-name="odt_auto_style_table_column_2_1"/><table:table-row><table:table-cell office:value-type="string" table:style-name="PluginODTAutoStyle_TableCell_10"><text:p text:style-name="PluginODTAutoStyle_Paragraph_11">Some hotkeys are available to quickly change the status of a transaction.</text:p><text:p text:style-name="Text_20_body">Here's a few tips:</text:p><table:table table:style-name="Table"><table:table-column/><table:table-column/><table:table-row><table:table-cell office:value-type="string" table:style-name="tableheader"><text:p text:style-name="Table_20_Heading"><text:span text:style-name="Plugin_Keyboard___keyboard">Ctrl</text:span>+<text:span text:style-name="Plugin_Keyboard___keyboard">R</text:span></text:p></table:table-cell><table:table-cell office:value-type="string" table:style-name="tablecell"><text:p text:style-name="tablealignleft">on an unreconciled transaction will Reconcile<text:line-break/>on a Reconciled transaction will ask for confirmation and toggle to Cleared</text:p></table:table-cell></table:table-row><table:table-row><table:table-cell office:value-type="string" table:style-name="tableheader"><text:p text:style-name="Table_20_Heading"><text:span text:style-name="Plugin_Keyboard___keyboard">Ctrl</text:span>+<text:span text:style-name="Plugin_Keyboard___keyboard">C</text:span></text:p></table:table-cell><table:table-cell office:value-type="string" table:style-name="tablecell"><text:p text:style-name="tablealignleft">has no effect on a Reconciled transaction<text:line-break/>on a Cleared transaction will unclear it</text:p></table:table-cell></table:table-row><table:table-row><table:table-cell office:value-type="string" table:style-name="tableheader"><text:p text:style-name="Table_20_Heading"><text:span text:style-name="Plugin_Keyboard___keyboard">Ctrl</text:span>+<text:span text:style-name="Plugin_Keyboard___keyboard">W</text:span></text:p></table:table-cell><table:table-cell office:value-type="string" table:style-name="tablecell"><text:p text:style-name="tablealignleft">will change the status to None</text:p></table:table-cell></table:table-row></table:table></table:table-cell></table:table-row></table:table></draw:text-box></draw:frame>Tool bar : The toolbar provides easy mouse shortcut for some of the menu. All tool button have a tool tip that will help you know what action will be launched when you click on the tool button.</text:p>
      <text:h text:style-name="Heading_20_3" text:outline-level="3"><text:bookmark-start text:name="__RefHeading___statistics_report_34"/><text:bookmark-start text:name="statistics_report"/>Statistics report<text:bookmark-end text:name="__RefHeading___statistics_report_34"/><text:bookmark-end text:name="statistics_report"/></text:h>
      <text:p text:style-name="Text_20_body"><draw:frame draw:style-name="media" draw:name="28" text:anchor-type="as-char" draw:z-index="28" svg:width="14.472708333333cm" svg:height="9.525cm"><draw:image xlink:href="Pictures/d141f44391dbf954b497e9b8fd3db3a6.png" xlink:type="simple" xlink:show="embed" xlink:actuate="onLoad"/></draw:frame>    <draw:frame draw:style-name="media" draw:name="29" text:anchor-type="as-char" draw:z-index="29" svg:width="14.472708333333cm" svg:height="9.525cm"><draw:image xlink:href="Pictures/4f8a0ff9c8888036bf983985bcb36ed7.png" xlink:type="simple" xlink:show="embed" xlink:actuate="onLoad"/></draw:frame></text:p>
      <text:p text:style-name="Text_20_body">Display<draw:frame draw:style-name="PluginODTAutoStyle_Frame_12_text_frame" draw:name="Frame3" text:anchor-type="paragraph" svg:width="289.134pt" draw:z-index="0" svg:min-height="1cm"><draw:text-box><table:table table:style-name="PluginODTAutoStyle_Table_13"><table:table-column table:style-name="odt_auto_style_table_column_4_1"/><table:table-row><table:table-cell office:value-type="string" table:style-name="PluginODTAutoStyle_TableCell_14"><table:table table:style-name="Table"><table:table-column/><table:table-column/><table:table-row><table:table-cell office:value-type="string" table:style-name="tableheader"><text:p text:style-name="Table_20_Heading">View</text:p></table:table-cell><table:table-cell office:value-type="string" table:style-name="tablecell"><text:p text:style-name="tablealignleft">filter the result to:<text:line-break/>* Expense<text:line-break/>* Income<text:line-break/>* Balance<text:line-break/>Items with no results, or equal to 0 will not be displayed</text:p></table:table-cell></table:table-row><table:table-row><table:table-cell office:value-type="string" table:style-name="tableheader"><text:p text:style-name="Table_20_Heading">By</text:p></table:table-cell><table:table-cell office:value-type="string" table:style-name="tablecell"><text:p text:style-name="tablealignleft">specify the item the result should be computed for:<text:line-break/>  * Category<text:line-break/>  * Subcategory<text:line-break/>  * Payee<text:line-break/>  * Tag<text:line-break/>  * Month<text:line-break/>  * Year</text:p></table:table-cell></table:table-row><table:table-row><table:table-cell office:value-type="string" table:style-name="tableheader"><text:p text:style-name="Table_20_Heading">By amount</text:p></table:table-cell><table:table-cell office:value-type="string" table:style-name="tablecell"><text:p text:style-name="tablealignleft">sort the result by amount instead of the default order alphabetical for Category/Payee or chronological for Month/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16_text_frame" draw:name="Frame4" text:anchor-type="paragraph" svg:width="289.134pt" draw:z-index="0" svg:min-height="1cm"><draw:text-box><table:table table:style-name="PluginODTAutoStyle_Table_17"><table:table-column table:style-name="odt_auto_style_table_column_6_1"/><table:table-row><table:table-cell office:value-type="string" table:style-name="PluginODTAutoStyle_TableCell_18"><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bar<text:line-break/>The tool-bar is the main control of the display. All tool-button have a tool-tip that will help you know what action will be launched when you click on the tool-button.Total<text:line-break/>This is the total of columns of the list-view for: Expense, Income, Balance.Result list / Column chart / Donut chart<text:line-break/>The result list display the computed amounts according to the current selection and filter.Transaction detail list<text:line-break/>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trend_time_report_35"/><text:bookmark-start text:name="trend_time_report"/>Trend time report<text:bookmark-end text:name="__RefHeading___trend_time_report_35"/><text:bookmark-end text:name="trend_time_report"/></text:h>
      <text:p text:style-name="Text_20_body">The trend time report is focused on evolution of Account, Payee, Category over the time. You are able to view a specific item, or all at once, and cumulate the results over time or not</text:p>
      <text:p text:style-name="Text_20_body">The results are displayed by different time-slices as a listview or line chart, giving a visual view of the item over time.</text:p>
      <text:h text:style-name="Heading_20_4" text:outline-level="4"><text:bookmark-start text:name="__RefHeading___window_call_36"/><text:bookmark-start text:name="window_call"/>Window call<text:bookmark-end text:name="__RefHeading___window_call_36"/><text:bookmark-end text:name="window_call"/></text:h>
      <text:p text:style-name="Text_20_body">from the main window-menu: Reports / Trend timefrom the main window-tool-bar.</text:p>
      <text:h text:style-name="Heading_20_4" text:outline-level="4"><text:bookmark-start text:name="__RefHeading___using_trend_time_report_37"/><text:bookmark-start text:name="using_trend_time_report"/>Using trend time report<text:bookmark-end text:name="__RefHeading___using_trend_time_report_37"/><text:bookmark-end text:name="using_trend_time_report"/></text:h>
      <text:p text:style-name="Text_20_body"><draw:frame draw:style-name="media" draw:name="30" text:anchor-type="as-char" draw:z-index="30" svg:width="14.366875cm" svg:height="10.16cm"><draw:image xlink:href="Pictures/f3799647b6e60244b9622cf19a2b8049.png" xlink:type="simple" xlink:show="embed" xlink:actuate="onLoad"/></draw:frame>    <draw:frame draw:style-name="media" draw:name="31" text:anchor-type="as-char" draw:z-index="31" svg:width="14.366875cm" svg:height="10.16cm"><draw:image xlink:href="Pictures/cb136adc900643476371a7bd8f998a18.png" xlink:type="simple" xlink:show="embed" xlink:actuate="onLoad"/></draw:frame></text:p>
      <text:p text:style-name="Text_20_body">Display<draw:frame draw:style-name="PluginODTAutoStyle_Frame_20_text_frame" draw:name="Frame5" text:anchor-type="paragraph" svg:width="289.134pt" draw:z-index="0" svg:min-height="1cm"><draw:text-box><table:table table:style-name="PluginODTAutoStyle_Table_21"><table:table-column table:style-name="odt_auto_style_table_column_8_1"/><table:table-row><table:table-cell office:value-type="string" table:style-name="PluginODTAutoStyle_TableCell_22"><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pecify the item the result should be computed for:<text:line-break/>  * Account<text:line-break/> * Category<text:line-break/> * Payee</text:p></table:table-cell></table:table-row><table:table-row><table:table-cell office:value-type="string" table:style-name="tableheader"><text:p text:style-name="Table_20_Heading">Account<text:line-break/>Category<text:line-break/>Payee</text:p></table:table-cell><table:table-cell office:value-type="string" table:style-name="tablecell"><text:p text:style-name="tablealignleft">select the item to display result for</text:p></table:table-cell></table:table-row><table:table-row><table:table-cell office:value-type="string" table:style-name="tableheader"><text:p text:style-name="Table_20_Heading">Select all</text:p></table:table-cell><table:table-cell office:value-type="string" table:style-name="tablecell"><text:p text:style-name="tablealignleft">display the result for all the items</text:p></table:table-cell></table:table-row><table:table-row><table:table-cell office:value-type="string" table:style-name="tableheader"><text:p text:style-name="Table_20_Heading">Cumulate</text:p></table:table-cell><table:table-cell office:value-type="string" table:style-name="tablecell"><text:p text:style-name="tablealignleft">cumulate the result instead of simple display by time slice</text:p></table:table-cell></table:table-row><table:table-row><table:table-cell office:value-type="string" table:style-name="tableheader"><text:p text:style-name="Table_20_Heading">View by</text:p></table:table-cell><table:table-cell office:value-type="string" table:style-name="tablecell"><text:p text:style-name="tablealignleft">specify the scale the result should be computed for:<text:line-break/>  * Day<text:line-break/>  * Week<text:line-break/>  * Month<text:line-break/>  * Quarter<text:line-break/>  * Year</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24_text_frame" draw:name="Frame6" text:anchor-type="paragraph" svg:width="289.134pt" draw:z-index="0" svg:min-height="1cm"><draw:text-box><table:table table:style-name="PluginODTAutoStyle_Table_25"><table:table-column table:style-name="odt_auto_style_table_column_10_1"/><table:table-row><table:table-cell office:value-type="string" table:style-name="PluginODTAutoStyle_TableCell_26"><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Result list : The result list display the computed amount according to the current selection.Transaction detail list : The transaction detail list will show every transaction of the selected item in the above result list.<text:line-break/>By default it is not visible. Use the tool-bar 'Toggle detail' button for changing this.<text:line-break/>You can also default keep it visible in the Preference dialog</text:p>
      <text:h text:style-name="Heading_20_3" text:outline-level="3"><text:bookmark-start text:name="__RefHeading___balance_report_38"/><text:bookmark-start text:name="balance_report"/>Balance report<text:bookmark-end text:name="__RefHeading___balance_report_38"/><text:bookmark-end text:name="balance_report"/></text:h>
      <text:p text:style-name="Text_20_body">The balance report is an analysis part focused on the balance evolution during the time. A specific purpose will be to visually control your balance.</text:p>
      <text:p text:style-name="Text_20_body">The transactions are displayed ordered by date in order for you to check the balance according to the minimum set in the account window.</text:p>
      <text:p text:style-name="Text_20_body">The results are displayed into a list or with a line chart, giving a visual view of the account flow.</text:p>
      <text:h text:style-name="Heading_20_4" text:outline-level="4"><text:bookmark-start text:name="__RefHeading___window_call_39"/><text:bookmark-start text:name="window_call1"/>Window call<text:bookmark-end text:name="__RefHeading___window_call_39"/><text:bookmark-end text:name="window_call1"/></text:h>
      <text:p text:style-name="Text_20_body">from the main window-menu: Reports / Balancefrom the main window-tool-bar.</text:p>
      <text:h text:style-name="Heading_20_4" text:outline-level="4"><text:bookmark-start text:name="__RefHeading___using_balance_report_40"/><text:bookmark-start text:name="using_balance_report"/>Using balance report<text:bookmark-end text:name="__RefHeading___using_balance_report_40"/><text:bookmark-end text:name="using_balance_report"/></text:h>
      <text:p text:style-name="Text_20_body"><draw:frame draw:style-name="media" draw:name="32" text:anchor-type="as-char" draw:z-index="32" svg:width="14.419791666667cm" svg:height="10.16cm"><draw:image xlink:href="Pictures/9e4f9c30a97435d6bb7ded1db4aa9f74.png" xlink:type="simple" xlink:show="embed" xlink:actuate="onLoad"/></draw:frame>    <draw:frame draw:style-name="media" draw:name="33" text:anchor-type="as-char" draw:z-index="33" svg:width="14.419791666667cm" svg:height="10.16cm"><draw:image xlink:href="Pictures/a3aa769439cec7594010ae4af3245be8.png" xlink:type="simple" xlink:show="embed" xlink:actuate="onLoad"/></draw:frame></text:p>
      <text:p text:style-name="Text_20_body">Display<draw:frame draw:style-name="PluginODTAutoStyle_Frame_28_text_frame" draw:name="Frame7" text:anchor-type="paragraph" svg:width="289.134pt" draw:z-index="0" svg:min-height="1cm"><draw:text-box><table:table table:style-name="PluginODTAutoStyle_Table_29"><table:table-column table:style-name="odt_auto_style_table_column_12_1"/><table:table-row><table:table-cell office:value-type="string" table:style-name="PluginODTAutoStyle_TableCell_30"><table:table table:style-name="Table"><table:table-column/><table:table-column/><table:table-row><table:table-cell office:value-type="string" table:style-name="tableheader"><text:p text:style-name="Table_20_Heading">Account</text:p></table:table-cell><table:table-cell office:value-type="string" table:style-name="tablecell"/></table:table-row><table:table-row><table:table-cell office:value-type="string" table:style-name="tableheader"><text:p text:style-name="Table_20_Heading">Select all</text:p></table:table-cell><table:table-cell office:value-type="string" table:style-name="tablecell"><text:p text:style-name="tablealignleft">select all accounts</text:p></table:table-cell></table:table-row><table:table-row><table:table-cell office:value-type="string" table:style-name="tableheader"><text:p text:style-name="Table_20_Heading">Each day</text:p></table:table-cell><table:table-cell office:value-type="string" table:style-name="tablecell"><text:p text:style-name="tablealignleft">select to display each day, in not checked only days with value are showed</text:p></table:table-cell></table:table-row><table:table-row><table:table-cell office:value-type="string" table:style-name="tableheader"><text:p text:style-name="Table_20_Heading">Zoom X</text:p></table:table-cell><table:table-cell office:value-type="string" table:style-name="tablecell"><text:p text:style-name="tablealignleft">select the X zoom factor in real time</text:p></table:table-cell></table:table-row></table:table></table:table-cell></table:table-row></table:table></draw:text-box></draw:frame>Date filter<draw:frame draw:style-name="PluginODTAutoStyle_Frame_32_text_frame" draw:name="Frame8" text:anchor-type="paragraph" svg:width="289.134pt" draw:z-index="0" svg:min-height="1cm"><draw:text-box><table:table table:style-name="PluginODTAutoStyle_Table_33"><table:table-column table:style-name="odt_auto_style_table_column_14_1"/><table:table-row><table:table-cell office:value-type="string" table:style-name="PluginODTAutoStyle_TableCell_34"><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Infos : Inform you about the number of transaction in balance, the total number of transaction and the value of the balance for this account.Result list : The result list display the computed balances according to the current selection.</text:p>
      <text:h text:style-name="Heading_20_3" text:outline-level="3"><text:bookmark-start text:name="__RefHeading___budget_report_41"/><text:bookmark-start text:name="budget_report"/>Budget report<text:bookmark-end text:name="__RefHeading___budget_report_41"/><text:bookmark-end text:name="budget_report"/></text:h>
      <text:p text:style-name="Text_20_body">The budget report will summarize your running budget and will display its result.</text:p>
      <text:p text:style-name="Text_20_body">Please refer to the using the budget feature for details on how using this feature.</text:p>
      <text:h text:style-name="Heading_20_4" text:outline-level="4"><text:bookmark-start text:name="__RefHeading___window_call_42"/><text:bookmark-start text:name="window_call2"/>Window call<text:bookmark-end text:name="__RefHeading___window_call_42"/><text:bookmark-end text:name="window_call2"/></text:h>
      <text:p text:style-name="Text_20_body">from the main window-menu: Reports / Budgetfrom the main window-tool-bar.</text:p>
      <text:h text:style-name="Heading_20_4" text:outline-level="4"><text:bookmark-start text:name="__RefHeading___using_budget_report_43"/><text:bookmark-start text:name="using_budget_report"/>Using budget report<text:bookmark-end text:name="__RefHeading___using_budget_report_43"/><text:bookmark-end text:name="using_budget_report"/></text:h>
      <text:p text:style-name="Text_20_body"><draw:frame draw:style-name="media" draw:name="34" text:anchor-type="as-char" draw:z-index="34" svg:width="14.393333333333cm" svg:height="10.16cm"><draw:image xlink:href="Pictures/82976d2b02d7419e5715c544efcd2872.png" xlink:type="simple" xlink:show="embed" xlink:actuate="onLoad"/></draw:frame>    <draw:frame draw:style-name="media" draw:name="35" text:anchor-type="as-char" draw:z-index="35" svg:width="14.393333333333cm" svg:height="10.16cm"><draw:image xlink:href="Pictures/82976d2b02d7419e5715c544efcd2872.png" xlink:type="simple" xlink:show="embed" xlink:actuate="onLoad"/></draw:frame></text:p>
      <text:p text:style-name="Text_20_body">Display<draw:frame draw:style-name="PluginODTAutoStyle_Frame_36_text_frame" draw:name="Frame9" text:anchor-type="paragraph" svg:width="289.134pt" draw:z-index="0" svg:min-height="1cm"><draw:text-box><table:table table:style-name="PluginODTAutoStyle_Table_37"><table:table-column table:style-name="odt_auto_style_table_column_16_1"/><table:table-row><table:table-cell office:value-type="string" table:style-name="PluginODTAutoStyle_TableCell_38"><table:table table:style-name="Table"><table:table-column/><table:table-column/><table:table-row><table:table-cell office:value-type="string" table:style-name="tableheader"><text:p text:style-name="Table_20_Heading">For</text:p></table:table-cell><table:table-cell office:value-type="string" table:style-name="tablecell"><text:p text:style-name="tablealignleft">select category/subcategory</text:p></table:table-cell></table:table-row><table:table-row><table:table-cell office:value-type="string" table:style-name="tableheader"><text:p text:style-name="Table_20_Heading">Kind</text:p></table:table-cell><table:table-cell office:value-type="string" table:style-name="tablecell"><text:p text:style-name="tablealignleft">specify the result should be computed for: Expense, Income, or both</text:p></table:table-cell></table:table-row></table:table></table:table-cell></table:table-row></table:table></draw:text-box></draw:frame>Date filter<draw:frame draw:style-name="PluginODTAutoStyle_Frame_40_text_frame" draw:name="Frame10" text:anchor-type="paragraph" svg:width="289.134pt" draw:z-index="0" svg:min-height="1cm"><draw:text-box><table:table table:style-name="PluginODTAutoStyle_Table_41"><table:table-column table:style-name="odt_auto_style_table_column_18_1"/><table:table-row><table:table-cell office:value-type="string" table:style-name="PluginODTAutoStyle_TableCell_42"><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Tool bar : The tool-bar is the main control of the display. All tool-button have a tool-tip that will help you know what action will be launched when you click on the tool-button.Total : This is the total of columns of the list-view for: Spent, Budget and DecayResult list / Bar chart : The result list display the computed amounts according to the current selection.</text:p>
      <text:h text:style-name="Heading_20_3" text:outline-level="3"><text:bookmark-start text:name="__RefHeading___vehicle_cost_report_44"/><text:bookmark-start text:name="vehicle_cost_report"/>Vehicle cost report<text:bookmark-end text:name="__RefHeading___vehicle_cost_report_44"/><text:bookmark-end text:name="vehicle_cost_report"/></text:h>
      <text:p text:style-name="Text_20_body">The vehicle cost report will focus on your vehicle costs including fuel and repairs. It also display miscellaneous information like fuel consumption ans others.</text:p>
      <text:p text:style-name="Text_20_body">Please refer to the using the vehicle cost feature for details on how using this feature.</text:p>
      <text:h text:style-name="Heading_20_4" text:outline-level="4"><text:bookmark-start text:name="__RefHeading___window_call_45"/><text:bookmark-start text:name="window_call3"/>Window call<text:bookmark-end text:name="__RefHeading___window_call_45"/><text:bookmark-end text:name="window_call3"/></text:h>
      <text:p text:style-name="Text_20_body">from the main window-menu: Reports / Vehicle costfrom the main window-tool-bar.</text:p>
      <text:h text:style-name="Heading_20_4" text:outline-level="4"><text:bookmark-start text:name="__RefHeading___using_vehicle_cost_report_46"/><text:bookmark-start text:name="using_vehicle_cost_report"/>Using vehicle cost report<text:bookmark-end text:name="__RefHeading___using_vehicle_cost_report_46"/><text:bookmark-end text:name="using_vehicle_cost_report"/></text:h>
      <text:p text:style-name="Text_20_body"><draw:frame draw:style-name="media" draw:name="36" text:anchor-type="as-char" draw:z-index="36" svg:width="14.366875cm" svg:height="10.16cm"><draw:image xlink:href="Pictures/acc6caa5c263b63c59c5dff37d5e1226.png" xlink:type="simple" xlink:show="embed" xlink:actuate="onLoad"/></draw:frame></text:p>
      <text:p text:style-name="Text_20_body">Display<draw:frame draw:style-name="PluginODTAutoStyle_Frame_44_text_frame" draw:name="Frame11" text:anchor-type="paragraph" svg:width="289.134pt" draw:z-index="0" svg:min-height="1cm"><draw:text-box><table:table table:style-name="PluginODTAutoStyle_Table_45"><table:table-column table:style-name="odt_auto_style_table_column_20_1"/><table:table-row><table:table-cell office:value-type="string" table:style-name="PluginODTAutoStyle_TableCell_46"><table:table table:style-name="Table"><table:table-column/><table:table-column/><table:table-row><table:table-cell office:value-type="string" table:style-name="tableheader"><text:p text:style-name="Table_20_Heading">Vehicle</text:p></table:table-cell><table:table-cell office:value-type="string" table:style-name="tablecell"><text:p text:style-name="tablealignleft">select the category used for your vehicle costs</text:p></table:table-cell></table:table-row></table:table></table:table-cell></table:table-row></table:table></draw:text-box></draw:frame>Date filter<draw:frame draw:style-name="PluginODTAutoStyle_Frame_48_text_frame" draw:name="Frame12" text:anchor-type="paragraph" svg:width="289.134pt" draw:z-index="0" svg:min-height="1cm"><draw:text-box><table:table table:style-name="PluginODTAutoStyle_Table_49"><table:table-column table:style-name="odt_auto_style_table_column_22_1"/><table:table-row><table:table-cell office:value-type="string" table:style-name="PluginODTAutoStyle_TableCell_50"><table:table table:style-name="Table"><table:table-column/><table:table-column/><table:table-row><table:table-cell office:value-type="string" table:style-name="tableheader"><text:p text:style-name="Table_20_Heading">Range</text:p></table:table-cell><table:table-cell office:value-type="string" table:style-name="tablecell"><text:p text:style-name="tablealignleft">fast select a date with predefined range</text:p></table:table-cell></table:table-row><table:table-row><table:table-cell office:value-type="string" table:style-name="tableheader"><text:p text:style-name="Table_20_Heading">From / To</text:p></table:table-cell><table:table-cell office:value-type="string" table:style-name="tablecell"><text:p text:style-name="tablealignleft">specify date bound limit to restrict the results to</text:p></table:table-cell></table:table-row></table:table></table:table-cell></table:table-row></table:table></draw:text-box></draw:frame>Global results<draw:frame draw:style-name="PluginODTAutoStyle_Frame_52_text_frame" draw:name="Frame13" text:anchor-type="paragraph" svg:width="289.134pt" draw:z-index="0" svg:min-height="1cm"><draw:text-box><table:table table:style-name="PluginODTAutoStyle_Table_53"><table:table-column table:style-name="odt_auto_style_table_column_24_1"/><table:table-row><table:table-cell office:value-type="string" table:style-name="PluginODTAutoStyle_TableCell_54"><table:table table:style-name="Table"><table:table-column/><table:table-column/><table:table-row><table:table-cell office:value-type="string" table:style-name="tableheader"><text:p text:style-name="Table_20_Heading">Meter</text:p></table:table-cell><table:table-cell office:value-type="string" table:style-name="tablecell"><text:p text:style-name="tablealignleft">the meter of the vehicle</text:p></table:table-cell></table:table-row><table:table-row><table:table-cell office:value-type="string" table:style-name="tableheader"><text:p text:style-name="Table_20_Heading">Consumption</text:p></table:table-cell><table:table-cell office:value-type="string" table:style-name="tablecell"><text:p text:style-name="tablealignleft">fuel consumption</text:p></table:table-cell></table:table-row><table:table-row><table:table-cell office:value-type="string" table:style-name="tableheader"><text:p text:style-name="Table_20_Heading">Fuel cost</text:p></table:table-cell><table:table-cell office:value-type="string" table:style-name="tablecell"><text:p text:style-name="tablealignleft">cost of the consumed fuel</text:p></table:table-cell></table:table-row><table:table-row><table:table-cell office:value-type="string" table:style-name="tableheader"><text:p text:style-name="Table_20_Heading">Other cost</text:p></table:table-cell><table:table-cell office:value-type="string" table:style-name="tablecell"><text:p text:style-name="tablealignleft">the other cost for the vehicle (insurance, repair, ...), which mean the transaction affected to the current vehicle cost category not containing (d=xx v=xx)</text:p></table:table-cell></table:table-row><table:table-row><table:table-cell office:value-type="string" table:style-name="tableheader"><text:p text:style-name="Table_20_Heading">Total cost</text:p></table:table-cell><table:table-cell office:value-type="string" table:style-name="tablecell"><text:p text:style-name="tablealignleft">the total cost for the vehicle in the selected period</text:p></table:table-cell></table:table-row></table:table></table:table-cell></table:table-row></table:table></draw:text-box></draw:frame>Detailed results : This is a list-view which contains the detailed date by date refuel done for the selected vehicle.<text:line-break/>The list is sortable, just click into the column title to change the sort order.<text:line-break/>At the bottom is the total line, except for price which is the average price by liter.</text:p>
      <text:h text:style-name="Heading_20_2" text:outline-level="2"><text:bookmark-start text:name="__RefHeading___menus_47"/><text:bookmark-start text:name="menus"/>Menus<text:bookmark-end text:name="__RefHeading___menus_47"/><text:bookmark-end text:name="menus"/></text:h>
      <text:h text:style-name="Heading_20_3" text:outline-level="3"><text:bookmark-start text:name="__RefHeading___main_window_menu_48"/><text:bookmark-start text:name="main_window_menu"/>Main window menu<text:bookmark-end text:name="__RefHeading___main_window_menu_48"/><text:bookmark-end text:name="main_window_menu"/></text:h>
      <text:p text:style-name="Text_20_body">The menu are the main start point of most HomeBank actions. Here is a short description of it:</text:p>
      <text:p text:style-name="Preformatted_20_Text"><text:s text:c="2"/>Edit<text:line-break/><text:s text:c="2"/>View<text:line-break/><text:s text:c="2"/>Manage<text:line-break/><text:s text:c="2"/>Transactions<text:line-break/><text:s text:c="2"/>Reports<text:line-break/><text:s text:c="2"/>Tools<text:line-break/><text:s text:c="2"/>About </text:p>
      <text:h text:style-name="Heading_20_4" text:outline-level="4"><text:bookmark-start text:name="__RefHeading___file_49"/><text:bookmark-start text:name="file"/>File<text:bookmark-end text:name="__RefHeading___file_49"/><text:bookmark-end text:name="file"/></text:h>
      <table:table table:style-name="Table">
        <table:table-column/>
        <table:table-column/>
        <table:table-row>
          <table:table-cell office:value-type="string" table:style-name="tableheader">
            <text:p text:style-name="Table_20_Heading">New</text:p>
          </table:table-cell>
          <table:table-cell office:value-type="string" table:style-name="tablecell">
            <text:p text:style-name="tablealignleft">clear all, after a confirmation if change were made to the current wallet</text:p>
          </table:table-cell>
        </table:table-row>
        <table:table-row>
          <table:table-cell office:value-type="string" table:style-name="tableheader">
            <text:p text:style-name="Table_20_Heading">Open...</text:p>
          </table:table-cell>
          <table:table-cell office:value-type="string" table:style-name="tablecell">
            <text:p text:style-name="tablealignleft">open a wallet, after a confirmation if change were made to the current wallet</text:p>
          </table:table-cell>
        </table:table-row>
        <table:table-row>
          <table:table-cell office:value-type="string" table:style-name="tableheader">
            <text:p text:style-name="Table_20_Heading">Save</text:p>
          </table:table-cell>
          <table:table-cell office:value-type="string" table:style-name="tablecell">
            <text:p text:style-name="tablealignleft">save the current wallet</text:p>
          </table:table-cell>
        </table:table-row>
        <table:table-row>
          <table:table-cell office:value-type="string" table:style-name="tableheader">
            <text:p text:style-name="Table_20_Heading">Save as...</text:p>
          </table:table-cell>
          <table:table-cell office:value-type="string" table:style-name="tablecell">
            <text:p text:style-name="tablealignleft">save the current wallet with a new name:Revert 	revert to the last saved version of the current file</text:p>
          </table:table-cell>
        </table:table-row>
        <table:table-row>
          <table:table-cell office:value-type="string" table:style-name="tableheader">
            <text:p text:style-name="Table_20_Heading">Properties...</text:p>
          </table:table-cell>
          <table:table-cell office:value-type="string" table:style-name="tablecell">
            <text:p text:style-name="tablealignleft">open the properties dialog</text:p>
          </table:table-cell>
        </table:table-row>
        <table:table-row>
          <table:table-cell office:value-type="string" table:style-name="tableheader">
            <text:p text:style-name="Table_20_Heading">Import...</text:p>
          </table:table-cell>
          <table:table-cell office:value-type="string" table:style-name="tablecell">
            <text:p text:style-name="tablealignleft"> * QIF file...<text:line-break/> * OFX/QFX file...<text:line-break/> * CSV file...<text:line-break/>all these will open the import assistant dialog</text:p>
          </table:table-cell>
        </table:table-row>
        <table:table-row>
          <table:table-cell office:value-type="string" table:style-name="tableheader">
            <text:p text:style-name="Table_20_Heading">Export QIF file</text:p>
          </table:table-cell>
          <table:table-cell office:value-type="string" table:style-name="tablecell">
            <text:p text:style-name="tablealignleft">export all data's to QIF format</text:p>
          </table:table-cell>
        </table:table-row>
        <table:table-row>
          <table:table-cell office:value-type="string" table:style-name="tableheader">
            <text:p text:style-name="Table_20_Heading">Close</text:p>
          </table:table-cell>
          <table:table-cell office:value-type="string" table:style-name="tablecell">
            <text:p text:style-name="tablealignleft">close the current wallet</text:p>
          </table:table-cell>
        </table:table-row>
        <table:table-row>
          <table:table-cell office:value-type="string" table:style-name="tableheader">
            <text:p text:style-name="Table_20_Heading">Quit</text:p>
          </table:table-cell>
          <table:table-cell office:value-type="string" table:style-name="tablecell">
            <text:p text:style-name="tablealignleft">exit HomeBank</text:p>
          </table:table-cell>
        </table:table-row>
      </table:table>
      <text:h text:style-name="Heading_20_4" text:outline-level="4"><text:bookmark-start text:name="__RefHeading___edit_50"/><text:bookmark-start text:name="edit"/>Edit<text:bookmark-end text:name="__RefHeading___edit_50"/><text:bookmark-end text:name="edit"/></text:h>
      <text:list text:style-name="List_20_1" text:continue-numbering="false">
        <text:list-item>
          <text:p text:style-name="List_20_1_Content_First"><text:span text:style-name="PluginODTAutoStyle_Text_56">Preferences...</text:span></text:p>
          <text:line-break/>
          <text:p text:style-name="List_20_1_Content_Last">open the preferences dialog</text:p>
        </text:list-item>
      </text:list>
      <text:line-break/>
      <text:h text:style-name="Heading_20_4" text:outline-level="4"><text:bookmark-start text:name="__RefHeading___view_51"/><text:bookmark-start text:name="view"/>View<text:bookmark-end text:name="__RefHeading___view_51"/><text:bookmark-end text:name="view"/></text:h>
      <text:list text:style-name="List_20_1" text:continue-numbering="false">
        <text:list-item>
          <text:p text:style-name="List_20_1_Content_First"><text:span text:style-name="PluginODTAutoStyle_Text_57">Toolbar</text:span></text:p>
          <text:line-break/>
          <text:p text:style-name="List_20_1_Content">Toggle display of the toolbar</text:p>
        </text:list-item>
        <text:list-item>
          <text:p text:style-name="List_20_1_Content"><text:span text:style-name="PluginODTAutoStyle_Text_58">Top spending</text:span></text:p>
          <text:line-break/>
          <text:p text:style-name="List_20_1_Content">Toggle the display of the top spending</text:p>
        </text:list-item>
        <text:list-item>
          <text:p text:style-name="List_20_1_Content"><text:span text:style-name="PluginODTAutoStyle_Text_59">Scheduled list</text:span></text:p>
          <text:line-break/>
          <text:p text:style-name="List_20_1_Content">Toogle the display of the scheduled list</text:p>
        </text:list-item>
        <text:list-item>
          <text:p text:style-name="List_20_1_Content"><text:span text:style-name="PluginODTAutoStyle_Text_60">Minor currency</text:span></text:p>
          <text:line-break/>
          <text:p text:style-name="List_20_1_Content_Last">Display using the euro minor currency</text:p>
        </text:list-item>
      </text:list>
      <text:line-break/>
      <text:h text:style-name="Heading_20_4" text:outline-level="4"><text:bookmark-start text:name="__RefHeading___manage_52"/><text:bookmark-start text:name="manage"/>Manage<text:bookmark-end text:name="__RefHeading___manage_52"/><text:bookmark-end text:name="manage"/></text:h>
      <text:list text:style-name="List_20_1" text:continue-numbering="false">
        <text:list-item>
          <text:p text:style-name="List_20_1_Content_First"><text:span text:style-name="PluginODTAutoStyle_Text_61">Accounts...</text:span></text:p>
          <text:line-break/>
          <text:p text:style-name="List_20_1_Content">open the account dialog</text:p>
        </text:list-item>
        <text:list-item>
          <text:p text:style-name="List_20_1_Content"><text:span text:style-name="PluginODTAutoStyle_Text_62">Payees...</text:span></text:p>
          <text:line-break/>
          <text:p text:style-name="List_20_1_Content">open the payee dialog</text:p>
        </text:list-item>
        <text:list-item>
          <text:p text:style-name="List_20_1_Content"><text:span text:style-name="PluginODTAutoStyle_Text_63">Categories...</text:span></text:p>
          <text:line-break/>
          <text:p text:style-name="List_20_1_Content">open the categories dialog</text:p>
        </text:list-item>
        <text:list-item>
          <text:p text:style-name="List_20_1_Content"><text:span text:style-name="PluginODTAutoStyle_Text_64">Scheduled/Template...</text:span></text:p>
          <text:line-break/>
          <text:p text:style-name="List_20_1_Content">open the scheduled/template dialog</text:p>
        </text:list-item>
        <text:list-item>
          <text:p text:style-name="List_20_1_Content"><text:span text:style-name="PluginODTAutoStyle_Text_65">Budget...</text:span></text:p>
          <text:line-break/>
          <text:p text:style-name="List_20_1_Content">open the budget dialog</text:p>
        </text:list-item>
        <text:list-item>
          <text:p text:style-name="List_20_1_Content"><text:span text:style-name="PluginODTAutoStyle_Text_66">Assignments...</text:span></text:p>
          <text:line-break/>
          <text:p text:style-name="List_20_1_Content_Last">open the assignment dialog</text:p>
        </text:list-item>
      </text:list>
      <text:line-break/>
      <text:h text:style-name="Heading_20_4" text:outline-level="4"><text:bookmark-start text:name="__RefHeading___transactions_53"/><text:bookmark-start text:name="transactions"/>Transactions<text:bookmark-end text:name="__RefHeading___transactions_53"/><text:bookmark-end text:name="transactions"/></text:h>
      <text:list text:style-name="List_20_1" text:continue-numbering="false">
        <text:list-item>
          <text:p text:style-name="List_20_1_Content_First"><text:span text:style-name="PluginODTAutoStyle_Text_67">Show...</text:span></text:p>
          <text:line-break/>
          <text:p text:style-name="List_20_1_Content">open the account window for the selected account</text:p>
        </text:list-item>
        <text:list-item>
          <text:p text:style-name="List_20_1_Content"><text:span text:style-name="PluginODTAutoStyle_Text_68">Add...</text:span></text:p>
          <text:line-break/>
          <text:p text:style-name="List_20_1_Content">open the transaction dialog</text:p>
        </text:list-item>
        <text:list-item>
          <text:p text:style-name="List_20_1_Content"><text:span text:style-name="PluginODTAutoStyle_Text_69">Set scheduler...</text:span></text:p>
          <text:line-break/>
          <text:p text:style-name="List_20_1_Content">open the properties dialog to setup the scheduler</text:p>
        </text:list-item>
        <text:list-item>
          <text:p text:style-name="List_20_1_Content"><text:span text:style-name="PluginODTAutoStyle_Text_70">Post scheduled</text:span></text:p>
          <text:line-break/>
          <text:p text:style-name="List_20_1_Content_Last">post any pending scheduled transaction according the current rules</text:p>
        </text:list-item>
      </text:list>
      <text:line-break/>
      <text:h text:style-name="Heading_20_4" text:outline-level="4"><text:bookmark-start text:name="__RefHeading___reports_54"/><text:bookmark-start text:name="reports"/>Reports<text:bookmark-end text:name="__RefHeading___reports_54"/><text:bookmark-end text:name="reports"/></text:h>
      <text:list text:style-name="List_20_1" text:continue-numbering="false">
        <text:list-item>
          <text:p text:style-name="List_20_1_Content_First"><text:span text:style-name="PluginODTAutoStyle_Text_71">Statistics...</text:span></text:p>
          <text:line-break/>
          <text:p text:style-name="List_20_1_Content">open the statistic report</text:p>
        </text:list-item>
        <text:list-item>
          <text:p text:style-name="List_20_1_Content"><text:span text:style-name="PluginODTAutoStyle_Text_72">Trend time...</text:span></text:p>
          <text:line-break/>
          <text:p text:style-name="List_20_1_Content">open the trend time report</text:p>
        </text:list-item>
        <text:list-item>
          <text:p text:style-name="List_20_1_Content"><text:span text:style-name="PluginODTAutoStyle_Text_73">Balance...</text:span></text:p>
          <text:line-break/>
          <text:p text:style-name="List_20_1_Content">open the balance report</text:p>
        </text:list-item>
        <text:list-item>
          <text:p text:style-name="List_20_1_Content"><text:span text:style-name="PluginODTAutoStyle_Text_74">Budget...</text:span></text:p>
          <text:line-break/>
          <text:p text:style-name="List_20_1_Content">open the budget report</text:p>
        </text:list-item>
        <text:list-item>
          <text:p text:style-name="List_20_1_Content"><text:span text:style-name="PluginODTAutoStyle_Text_75">Vehicle cost...</text:span></text:p>
          <text:line-break/>
          <text:p text:style-name="List_20_1_Content_Last">open the vehicle cost report</text:p>
        </text:list-item>
      </text:list>
      <text:line-break/>
      <text:h text:style-name="Heading_20_4" text:outline-level="4"><text:bookmark-start text:name="__RefHeading___tools_55"/><text:bookmark-start text:name="tools"/>Tools<text:bookmark-end text:name="__RefHeading___tools_55"/><text:bookmark-end text:name="tools"/></text:h>
      <text:list text:style-name="List_20_1" text:continue-numbering="false">
        <text:list-item>
          <text:p text:style-name="List_20_1_Content_First"><text:span text:style-name="PluginODTAutoStyle_Text_76">Show welcome dialog...</text:span></text:p>
          <text:line-break/>
          <text:p text:style-name="List_20_1_Content">Open the first start using HomeBank dialog, like you were using HomeBank for the first time. This will let you choose among several action to perform, like creating a blank account</text:p>
        </text:list-item>
        <text:list-item>
          <text:p text:style-name="List_20_1_Content"><text:span text:style-name="PluginODTAutoStyle_Text_77">File statistics...</text:span></text:p>
          <text:line-break/>
          <text:p text:style-name="List_20_1_Content">Open the file statistics dialog, showing the number of account, transaction and so on.</text:p>
        </text:list-item>
        <text:list-item>
          <text:p text:style-name="List_20_1_Content"><text:span text:style-name="PluginODTAutoStyle_Text_78">Anonymize...</text:span></text:p>
          <text:line-break/>
          <text:p text:style-name="List_20_1_Content_Last">After a confirmation, this will change every label to anonymize your accounts, payee, categories, memo, etc.</text:p>
        </text:list-item>
      </text:list>
      <text:line-break/>
      <text:h text:style-name="Heading_20_4" text:outline-level="4"><text:bookmark-start text:name="__RefHeading___help_56"/><text:bookmark-start text:name="help"/>Help<text:bookmark-end text:name="__RefHeading___help_56"/><text:bookmark-end text:name="help"/></text:h>
      <text:list text:style-name="List_20_1" text:continue-numbering="false">
        <text:list-item>
          <text:p text:style-name="List_20_1_Content_First"><text:span text:style-name="PluginODTAutoStyle_Text_79">Contents</text:span></text:p>
          <text:line-break/>
          <text:p text:style-name="List_20_1_Content">Open the local help (on disk)</text:p>
        </text:list-item>
        <text:list-item>
          <text:p text:style-name="List_20_1_Content"><text:span text:style-name="PluginODTAutoStyle_Text_80">Get Help Online</text:span></text:p>
          <text:line-break/>
          <text:p text:style-name="List_20_1_Content">Ask a question to the community (online)</text:p>
        </text:list-item>
        <text:list-item>
          <text:p text:style-name="List_20_1_Content"><text:span text:style-name="PluginODTAutoStyle_Text_81">Translate this Application</text:span></text:p>
          <text:line-break/>
          <text:p text:style-name="List_20_1_Content">Translate to your language (online)</text:p>
        </text:list-item>
        <text:list-item>
          <text:p text:style-name="List_20_1_Content"><text:span text:style-name="PluginODTAutoStyle_Text_82">Report a problem</text:span></text:p>
          <text:line-break/>
          <text:p text:style-name="List_20_1_Content">Report a bug (online)</text:p>
        </text:list-item>
        <text:list-item>
          <text:p text:style-name="List_20_1_Content"><text:span text:style-name="PluginODTAutoStyle_Text_83">About</text:span></text:p>
          <text:line-break/>
          <text:p text:style-name="List_20_1_Content_Last">Open the about dialog</text:p>
        </text:list-item>
      </text:list>
      <text:line-break/>
      <text:h text:style-name="Heading_20_3" text:outline-level="3"><text:bookmark-start text:name="__RefHeading___account_window_menus_57"/><text:bookmark-start text:name="account_window_menus"/>Account window menus<text:bookmark-end text:name="__RefHeading___account_window_menus_57"/><text:bookmark-end text:name="account_window_menus"/></text:h>
      <text:p text:style-name="Text_20_body">The menu is the start of every actions on transactions.</text:p>
      <text:h text:style-name="Heading_20_4" text:outline-level="4"><text:bookmark-start text:name="__RefHeading___account_58"/><text:bookmark-start text:name="account"/>Account<text:bookmark-end text:name="__RefHeading___account_58"/><text:bookmark-end text:name="account"/></text:h>
      <text:list text:style-name="List_20_1" text:continue-numbering="false">
        <text:list-item>
          <text:p text:style-name="List_20_1_Content_First"><text:span text:style-name="PluginODTAutoStyle_Text_84">Export QIF...</text:span></text:p>
          <text:line-break/>
          <text:p text:style-name="List_20_1_Content">export transaction to a QIF file</text:p>
        </text:list-item>
        <text:list-item>
          <text:p text:style-name="List_20_1_Content"><text:span text:style-name="PluginODTAutoStyle_Text_85">Export CSV...</text:span></text:p>
          <text:line-break/>
          <text:p text:style-name="List_20_1_Content">export transaction to a CSV file, see CSV file format</text:p>
        </text:list-item>
        <text:list-item>
          <text:p text:style-name="List_20_1_Content"><text:span text:style-name="PluginODTAutoStyle_Text_86">Close...</text:span></text:p>
          <text:line-break/>
          <text:p text:style-name="List_20_1_Content_Last">close the account window</text:p>
        </text:list-item>
      </text:list>
      <text:line-break/>
      <text:h text:style-name="Heading_20_4" text:outline-level="4"><text:bookmark-start text:name="__RefHeading___transaction_59"/><text:bookmark-start text:name="transaction"/>Transaction<text:bookmark-end text:name="__RefHeading___transaction_59"/><text:bookmark-end text:name="transaction"/></text:h>
      <text:list text:style-name="List_20_1" text:continue-numbering="false">
        <text:list-item>
          <text:p text:style-name="List_20_1_Content_First"><text:span text:style-name="PluginODTAutoStyle_Text_87">Add...</text:span></text:p>
          <text:line-break/>
          <text:p text:style-name="List_20_1_Content">open the transaction dialog in Add mode</text:p>
        </text:list-item>
        <text:list-item>
          <text:p text:style-name="List_20_1_Content"><text:span text:style-name="PluginODTAutoStyle_Text_88">Inherit...</text:span></text:p>
          <text:line-break/>
          <text:p text:style-name="List_20_1_Content">open the transaction dialog pre-fill it with the selected transaction</text:p>
        </text:list-item>
        <text:list-item>
          <text:p text:style-name="List_20_1_Content"><text:span text:style-name="PluginODTAutoStyle_Text_89">Edit...</text:span></text:p>
          <text:line-break/>
          <text:p text:style-name="List_20_1_Content">open the transaction dialog in Edit mode</text:p>
        </text:list-item>
        <text:list-item>
          <text:p text:style-name="List_20_1_Content"><text:span text:style-name="PluginODTAutoStyle_Text_90">Status &gt; None</text:span></text:p>
          <text:line-break/>
          <text:p text:style-name="List_20_1_Content">change the status to none =&gt; confirmation will be asked if already Reconciled</text:p>
        </text:list-item>
        <text:list-item>
          <text:p text:style-name="List_20_1_Content"><text:span text:style-name="PluginODTAutoStyle_Text_91">Status &gt; Cleared</text:span></text:p>
          <text:line-break/>
          <text:p text:style-name="List_20_1_Content">toggle cleared state if possible =&gt; no effect on a Reconciled transaction</text:p>
        </text:list-item>
        <text:list-item>
          <text:p text:style-name="List_20_1_Content"><text:span text:style-name="PluginODTAutoStyle_Text_92">Status &gt; Reconciled</text:span></text:p>
          <text:line-break/>
          <text:p text:style-name="List_20_1_Content">toggle reconciled state if possible =&gt; confirmation will be asked if already Reconciled</text:p>
        </text:list-item>
        <text:list-item>
          <text:p text:style-name="List_20_1_Content"><text:span text:style-name="PluginODTAutoStyle_Text_93">Create template...</text:span></text:p>
          <text:line-break/>
          <text:p text:style-name="List_20_1_Content">create some template from the selected transaction(s)</text:p>
        </text:list-item>
        <text:list-item>
          <text:p text:style-name="List_20_1_Content"><text:span text:style-name="PluginODTAutoStyle_Text_94">Delete...</text:span></text:p>
          <text:line-break/>
          <text:p text:style-name="List_20_1_Content_Last">delete the selected transaction(s)</text:p>
        </text:list-item>
      </text:list>
      <text:line-break/>
      <text:h text:style-name="Heading_20_4" text:outline-level="4"><text:bookmark-start text:name="__RefHeading___actions_60"/><text:bookmark-start text:name="actions"/>Actions<text:bookmark-end text:name="__RefHeading___actions_60"/><text:bookmark-end text:name="actions"/></text:h>
      <text:list text:style-name="List_20_1" text:continue-numbering="false">
        <text:list-item>
          <text:p text:style-name="List_20_1_Content_First"><text:span text:style-name="PluginODTAutoStyle_Text_95">Auto. assignments</text:span></text:p>
          <text:line-break/>
          <text:p text:style-name="List_20_1_Content_Last">run automatic assignment rules on the current account, see automatic assignments</text:p>
        </text:list-item>
      </text:list>
      <text:line-break/>
      <text:h text:style-name="Heading_20_4" text:outline-level="4"><text:bookmark-start text:name="__RefHeading___tools_61"/><text:bookmark-start text:name="tools1"/>Tools<text:bookmark-end text:name="__RefHeading___tools_61"/><text:bookmark-end text:name="tools1"/></text:h>
      <text:list text:style-name="List_20_1" text:continue-numbering="false">
        <text:list-item>
          <text:p text:style-name="List_20_1_Content_First"><text:span text:style-name="PluginODTAutoStyle_Text_96">Filter...</text:span></text:p>
          <text:line-break/>
          <text:p text:style-name="List_20_1_Content">open the filter dialog</text:p>
        </text:list-item>
        <text:list-item>
          <text:p text:style-name="List_20_1_Content"><text:span text:style-name="PluginODTAutoStyle_Text_97">Convert to euro...</text:span></text:p>
          <text:line-break/>
          <text:p text:style-name="List_20_1_Content_Last">After a confirmation, this will convert the account to euro major currency according the preferences currenctly set</text:p>
        </text:list-item>
      </text:list>
      <text:line-break/>
      <text:h text:style-name="Heading_20_2" text:outline-level="2"><text:bookmark-start text:name="__RefHeading___boites_de_dialogue_62"/><text:bookmark-start text:name="boites_de_dialogue"/>Boîtes de dialogue<text:bookmark-end text:name="__RefHeading___boites_de_dialogue_62"/><text:bookmark-end text:name="boites_de_dialogue"/></text:h>
      <text:h text:style-name="Heading_20_3" text:outline-level="3"><text:bookmark-start text:name="__RefHeading___transaction_dialog_63"/><text:bookmark-start text:name="transaction_dialog"/>Transaction dialog<text:bookmark-end text:name="__RefHeading___transaction_dialog_63"/><text:bookmark-end text:name="transaction_dialog"/></text:h>
      <text:p text:style-name="Text_20_body">The transaction dialog is used to add, edit and manage the transactions.</text:p>
      <text:h text:style-name="Heading_20_4" text:outline-level="4"><text:bookmark-start text:name="__RefHeading___dialog_call_64"/><text:bookmark-start text:name="dialog_call"/>Dialog call<text:bookmark-end text:name="__RefHeading___dialog_call_64"/><text:bookmark-end text:name="dialog_call"/></text:h>
      <text:p text:style-name="Text_20_body">mainwindow-menu: Transaction / Add...mainwindow-toolbar.from the account window-menu: Transaction / Add... / Inherit... / Edit...from the account window transaction list: by double-click on an transaction</text:p>
      <text:h text:style-name="Heading_20_4" text:outline-level="4"><text:bookmark-start text:name="__RefHeading___using_transaction_dialog_65"/><text:bookmark-start text:name="using_transaction_dialog"/>Using transaction dialog<text:bookmark-end text:name="__RefHeading___using_transaction_dialog_65"/><text:bookmark-end text:name="using_transaction_dialog"/></text:h>
      <text:p text:style-name="Text_20_body"><draw:frame draw:style-name="media" draw:name="37" text:anchor-type="as-char" draw:z-index="37" svg:width="11.562291666667cm" svg:height="6.0325cm"><draw:image xlink:href="Pictures/705b5c7422edd3bd20d31709db6752ca.png" xlink:type="simple" xlink:show="embed" xlink:actuate="onLoad"/></draw:frame></text:p>
      <text:p text:style-name="Text_20_body">The 'Add' button enable to add an transaction and keep the transaction dialog open to add more transactions.</text:p>
      <text:p text:style-name="Text_20_body">Use a template<text:line-break/>Select a source template definition to fill in the transaction dialog fields.etTransaction details</text:p>
      <table:table table:style-name="Table">
        <table:table-column/>
        <table:table-column/>
        <table:table-row>
          <table:table-cell office:value-type="string" table:style-name="tableheader">
            <text:p text:style-name="Table_20_Heading">Date</text:p>
          </table:table-cell>
          <table:table-cell office:value-type="string" table:style-name="tablecell">
            <text:p text:style-name="tablealignleft">date of the transaction (dd.mm.yy).<text:line-break/>- use shift key + arrow up/down to increase/decrease date.<text:line-break/>- the right side button popup a full calendar</text:p>
          </table:table-cell>
        </table:table-row>
        <table:table-row>
          <table:table-cell office:value-type="string" table:style-name="tableheader">
            <text:p text:style-name="Table_20_Heading">Amount</text:p>
          </table:table-cell>
          <table:table-cell office:value-type="string" table:style-name="tablecell">
            <text:p text:style-name="tablealignleft">amount of the transaction<text:line-break/>- the right side +/- button toggle between income/expense</text:p>
          </table:table-cell>
        </table:table-row>
        <table:table-row>
          <table:table-cell office:value-type="string" table:style-name="tableheader">
            <text:p text:style-name="Table_20_Heading">Payment</text:p>
          </table:table-cell>
          <table:table-cell office:value-type="string" table:style-name="tablecell">
            <text:p text:style-name="tablealignleft">payment for the transaction. It will be displayed as small icons. See the lexicon for payment detail</text:p>
          </table:table-cell>
        </table:table-row>
        <table:table-row>
          <table:table-cell office:value-type="string" table:style-name="tableheader">
            <text:p text:style-name="Table_20_Heading">Of notebook 2<text:line-break/>To account</text:p>
          </table:table-cell>
          <table:table-cell office:value-type="string" table:style-name="tablecell">
            <text:p text:style-name="tablealignleft">these fields appears depending on the payment selected:<text:line-break/>for cheque: select the 2nd cheque notebook for internal transfer: select the destination account</text:p>
          </table:table-cell>
        </table:table-row>
        <table:table-row>
          <table:table-cell office:value-type="string" table:style-name="tableheader">
            <text:p text:style-name="Table_20_Heading">Info</text:p>
          </table:table-cell>
          <table:table-cell office:value-type="string" table:style-name="tablecell">
            <text:p text:style-name="tablealignleft">additional informations such as real date or value date, cheque numbers, other numbers related to the transaction.<text:line-break/>this field is automatically filled for cheque numbers.</text:p>
          </table:table-cell>
        </table:table-row>
        <table:table-row>
          <table:table-cell office:value-type="string" table:style-name="tableheader">
            <text:p text:style-name="Table_20_Heading">Account</text:p>
          </table:table-cell>
          <table:table-cell office:value-type="string" table:style-name="tablecell">
            <text:p text:style-name="tablealignleft">account the transaction should be attached to.</text:p>
          </table:table-cell>
        </table:table-row>
        <table:table-row>
          <table:table-cell office:value-type="string" table:style-name="tableheader">
            <text:p text:style-name="Table_20_Heading">Payee</text:p>
          </table:table-cell>
          <table:table-cell office:value-type="string" table:style-name="tablecell">
            <text:p text:style-name="tablealignleft">payee of the transaction, see payee definition for further details.</text:p>
          </table:table-cell>
        </table:table-row>
        <table:table-row>
          <table:table-cell office:value-type="string" table:style-name="tableheader">
            <text:p text:style-name="Table_20_Heading">Category</text:p>
          </table:table-cell>
          <table:table-cell office:value-type="string" table:style-name="tablecell">
            <text:p text:style-name="tablealignleft">category of the transaction, see category definition for further details.</text:p>
          </table:table-cell>
        </table:table-row>
        <table:table-row>
          <table:table-cell office:value-type="string" table:style-name="tableheader">
            <text:p text:style-name="Table_20_Heading">Memo</text:p>
          </table:table-cell>
          <table:table-cell office:value-type="string" table:style-name="tablecell">
            <text:p text:style-name="tablealignleft">memo of transaction.<text:line-break/>and optionally vehicle cost data's, see vehicle cost.</text:p>
          </table:table-cell>
        </table:table-row>
        <table:table-row>
          <table:table-cell office:value-type="string" table:style-name="tableheader">
            <text:p text:style-name="Table_20_Heading">Tags</text:p>
          </table:table-cell>
          <table:table-cell office:value-type="string" table:style-name="tablecell">
            <text:p text:style-name="tablealignleft">tags of the transaction, see tag definition for further details.</text:p>
          </table:table-cell>
        </table:table-row>
        <table:table-row>
          <table:table-cell office:value-type="string" table:style-name="tableheader">
            <text:p text:style-name="Table_20_Heading">Status</text:p>
          </table:table-cell>
          <table:table-cell office:value-type="string" table:style-name="tablecell"/>
        </table:table-row>
      </table:table>
      <text:h text:style-name="Heading_20_3" text:outline-level="3"><text:bookmark-start text:name="__RefHeading___split_transaction_dialog_66"/><text:bookmark-start text:name="split_transaction_dialog"/>Split transaction dialog<text:bookmark-end text:name="__RefHeading___split_transaction_dialog_66"/><text:bookmark-end text:name="split_transaction_dialog"/></text:h>
      <text:p text:style-name="Text_20_body">The split dialog is used to edit,modify and manage the split of a transaction.</text:p>
      <text:h text:style-name="Heading_20_4" text:outline-level="4"><text:bookmark-start text:name="__RefHeading___dialog_call_67"/><text:bookmark-start text:name="dialog_call1"/>Dialog call<text:bookmark-end text:name="__RefHeading___dialog_call_67"/><text:bookmark-end text:name="dialog_call1"/></text:h>
      <text:p text:style-name="Text_20_body">transaction dialog: S button</text:p>
      <text:h text:style-name="Heading_20_4" text:outline-level="4"><text:bookmark-start text:name="__RefHeading___using_split_transaction_dialog_68"/><text:bookmark-start text:name="using_split_transaction_dialog"/>Using split transaction dialog<text:bookmark-end text:name="__RefHeading___using_split_transaction_dialog_68"/><text:bookmark-end text:name="using_split_transaction_dialog"/></text:h>
      <text:p text:style-name="Text_20_body"><draw:frame draw:style-name="media" draw:name="38" text:anchor-type="as-char" draw:z-index="38" svg:width="10.4775cm" svg:height="5.2652083333333cm"><draw:image xlink:href="Pictures/7a83e5eb70dc6c1eea315ea34ebc53fb.png" xlink:type="simple" xlink:show="embed" xlink:actuate="onLoad"/></draw:frame></text:p>
      <text:p text:style-name="Text_20_body">- / + buttons<text:span text:style-name="Strong_20_Emphasis">-</text:span> : allows to remove a split line<text:span text:style-name="Strong_20_Emphasis">+</text:span> : allows to add a split lineSplit line details<text:span text:style-name="Strong_20_Emphasis">Category</text:span> : the category of the split line<text:span text:style-name="Strong_20_Emphasis">Memo</text:span> : the memo of the split line<text:span text:style-name="Strong_20_Emphasis">Amount</text:span> : the amount of the split lineSplit informations<text:line-break/>Depending on the context, the following will be displayed:<text:span text:style-name="Strong_20_Emphasis">Sum of splits</text:span> : sum of every split lines<text:span text:style-name="Strong_20_Emphasis">Unassigned</text:span> : remaining amount for the split: transaction amount - sum of splits<text:span text:style-name="Strong_20_Emphasis">Transaction amount</text:span> : transaction amount as a remind</text:p>
      <text:h text:style-name="Heading_20_3" text:outline-level="3"><text:bookmark-start text:name="__RefHeading___multiple_transaction_dialog_69"/><text:bookmark-start text:name="multiple_transaction_dialog"/>Multiple transaction dialog<text:bookmark-end text:name="__RefHeading___multiple_transaction_dialog_69"/><text:bookmark-end text:name="multiple_transaction_dialog"/></text:h>
      <text:p text:style-name="Text_20_body">The multiple transaction dialog is used to edit multiple field of multiple transactions at the same time.</text:p>
      <text:h text:style-name="Heading_20_4" text:outline-level="4"><text:bookmark-start text:name="__RefHeading___dialog_call_70"/><text:bookmark-start text:name="dialog_call2"/>Dialog call<text:bookmark-end text:name="__RefHeading___dialog_call_70"/><text:bookmark-end text:name="dialog_call2"/></text:h>
      <text:p text:style-name="Text_20_body">from the account window-menu: Transaction / Multiple editaccount window toolbar.</text:p>
      <text:h text:style-name="Heading_20_4" text:outline-level="4"><text:bookmark-start text:name="__RefHeading___using_multiple_transaction_column_edition_71"/><text:bookmark-start text:name="using_multiple_transaction_column_edition"/>Using multiple transaction column edition<text:bookmark-end text:name="__RefHeading___using_multiple_transaction_column_edition_71"/><text:bookmark-end text:name="using_multiple_transaction_column_edition"/></text:h>
      <text:p text:style-name="Text_20_body"><draw:frame draw:style-name="media" draw:name="39" text:anchor-type="as-char" draw:z-index="39" svg:width="13.758333333333cm" svg:height="4.92125cm"><draw:image xlink:href="Pictures/e7fc20b3a799ea6c74111d62ee9b22bb.png" xlink:type="simple" xlink:show="embed" xlink:actuate="onLoad"/></draw:frame></text:p>
      <text:p text:style-name="Text_20_body">select several transactionuse the menu or toolbar 'Multiple edit'tick the fields you want to mass editselect/fill the right valuePlease refer to transaction dialog for description of fields.</text:p>
      <text:p text:style-name="Text_20_body">The following is not multiple editable</text:p>
      <text:p text:style-name="Text_20_body">DateAmount, Income, ExpensePayment, in case an internal xfer is part of the selectionhidden column of the listview</text:p>
      <text:h text:style-name="Heading_20_3" text:outline-level="3"><text:bookmark-start text:name="__RefHeading___internal_transfer_dialog_72"/><text:bookmark-start text:name="internal_transfer_dialog"/>Internal transfer dialog<text:bookmark-end text:name="__RefHeading___internal_transfer_dialog_72"/><text:bookmark-end text:name="internal_transfer_dialog"/></text:h>
      <text:p text:style-name="Text_20_body">The internal transfer dialog is used to pick a target transaction for internal transfer transactions.</text:p>
      <text:h text:style-name="Heading_20_4" text:outline-level="4"><text:bookmark-start text:name="__RefHeading___dialog_call_73"/><text:bookmark-start text:name="dialog_call3"/>Dialog call<text:bookmark-end text:name="__RefHeading___dialog_call_73"/><text:bookmark-end text:name="dialog_call3"/></text:h>
      <text:p text:style-name="Text_20_body">This dialog will popup when you change a transaction paymode to internal transfer and HomeBank detect some potential target transaction to link to this transfer.</text:p>
      <text:h text:style-name="Heading_20_4" text:outline-level="4"><text:bookmark-start text:name="__RefHeading___using_transfer_selection_dialog_74"/><text:bookmark-start text:name="using_transfer_selection_dialog"/>Using transfer selection dialog<text:bookmark-end text:name="__RefHeading___using_transfer_selection_dialog_74"/><text:bookmark-end text:name="using_transfer_selection_dialog"/></text:h>
      <text:p text:style-name="Text_20_body"><draw:frame draw:style-name="media" draw:name="40" text:anchor-type="as-char" draw:z-index="40" svg:width="12.461875cm" svg:height="3.4660416666667cm"><draw:image xlink:href="Pictures/75073cdf78ea466f3bd552a499e091a8.png" xlink:type="simple" xlink:show="embed" xlink:actuate="onLoad"/></draw:frame></text:p>
      <text:p text:style-name="Text_20_body">Select an action<text:span text:style-name="Strong_20_Emphasis">create a new transaction</text:span> : will choose to create a new transaxction and ignore the transaction proposed into the below list.<text:span text:style-name="Strong_20_Emphasis">select an existing transaction</text:span> : will link the actual transaction to the selected one as the transfer target.Transaction list : list of transaction that may match the source transaction you just changed as an internal transfer.</text:p>
      <text:h text:style-name="Heading_20_3" text:outline-level="3"><text:bookmark-start text:name="__RefHeading___scheduled_template_transactions_dialog_75"/><text:bookmark-start text:name="scheduled_template_transactions_dialog"/>Scheduled/Template transactions dialog<text:bookmark-end text:name="__RefHeading___scheduled_template_transactions_dialog_75"/><text:bookmark-end text:name="scheduled_template_transactions_dialog"/></text:h>
      <text:p text:style-name="Text_20_body">The Scheduled/Template transactions dialog is used to add, edit and manage the scheduled / template of the current wallet.</text:p>
      <text:h text:style-name="Heading_20_4" text:outline-level="4"><text:bookmark-start text:name="__RefHeading___dialog_call_76"/><text:bookmark-start text:name="dialog_call4"/>Dialog call<text:bookmark-end text:name="__RefHeading___dialog_call_76"/><text:bookmark-end text:name="dialog_call4"/></text:h>
      <text:p text:style-name="Text_20_body">mainwindow-menu: Manage / Scheduled/Template...mainwindow-toolbar.</text:p>
      <text:h text:style-name="Heading_20_4" text:outline-level="4"><text:bookmark-start text:name="__RefHeading___using_scheduled_template_transactions_dialog_77"/><text:bookmark-start text:name="using_scheduled_template_transactions_dialog"/>Using Scheduled/Template transactions dialog<text:bookmark-end text:name="__RefHeading___using_scheduled_template_transactions_dialog_77"/><text:bookmark-end text:name="using_scheduled_template_transactions_dialog"/></text:h>
      <text:p text:style-name="Text_20_body"><draw:frame draw:style-name="media" draw:name="41" text:anchor-type="as-char" draw:z-index="41" svg:width="13.361458333333cm" svg:height="7.2760416666667cm"><draw:image xlink:href="Pictures/bad42e70b34a876dd1530114776e7365.png" xlink:type="simple" xlink:show="embed" xlink:actuate="onLoad"/></draw:frame></text:p>
      <text:p text:style-name="Text_20_body">Sheduled/Template list : display the actual list of Scheduled/Template transactions in the wallet. It is always sorted in alphabetic order. Scheduled transaction ar marked with a calendar icon: <draw:frame draw:style-name="media" draw:name="42" text:anchor-type="as-char" draw:z-index="42" svg:width="0.42333333333333cm" svg:height="0.42333333333333cm"><draw:image xlink:href="Pictures/529763263f90ec20d833870ceb6c86f4.png" xlink:type="simple" xlink:show="embed" xlink:actuate="onLoad"/></draw:frame>Buttons<text:span text:style-name="Strong_20_Emphasis">Add</text:span> : add a new empty template.<text:span text:style-name="Strong_20_Emphasis">Delete</text:span> : delete the active template.Transaction details : Please refer to transaction dialog for these fields.Scheduled insertion<text:span text:style-name="Strong_20_Emphasis">Activate</text:span> : set this template to be scheduled<text:span text:style-name="Strong_20_Emphasis">Next date</text:span> : specify the date of the next insertion, when you first edit you should set it manually, then it is updated automatically. You can of course adjust it later if needed.<text:span text:style-name="Strong_20_Emphasis">Every</text:span> : set the insertion interval to every xx:DayWeekMonthYear<text:span text:style-name="Strong_20_Emphasis">Week-end</text:span> : define how to manage the post date when it occurs on a weekend:Possible : don't careBefore : move to first day beforeAfter : move to first day after<text:span text:style-name="Strong_20_Emphasis">Stop after xx posts</text:span> : limit the insertion to a finished count</text:p>
      <text:h text:style-name="Heading_20_3" text:outline-level="3"><text:bookmark-start text:name="__RefHeading___accounts_dialog_78"/><text:bookmark-start text:name="accounts_dialog"/>Accounts dialog<text:bookmark-end text:name="__RefHeading___accounts_dialog_78"/><text:bookmark-end text:name="accounts_dialog"/></text:h>
      <text:p text:style-name="Text_20_body">The accounts dialog is used to add, edit and manage the accounts of the current wallet.</text:p>
      <text:h text:style-name="Heading_20_4" text:outline-level="4"><text:bookmark-start text:name="__RefHeading___dialog_call_79"/><text:bookmark-start text:name="dialog_call5"/>Dialog call<text:bookmark-end text:name="__RefHeading___dialog_call_79"/><text:bookmark-end text:name="dialog_call5"/></text:h>
      <text:p text:style-name="Text_20_body">mainwindow-menu: Manage / Accountsmainwindow-toolbar.</text:p>
      <text:h text:style-name="Heading_20_4" text:outline-level="4"><text:bookmark-start text:name="__RefHeading___using_accounts_dialog_80"/><text:bookmark-start text:name="using_accounts_dialog"/>Using accounts dialog<text:bookmark-end text:name="__RefHeading___using_accounts_dialog_80"/><text:bookmark-end text:name="using_accounts_dialog"/></text:h>
      <text:p text:style-name="Text_20_body"><draw:frame draw:style-name="media" draw:name="43" text:anchor-type="as-char" draw:z-index="43" svg:width="8.7047916666667cm" style:rel-width="100%" svg:height="7.0379166666667cm" style:rel-height="scale"><draw:image xlink:href="Pictures/8ee356f83b8fb4d15a31a961f2165052.png" xlink:type="simple" xlink:show="embed" xlink:actuate="onLoad"/></draw:frame>    <draw:frame draw:style-name="media" draw:name="44" text:anchor-type="as-char" draw:z-index="44" svg:width="8.7047916666667cm" style:rel-width="100%" svg:height="7.0379166666667cm" style:rel-height="scale"><draw:image xlink:href="Pictures/1f5942316cecc4430ecaa851ae9ff873.png" xlink:type="simple" xlink:show="embed" xlink:actuate="onLoad"/></draw:frame></text:p>
      <text:p text:style-name="Text_20_body"><text:span text:style-name="Strong_20_Emphasis">Account list</text:span> : display the actual list of accounts in the wallet. The account at the top of the list will be the one to be displayed when opening your wallet. You can easily change the accounts order using Drag&amp;Drop process.Buttons :<text:span text:style-name="Strong_20_Emphasis">Add</text:span> : add a new empty account.<text:span text:style-name="Strong_20_Emphasis">Delete</text:span> : delete the active account. This is only possible if the account has no transactions.Account<text:span text:style-name="Strong_20_Emphasis">Type</text:span> : specify the type of the account<text:span text:style-name="Strong_20_Emphasis">Start balance</text:span> : specify the initial balance amount, i.e the balance before the first transaction.<text:span text:style-name="Strong_20_Emphasis">This account was closed</text:span> : specify the bank account is closed.<text:line-break/>Please also note that closed account are no more considered for reports.Current cheque number<text:span text:style-name="Strong_20_Emphasis">Checkbook 1</text:span> : specify the next cheque number of pad1 to be used (this is auto updated later when you add some transactions).<text:span text:style-name="Strong_20_Emphasis">Checkbook 2</text:span> : some of the above but for a second cheque pad (for a joined account)Institution<text:span text:style-name="Strong_20_Emphasis">Name</text:span> : specify the bank name where the account is registered.<text:span text:style-name="Strong_20_Emphasis">Number</text:span> : specify the bank account number itself.Limits<text:span text:style-name="Strong_20_Emphasis">Minimum</text:span> : specify the balance threshold, if you have an authorized balance, this will be used in the Balance report window.Report exclusion<text:span text:style-name="Strong_20_Emphasis">Exclude from account summary</text:span> : the account will must not be used into the account summary list of the main window.<text:span text:style-name="Strong_20_Emphasis">Exclude from the budget</text:span> : the account will not be used for the budget datas.<text:span text:style-name="Strong_20_Emphasis">Exclude from any reports</text:span> : the account will not be used for any report datas.</text:p>
      <text:h text:style-name="Heading_20_3" text:outline-level="3"><text:bookmark-start text:name="__RefHeading___payees_dialog_81"/><text:bookmark-start text:name="payees_dialog"/>Payees dialog<text:bookmark-end text:name="__RefHeading___payees_dialog_81"/><text:bookmark-end text:name="payees_dialog"/></text:h>
      <text:p text:style-name="Text_20_body">The payees dialog is used to add, edit and manage the payees of the current wallet.</text:p>
      <text:h text:style-name="Heading_20_4" text:outline-level="4"><text:bookmark-start text:name="__RefHeading___dialog_call_82"/><text:bookmark-start text:name="dialog_call6"/>Dialog call<text:bookmark-end text:name="__RefHeading___dialog_call_82"/><text:bookmark-end text:name="dialog_call6"/></text:h>
      <text:p text:style-name="Text_20_body">mainwindow-menu: Manage / Payees...mainwindow-toolbar.</text:p>
      <text:h text:style-name="Heading_20_4" text:outline-level="4"><text:bookmark-start text:name="__RefHeading___using_payees_dialog_83"/><text:bookmark-start text:name="using_payees_dialog"/>Using payees dialog<text:bookmark-end text:name="__RefHeading___using_payees_dialog_83"/><text:bookmark-end text:name="using_payees_dialog"/></text:h>
      <text:p text:style-name="Text_20_body"><draw:frame draw:style-name="media" draw:name="45" text:anchor-type="as-char" draw:z-index="45" svg:width="5.0270833333333cm" style:rel-width="100%" svg:height="7.9110416666667cm" style:rel-height="scale"><draw:image xlink:href="Pictures/69210e701c8a726c321b8810b19c83a3.png" xlink:type="simple" xlink:show="embed" xlink:actuate="onLoad"/></draw:frame></text:p>
      <text:p text:style-name="Text_20_body">Payee name : type a new payee name here and press return to add.Payee list : display payee name and usage countButtons :<text:span text:style-name="Strong_20_Emphasis">Edit</text:span> : open a dialog to edit the selected payee<text:span text:style-name="Strong_20_Emphasis">Merge</text:span> : merge the current payee to a new one you will select<text:span text:style-name="Strong_20_Emphasis">Delete</text:span> : delete the selected payeeMenu Button<text:span text:style-name="Strong_20_Emphasis">Import</text:span> : Import and merge some payees from a csv file<text:span text:style-name="Strong_20_Emphasis">Export</text:span> : export the entire payee list into a csv file<text:span text:style-name="Strong_20_Emphasis">Delete unused</text:span> : delete all unused payeePlease refer to csv file format for the file description.</text:p>
      <text:h text:style-name="Heading_20_3" text:outline-level="3"><text:bookmark-start text:name="__RefHeading___categories_dialog_84"/><text:bookmark-start text:name="categories_dialog"/>Categories dialog<text:bookmark-end text:name="__RefHeading___categories_dialog_84"/><text:bookmark-end text:name="categories_dialog"/></text:h>
      <text:p text:style-name="Text_20_body">The categories dialog is used to add, edit and manage the categories of the current wallet.</text:p>
      <text:h text:style-name="Heading_20_4" text:outline-level="4"><text:bookmark-start text:name="__RefHeading___dialog_call_85"/><text:bookmark-start text:name="dialog_call7"/>Dialog call<text:bookmark-end text:name="__RefHeading___dialog_call_85"/><text:bookmark-end text:name="dialog_call7"/></text:h>
      <text:p text:style-name="Text_20_body">mainwindow-menu: Manage / Categories.mainwindow-toolbar.</text:p>
      <text:h text:style-name="Heading_20_4" text:outline-level="4"><text:bookmark-start text:name="__RefHeading___using_categories_dialog_86"/><text:bookmark-start text:name="using_categories_dialog"/>Using categories dialog<text:bookmark-end text:name="__RefHeading___using_categories_dialog_86"/><text:bookmark-end text:name="using_categories_dialog"/></text:h>
      <text:p text:style-name="Text_20_body"><draw:frame draw:style-name="media" draw:name="46" text:anchor-type="as-char" draw:z-index="46" svg:width="5.0270833333333cm" style:rel-width="100%" svg:height="9.286875cm" style:rel-height="scale"><draw:image xlink:href="Pictures/268f4c0053c622011f10f33936473090.png" xlink:type="simple" xlink:show="embed" xlink:actuate="onLoad"/></draw:frame></text:p>
      <text:p text:style-name="Text_20_body">Expense/Income switcher : Toggle the category list with Expense/Income categories onlyCategory name : type a new category name here and press return to add.<text:line-break/>Subcategory name : select the category to add subcategory to in the category listtype a new subcategory name here and press return to add.Categories list : display category name and usage countButtons :<text:span text:style-name="Strong_20_Emphasis">Edit</text:span> : open a dialog to edit the selected category<text:span text:style-name="Strong_20_Emphasis">Merge</text:span> : merge the current category to a new one you will select<text:span text:style-name="Strong_20_Emphasis">Delete</text:span> : delete the selected branch or categories, i.e. if a category is selected, all subcategories will be deletedMenu Button<text:span text:style-name="Strong_20_Emphasis">Import</text:span> : Import and merge some categories from a csv file<text:span text:style-name="Strong_20_Emphasis">Export</text:span> : export the entire categories list into a csv file<text:span text:style-name="Strong_20_Emphasis">Delete unused</text:span> : delete all unused categoryPlease refer to csv file format for the file description.</text:p>
      <text:h text:style-name="Heading_20_3" text:outline-level="3"><text:bookmark-start text:name="__RefHeading___assignments_dialog_87"/><text:bookmark-start text:name="assignments_dialog"/>Assignments dialog<text:bookmark-end text:name="__RefHeading___assignments_dialog_87"/><text:bookmark-end text:name="assignments_dialog"/></text:h>
      <text:p text:style-name="Text_20_body">The assignments dialog is used to add, edit and manage the assignment rules of the current wallet.</text:p>
      <text:p text:style-name="Text_20_body">Please refer to the Using the Automatic assignment feature for details on how using this feature.</text:p>
      <text:h text:style-name="Heading_20_4" text:outline-level="4"><text:bookmark-start text:name="__RefHeading___dialog_call_88"/><text:bookmark-start text:name="dialog_call8"/>Dialog call<text:bookmark-end text:name="__RefHeading___dialog_call_88"/><text:bookmark-end text:name="dialog_call8"/></text:h>
      <text:p text:style-name="Text_20_body">mainwindow-menu: Manage / Assignments...mainwindow-toolbar.</text:p>
      <text:h text:style-name="Heading_20_4" text:outline-level="4"><text:bookmark-start text:name="__RefHeading___using_assignments_dialog_89"/><text:bookmark-start text:name="using_assignments_dialog"/>Using assignments dialog<text:bookmark-end text:name="__RefHeading___using_assignments_dialog_89"/><text:bookmark-end text:name="using_assignments_dialog"/></text:h>
      <text:p text:style-name="Text_20_body"><draw:frame draw:style-name="media" draw:name="47" text:anchor-type="as-char" draw:z-index="47" svg:width="8.9164583333333cm" style:rel-width="100%" svg:height="6.270625cm" style:rel-height="scale"><draw:image xlink:href="Pictures/264e11399a3d91da95eca7b7a6957ff5.png" xlink:type="simple" xlink:show="embed" xlink:actuate="onLoad"/></draw:frame></text:p>
      <text:p text:style-name="Text_20_body">Assignment list : display the actual list of assignments in the wallet. It is always sorted in alphabetic order.Buttons :<text:span text:style-name="Strong_20_Emphasis">Add</text:span> 	add a new empty assignment.<text:span text:style-name="Strong_20_Emphasis">Delete</text:span> 	delete the active assignment.ConditionField 	Memo/PayeeContains 	set the text to searchCase sensitive 	set the search to consider uppercase and lowercase different, otherwise the sameAutomatic assignmentsCategory 	the category to optionaly assignPayee 	the payee to optionaly assign</text:p>
      <text:h text:style-name="Heading_20_3" text:outline-level="3"><text:bookmark-start text:name="__RefHeading___budget_dialog_90"/><text:bookmark-start text:name="budget_dialog"/>Budget dialog<text:bookmark-end text:name="__RefHeading___budget_dialog_90"/><text:bookmark-end text:name="budget_dialog"/></text:h>
      <text:p text:style-name="Text_20_body">The budget dialog is the main interface to edit, modify and manage your budget.</text:p>
      <text:p text:style-name="Text_20_body">Please refer to the using the budget feature for details on how using this feature.</text:p>
      <text:h text:style-name="Heading_20_4" text:outline-level="4"><text:bookmark-start text:name="__RefHeading___dialog_call_91"/><text:bookmark-start text:name="dialog_call9"/>Dialog call<text:bookmark-end text:name="__RefHeading___dialog_call_91"/><text:bookmark-end text:name="dialog_call9"/></text:h>
      <text:p text:style-name="Text_20_body">mainwindow-menu: Manage / Budgetmainwindow-toolbar.</text:p>
      <text:h text:style-name="Heading_20_4" text:outline-level="4"><text:bookmark-start text:name="__RefHeading___using_budget_dialog_92"/><text:bookmark-start text:name="using_budget_dialog"/>Using budget dialog<text:bookmark-end text:name="__RefHeading___using_budget_dialog_92"/><text:bookmark-end text:name="using_budget_dialog"/></text:h>
      <text:p text:style-name="Text_20_body"><draw:frame draw:style-name="media" draw:name="48" text:anchor-type="as-char" draw:z-index="48" svg:width="12.065cm" svg:height="8.6783333333333cm"><draw:image xlink:href="Pictures/9a41242add8f63fd2db8ccd1738db884.png" xlink:type="simple" xlink:show="embed" xlink:actuate="onLoad"/></draw:frame></text:p>
      <text:p text:style-name="Text_20_body">Category list : display the list of categories and subcategories of the current wallet.<text:line-break/>budgeted transaction are displayed bold and marked with a money-envelope icon: <draw:frame draw:style-name="media" draw:name="49" text:anchor-type="as-char" draw:z-index="49" svg:width="0.42333333333333cm" svg:height="0.42333333333333cm"><draw:image xlink:href="Pictures/f24ac2b6f33401cc9d888d3e6b4b0f7d.png" xlink:type="simple" xlink:show="embed" xlink:actuate="onLoad"/></draw:frame>Expense/Income switcher : Toggle the category list with Expense/Income categories onlyBudget for each month :<text:span text:style-name="Strong_20_Emphasis">is the same</text:span> : category budget will be the same for every month: Jan -&gt; Dec<text:line-break/>you can then fill the amount below<text:span text:style-name="Strong_20_Emphasis">Clear input</text:span> : clear any budget for the selected category<text:span text:style-name="Strong_20_Emphasis">is different</text:span> : category budget will be specific each month<text:line-break/>you can then fill the amount of each needed months<text:span text:style-name="Strong_20_Emphasis">Jan to Dec</text:span> : The amount for each monthOptions<text:span text:style-name="Strong_20_Emphasis">Force monitoring this category</text:span> : By default, if a transaction has no amount (0.00) it it not displayed into the budget report. This checkbox will change this and can manage such case.Menu button<text:span text:style-name="Strong_20_Emphasis">Import</text:span> : import the budget from a csv file.<text:line-break/>See csv file format for details.<text:span text:style-name="Strong_20_Emphasis">Export</text:span> : export the budget to a csv file.<text:line-break/>See csv file format for details.</text:p>
      <text:h text:style-name="Heading_20_3" text:outline-level="3"><text:bookmark-start text:name="__RefHeading___preferences_dialog_93"/><text:bookmark-start text:name="preferences_dialog"/>Preferences dialog<text:bookmark-end text:name="__RefHeading___preferences_dialog_93"/><text:bookmark-end text:name="preferences_dialog"/></text:h>
      <text:p text:style-name="Text_20_body">The preferences dialog can be accessed from the main window menu, as Edit-Preferences. It lets you customize many aspects of the way HomeBank works. The following sections detail the settings that you can customize, and what they affect.</text:p>
      <text:h text:style-name="Heading_20_4" text:outline-level="4"><text:bookmark-start text:name="__RefHeading___general_94"/><text:bookmark-start text:name="general"/>General<text:bookmark-end text:name="__RefHeading___general_94"/><text:bookmark-end text:name="general"/></text:h>
      <text:p text:style-name="Text_20_body"><draw:frame draw:style-name="media" draw:name="50" text:anchor-type="as-char" draw:z-index="50" svg:width="9.1545833333333cm" style:rel-width="100%" svg:height="8.651875cm" style:rel-height="scale"><draw:image xlink:href="Pictures/7f65b4410f14299ff9288b41fc24ea21.png" xlink:type="simple" xlink:show="embed" xlink:actuate="onLoad"/></draw:frame></text:p>
      <text:p text:style-name="Text_20_body"><text:span text:style-name="Strong_20_Emphasis">Program start</text:span></text:p>
      <table:table table:style-name="Table">
        <table:table-column/>
        <table:table-column/>
        <table:table-row>
          <table:table-cell office:value-type="string" table:style-name="tableheader">
            <text:p text:style-name="Table_20_Heading">Show splash screen</text:p>
          </table:table-cell>
          <table:table-cell office:value-type="string" table:style-name="tablecell">
            <text:p text:style-name="tablealignleft">display a splash screen when HomeBank start</text:p>
          </table:table-cell>
        </table:table-row>
        <table:table-row>
          <table:table-cell office:value-type="string" table:style-name="tableheader">
            <text:p text:style-name="Table_20_Heading">Load last opened file</text:p>
          </table:table-cell>
          <table:table-cell office:value-type="string" table:style-name="tablecell">
            <text:p text:style-name="tablealignleft">load the last opened file when HomeBank start</text:p>
          </table:table-cell>
        </table:table-row>
        <table:table-row>
          <table:table-cell office:value-type="string" table:style-name="tableheader">
            <text:p text:style-name="Table_20_Heading">Post pending scheduled transactions</text:p>
          </table:table-cell>
          <table:table-cell office:value-type="string" table:style-name="tablecell">
            <text:p text:style-name="tablealignleft">append scheduled transaction to accounts when HomeBank start</text:p>
          </table:table-cell>
        </table:table-row>
      </table:table>
      <text:p text:style-name="Text_20_body"><text:span text:style-name="Strong_20_Emphasis">Fiscal year</text:span></text:p>
      <table:table table:style-name="Table">
        <table:table-column/>
        <table:table-column/>
        <table:table-row>
          <table:table-cell office:value-type="string" table:style-name="tableheader">
            <text:p text:style-name="Table_20_Heading">Start on</text:p>
          </table:table-cell>
          <table:table-cell office:value-type="string" table:style-name="tablecell">
            <text:p text:style-name="tablealignleft">define on which day and month the fiscal year start</text:p>
          </table:table-cell>
        </table:table-row>
      </table:table>
      <text:p text:style-name="Text_20_body"><text:span text:style-name="Strong_20_Emphasis">Main window reports</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default range initial value for the main window reports</text:p>
          </table:table-cell>
        </table:table-row>
      </table:table>
      <text:p text:style-name="Text_20_body"><text:span text:style-name="Strong_20_Emphasis">Files folder</text:span></text:p>
      <table:table table:style-name="Table">
        <table:table-column/>
        <table:table-column/>
        <table:table-row>
          <table:table-cell office:value-type="string" table:style-name="tableheader">
            <text:p text:style-name="Table_20_Heading">Default</text:p>
          </table:table-cell>
          <table:table-cell office:value-type="string" table:style-name="tablecell">
            <text:p text:style-name="tablealignleft">default folder to load/save HomeBank files</text:p>
          </table:table-cell>
        </table:table-row>
      </table:table>
      <text:h text:style-name="Heading_20_4" text:outline-level="4"><text:bookmark-start text:name="__RefHeading___interface_95"/><text:bookmark-start text:name="interface"/>Interface<text:bookmark-end text:name="__RefHeading___interface_95"/><text:bookmark-end text:name="interface"/></text:h>
      <text:p text:style-name="Text_20_body"><draw:frame draw:style-name="media" draw:name="51" text:anchor-type="as-char" draw:z-index="51" svg:width="9.1545833333333cm" style:rel-width="100%" svg:height="8.651875cm" style:rel-height="scale"><draw:image xlink:href="Pictures/462469f744bcaa51b644addac4441d56.png" xlink:type="simple" xlink:show="embed" xlink:actuate="onLoad"/></draw:frame></text:p>
      <text:h text:style-name="Heading_20_5" text:outline-level="5"><text:bookmark-start text:name="__RefHeading___general_96"/><text:bookmark-start text:name="general1"/>General<text:bookmark-end text:name="__RefHeading___general_96"/><text:bookmark-end text:name="general1"/></text:h>
      <table:table table:style-name="Table">
        <table:table-column/>
        <table:table-column/>
        <table:table-row>
          <table:table-cell office:value-type="string" table:style-name="tableheader">
            <text:p text:style-name="Table_20_Heading">Language</text:p>
          </table:table-cell>
          <table:table-cell office:value-type="string" table:style-name="tablecell">
            <text:p text:style-name="tablealignleft">define what language to use for the interface</text:p>
          </table:table-cell>
        </table:table-row>
        <table:table-row>
          <table:table-cell office:value-type="string" table:style-name="tableheader">
            <text:p text:style-name="Table_20_Heading">Toolbar</text:p>
          </table:table-cell>
          <table:table-cell office:value-type="string" table:style-name="tablecell">
            <text:p text:style-name="tablealignleft">tool-bar style to be used</text:p>
          </table:table-cell>
        </table:table-row>
        <table:table-row>
          <table:table-cell office:value-type="string" table:style-name="tableheader">
            <text:p text:style-name="Table_20_Heading">Enable rows in alternating colors</text:p>
          </table:table-cell>
          <table:table-cell office:value-type="string" table:style-name="tablecell">
            <text:p text:style-name="tablealignleft">specify if the alternate lines colors should be used for tree-view/list-view (this depends on the current GTK+ theme an may not work)</text:p>
          </table:table-cell>
        </table:table-row>
      </table:table>
      <text:h text:style-name="Heading_20_5" text:outline-level="5"><text:bookmark-start text:name="__RefHeading___amount_colors_97"/><text:bookmark-start text:name="amount_colors"/>Amount colors<text:bookmark-end text:name="__RefHeading___amount_colors_97"/><text:bookmark-end text:name="amount_colors"/></text:h>
      <table:table table:style-name="Table">
        <table:table-column/>
        <table:table-column/>
        <table:table-row>
          <table:table-cell office:value-type="string" table:style-name="tableheader">
            <text:p text:style-name="Table_20_Heading">Uses custom colors</text:p>
          </table:table-cell>
          <table:table-cell office:value-type="string" table:style-name="tablecell">
            <text:p text:style-name="tablealignleft">specify if amounts should be displayed with colors below</text:p>
          </table:table-cell>
        </table:table-row>
        <table:table-row>
          <table:table-cell office:value-type="string" table:style-name="tableheader">
            <text:p text:style-name="Table_20_Heading">Preset</text:p>
          </table:table-cell>
          <table:table-cell office:value-type="string" table:style-name="tablecell">
            <text:p text:style-name="tablealignleft">contains some Tango color preset to fast set the amount colors</text:p>
          </table:table-cell>
        </table:table-row>
        <table:table-row>
          <table:table-cell office:value-type="string" table:style-name="tableheader">
            <text:p text:style-name="Table_20_Heading">Expense</text:p>
          </table:table-cell>
          <table:table-cell office:value-type="string" table:style-name="tablecell">
            <text:p text:style-name="tablealignleft">color used for expense</text:p>
          </table:table-cell>
        </table:table-row>
        <table:table-row>
          <table:table-cell office:value-type="string" table:style-name="tableheader">
            <text:p text:style-name="Table_20_Heading">Income</text:p>
          </table:table-cell>
          <table:table-cell office:value-type="string" table:style-name="tablecell">
            <text:p text:style-name="tablealignleft">color used for incomes</text:p>
          </table:table-cell>
        </table:table-row>
        <table:table-row>
          <table:table-cell office:value-type="string" table:style-name="tableheader">
            <text:p text:style-name="Table_20_Heading">Warning</text:p>
          </table:table-cell>
          <table:table-cell office:value-type="string" table:style-name="tablecell">
            <text:p text:style-name="tablealignleft">color used for amount in warning (overdrawn)</text:p>
          </table:table-cell>
        </table:table-row>
      </table:table>
      <text:h text:style-name="Heading_20_4" text:outline-level="4"><text:bookmark-start text:name="__RefHeading___transactions_98"/><text:bookmark-start text:name="transactions1"/>Transactions<text:bookmark-end text:name="__RefHeading___transactions_98"/><text:bookmark-end text:name="transactions1"/></text:h>
      <text:p text:style-name="Text_20_body"><draw:frame draw:style-name="media" draw:name="52" text:anchor-type="as-char" draw:z-index="52" svg:width="9.1545833333333cm" style:rel-width="100%" svg:height="8.651875cm" style:rel-height="scale"><draw:image xlink:href="Pictures/b8443476b7370351f103ff7751b30cdd.png" xlink:type="simple" xlink:show="embed" xlink:actuate="onLoad"/></draw:frame></text:p>
      <text:p text:style-name="Text_20_body"><text:span text:style-name="Strong_20_Emphasis">Transaction window</text:span></text:p>
      <table:table table:style-name="Table">
        <table:table-column/>
        <table:table-column/>
        <table:table-row>
          <table:table-cell office:value-type="string" table:style-name="tableheader">
            <text:p text:style-name="Table_20_Heading">Date range</text:p>
          </table:table-cell>
          <table:table-cell office:value-type="string" table:style-name="tablecell">
            <text:p text:style-name="tablealignleft">Set the default range to be used for account window</text:p>
          </table:table-cell>
        </table:table-row>
        <table:table-row>
          <table:table-cell office:value-type="string" table:style-name="tableheader">
            <text:p text:style-name="Table_20_Heading">Hide reconciled transactions</text:p>
          </table:table-cell>
          <table:table-cell office:value-type="string" table:style-name="tablecell">
            <text:p text:style-name="tablealignleft">set the filter for account window not to default show reconciled transactions</text:p>
          </table:table-cell>
        </table:table-row>
        <table:table-row>
          <table:table-cell office:value-type="string" table:style-name="tableheader">
            <text:p text:style-name="Table_20_Heading">Always show remind transactions</text:p>
          </table:table-cell>
          <table:table-cell office:value-type="string" table:style-name="tablecell">
            <text:p text:style-name="tablealignleft">set the remind transaction to always be display (ignore filters)</text:p>
          </table:table-cell>
        </table:table-row>
      </table:table>
      <text:p text:style-name="Text_20_body"><text:span text:style-name="Strong_20_Emphasis">Multiple add</text:span></text:p>
      <table:table table:style-name="Table">
        <table:table-column/>
        <table:table-column/>
        <table:table-row>
          <table:table-cell office:value-type="string" table:style-name="tableheader">
            <text:p text:style-name="Table_20_Heading">Keep the last date</text:p>
          </table:table-cell>
          <table:table-cell office:value-type="string" table:style-name="tablecell">
            <text:p text:style-name="tablealignleft">Set the date to be kept when you add several transaction successively</text:p>
          </table:table-cell>
        </table:table-row>
      </table:table>
      <text:p text:style-name="Text_20_body"><text:span text:style-name="Strong_20_Emphasis">Column list</text:span>Set the column to display and their order for the transaction list</text:p>
      <text:h text:style-name="Heading_20_4" text:outline-level="4"><text:bookmark-start text:name="__RefHeading___display_format_99"/><text:bookmark-start text:name="display_format"/>Display format<text:bookmark-end text:name="__RefHeading___display_format_99"/><text:bookmark-end text:name="display_format"/></text:h>
      <text:p text:style-name="Text_20_body"><draw:frame draw:style-name="media" draw:name="53" text:anchor-type="as-char" draw:z-index="53" svg:width="9.1545833333333cm" style:rel-width="100%" svg:height="8.651875cm" style:rel-height="scale"><draw:image xlink:href="Pictures/e3cf12384a24c30f1456b560d2f7bfe5.png" xlink:type="simple" xlink:show="embed" xlink:actuate="onLoad"/></draw:frame></text:p>
      <text:list text:style-name="List_20_1" text:continue-numbering="false">
        <text:list-item>
          <text:p text:style-name="List_20_1_Content_First"><text:span text:style-name="PluginODTAutoStyle_Text_98"> Date options</text:span></text:p>
          <text:line-break/>
          <text:list text:style-name="List_20_1">
            <text:list-item>
              <text:p text:style-name="List_20_1_Content"><text:span text:style-name="PluginODTAutoStyle_Text_99"> Date format</text:span></text:p>
              <text:line-break/>
              <text:p text:style-name="List_20_1_Content"> display format used for date</text:p>
            </text:list-item>
            <text:list-item>
              <text:p text:style-name="List_20_1_Content"> A date sample is displayed</text:p>
            </text:list-item>
          </text:list>
        </text:list-item>
        <text:list-item>
          <text:p text:style-name="List_20_1_Content"><text:span text:style-name="PluginODTAutoStyle_Text_100"> Numbers options</text:span></text:p>
          <text:line-break/>
          <text:list text:style-name="List_20_1">
            <text:list-item>
              <text:p text:style-name="List_20_1_Content"><text:span text:style-name="PluginODTAutoStyle_Text_101"> Symbol</text:span></text:p>
              <text:line-break/>
              <text:p text:style-name="List_20_1_Content"> Symbol that prefix the amount</text:p>
            </text:list-item>
            <text:list-item>
              <text:p text:style-name="List_20_1_Content"><text:span text:style-name="PluginODTAutoStyle_Text_102"> Is prefix</text:span></text:p>
              <text:line-break/>
              <text:p text:style-name="List_20_1_Content"> define is the symbol is a prefix symbol</text:p>
            </text:list-item>
            <text:list-item>
              <text:p text:style-name="List_20_1_Content"><text:span text:style-name="PluginODTAutoStyle_Text_103"> Decimal char</text:span></text:p>
              <text:line-break/>
              <text:p text:style-name="List_20_1_Content"> Character to be used as decimal separator</text:p>
            </text:list-item>
            <text:list-item>
              <text:p text:style-name="List_20_1_Content"><text:span text:style-name="PluginODTAutoStyle_Text_104"> Grouping char</text:span></text:p>
              <text:line-break/>
              <text:p text:style-name="List_20_1_Content"> Character to be used as grouping separator</text:p>
            </text:list-item>
            <text:list-item>
              <text:p text:style-name="List_20_1_Content"><text:span text:style-name="PluginODTAutoStyle_Text_105"> Frac digits</text:span></text:p>
              <text:line-break/>
              <text:p text:style-name="List_20_1_Content"> Number of digits after decimal separator<text:line-break/>An amount sample is displayed</text:p>
            </text:list-item>
          </text:list>
        </text:list-item>
        <text:list-item>
          <text:p text:style-name="List_20_1_Content"><text:span text:style-name="PluginODTAutoStyle_Text_106"> Measurement units</text:span></text:p>
          <text:line-break/>
          <text:list text:style-name="List_20_1">
            <text:list-item>
              <text:p text:style-name="List_20_1_Content"><text:span text:style-name="PluginODTAutoStyle_Text_107"> Use miles for meter</text:span></text:p>
              <text:line-break/>
              <text:p text:style-name="List_20_1_Content"> use the mile labels and abbreviation for the vehicule cost</text:p>
            </text:list-item>
            <text:list-item>
              <text:p text:style-name="List_20_1_Content"><text:span text:style-name="PluginODTAutoStyle_Text_108"> Use galons for fuel</text:span></text:p>
              <text:line-break/>
              <text:p text:style-name="List_20_1_Content_Last"> use the galons labels and abbreviation for the vehicule cost</text:p>
            </text:list-item>
          </text:list>
        </text:list-item>
      </text:list>
      <text:line-break/>
      <text:h text:style-name="Heading_20_4" text:outline-level="4"><text:bookmark-start text:name="__RefHeading___import_export_100"/><text:bookmark-start text:name="import_export"/>Import/Export<text:bookmark-end text:name="__RefHeading___import_export_100"/><text:bookmark-end text:name="import_export"/></text:h>
      <text:p text:style-name="Text_20_body"><draw:frame draw:style-name="media" draw:name="54" text:anchor-type="as-char" draw:z-index="54" svg:width="9.1545833333333cm" style:rel-width="100%" svg:height="8.651875cm" style:rel-height="scale"><draw:image xlink:href="Pictures/87d223b1a72c6dd8c8e835a09748e3db.png" xlink:type="simple" xlink:show="embed" xlink:actuate="onLoad"/></draw:frame></text:p>
      <text:list text:style-name="List_20_1" text:continue-numbering="false">
        <text:list-item>
          <text:p text:style-name="List_20_1_Content_First"><text:span text:style-name="PluginODTAutoStyle_Text_109"> Date options</text:span></text:p>
          <text:line-break/>
          <text:list text:style-name="List_20_1">
            <text:list-item>
              <text:p text:style-name="List_20_1_Content"><text:span text:style-name="PluginODTAutoStyle_Text_110"> Date order</text:span></text:p>
              <text:line-break/>
              <text:p text:style-name="List_20_1_Content"> set the default date order for file import</text:p>
            </text:list-item>
          </text:list>
          <text:list text:style-name="List_20_1">
            <text:list-item>
              <text:p text:style-name="List_20_1_Content"> d-m-y</text:p>
            </text:list-item>
            <text:list-item>
              <text:p text:style-name="List_20_1_Content"> m-d-y</text:p>
            </text:list-item>
            <text:list-item>
              <text:p text:style-name="List_20_1_Content"> y-m-d|</text:p>
            </text:list-item>
          </text:list>
        </text:list-item>
        <text:list-item>
          <text:p text:style-name="List_20_1_Content"><text:span text:style-name="PluginODTAutoStyle_Text_111"> OFX/QFX options</text:span></text:p>
          <text:line-break/>
          <text:list text:style-name="List_20_1">
            <text:list-item>
              <text:p text:style-name="List_20_1_Content"><text:span text:style-name="PluginODTAutoStyle_Text_112"> Memo field</text:span></text:p>
              <text:line-break/>
              <text:p text:style-name="List_20_1_Content"> define what to do for memo field during import:</text:p>
            </text:list-item>
          </text:list>
          <text:list text:style-name="List_20_1">
            <text:list-item>
              <text:p text:style-name="List_20_1_Content"> ignore</text:p>
            </text:list-item>
            <text:list-item>
              <text:p text:style-name="List_20_1_Content"> append to memo</text:p>
            </text:list-item>
            <text:list-item>
              <text:p text:style-name="List_20_1_Content"> append to info </text:p>
            </text:list-item>
          </text:list>
        </text:list-item>
        <text:list-item>
          <text:p text:style-name="List_20_1_Content"><text:span text:style-name="PluginODTAutoStyle_Text_113"> Files folder</text:span></text:p>
          <text:line-break/>
          <text:list text:style-name="List_20_1">
            <text:list-item>
              <text:p text:style-name="List_20_1_Content"><text:span text:style-name="PluginODTAutoStyle_Text_114"> Import</text:span></text:p>
              <text:line-break/>
              <text:p text:style-name="List_20_1_Content"> default folder to load files to import</text:p>
            </text:list-item>
            <text:list-item>
              <text:p text:style-name="List_20_1_Content"><text:span text:style-name="PluginODTAutoStyle_Text_115"> Export</text:span></text:p>
              <text:line-break/>
              <text:p text:style-name="List_20_1_Content_Last"> default folder to save files to export</text:p>
            </text:list-item>
          </text:list>
        </text:list-item>
      </text:list>
      <text:line-break/>
      <text:h text:style-name="Heading_20_4" text:outline-level="4"><text:bookmark-start text:name="__RefHeading___report_101"/><text:bookmark-start text:name="report"/>Report<text:bookmark-end text:name="__RefHeading___report_101"/><text:bookmark-end text:name="report"/></text:h>
      <text:p text:style-name="Text_20_body"><draw:frame draw:style-name="media" draw:name="55" text:anchor-type="as-char" draw:z-index="55" svg:width="9.1545833333333cm" style:rel-width="100%" svg:height="8.651875cm" style:rel-height="scale"><draw:image xlink:href="Pictures/f7936ad8d855c34271f16dad51377e56.png" xlink:type="simple" xlink:show="embed" xlink:actuate="onLoad"/></draw:frame></text:p>
      <text:list text:style-name="List_20_1" text:continue-numbering="false">
        <text:list-item>
          <text:p text:style-name="List_20_1_Content_First"><text:span text:style-name="PluginODTAutoStyle_Text_116"> Initial filter</text:span></text:p>
          <text:line-break/>
          <text:list text:style-name="List_20_1">
            <text:list-item>
              <text:p text:style-name="List_20_1_Content"><text:span text:style-name="PluginODTAutoStyle_Text_117"> Date range</text:span></text:p>
              <text:line-break/>
              <text:p text:style-name="List_20_1_Content"> Set the default range to be used for account window</text:p>
            </text:list-item>
          </text:list>
        </text:list-item>
        <text:list-item>
          <text:p text:style-name="List_20_1_Content"><text:span text:style-name="PluginODTAutoStyle_Text_118"> Charts options</text:span></text:p>
          <text:line-break/>
          <text:list text:style-name="List_20_1">
            <text:list-item>
              <text:p text:style-name="List_20_1_Content"><text:span text:style-name="PluginODTAutoStyle_Text_119"> Color scheme</text:span></text:p>
              <text:line-break/>
              <text:p text:style-name="List_20_1_Content"> Set the default color scheme to be applied for charts</text:p>
              <text:list text:style-name="List_20_1">
                <text:list-item>
                  <text:p text:style-name="List_20_1_Content"> HomeBank</text:p>
                </text:list-item>
                <text:list-item>
                  <text:p text:style-name="List_20_1_Content"> Money</text:p>
                </text:list-item>
                <text:list-item>
                  <text:p text:style-name="List_20_1_Content"> SAP</text:p>
                </text:list-item>
                <text:list-item>
                  <text:p text:style-name="List_20_1_Content"> Quicken</text:p>
                </text:list-item>
                <text:list-item>
                  <text:p text:style-name="List_20_1_Content"> Office 2010</text:p>
                </text:list-item>
                <text:list-item>
                  <text:p text:style-name="List_20_1_Content"> Office 2013</text:p>
                </text:list-item>
                <text:list-item>
                  <text:p text:style-name="List_20_1_Content"> Analytics</text:p>
                </text:list-item>
              </text:list>
            </text:list-item>
          </text:list>
        </text:list-item>
        <text:list-item>
          <text:p text:style-name="List_20_1_Content"><text:span text:style-name="PluginODTAutoStyle_Text_120"> Statistics options</text:span></text:p>
          <text:line-break/>
          <text:list text:style-name="List_20_1">
            <text:list-item>
              <text:p text:style-name="List_20_1_Content"><text:span text:style-name="PluginODTAutoStyle_Text_121"> Show by amount</text:span></text:p>
              <text:line-break/>
              <text:p text:style-name="List_20_1_Content"> set the by amount toggle on the statistics window to default be checked</text:p>
            </text:list-item>
            <text:list-item>
              <text:p text:style-name="List_20_1_Content"><text:span text:style-name="PluginODTAutoStyle_Text_122"> Show rate column</text:span></text:p>
              <text:line-break/>
              <text:p text:style-name="List_20_1_Content"> set the rate column to be displayed by default</text:p>
            </text:list-item>
            <text:list-item>
              <text:p text:style-name="List_20_1_Content"><text:span text:style-name="PluginODTAutoStyle_Text_123"> Show details</text:span></text:p>
              <text:line-break/>
              <text:p text:style-name="List_20_1_Content"> set the detail toggle on the statistics window to default be checked</text:p>
            </text:list-item>
          </text:list>
        </text:list-item>
        <text:list-item>
          <text:p text:style-name="List_20_1_Content"><text:span text:style-name="PluginODTAutoStyle_Text_124"> Budget options</text:span></text:p>
          <text:line-break/>
          <text:list text:style-name="List_20_1">
            <text:list-item>
              <text:p text:style-name="List_20_1_Content"><text:span text:style-name="PluginODTAutoStyle_Text_125"> Show details</text:span></text:p>
              <text:line-break/>
              <text:p text:style-name="List_20_1_Content_Last"> set the detail toggle on the budget window to default be checked</text:p>
            </text:list-item>
          </text:list>
        </text:list-item>
      </text:list>
      <text:line-break/>
      <text:h text:style-name="Heading_20_4" text:outline-level="4"><text:bookmark-start text:name="__RefHeading___euro_minor_102"/><text:bookmark-start text:name="euro_minor"/>Euro minor<text:bookmark-end text:name="__RefHeading___euro_minor_102"/><text:bookmark-end text:name="euro_minor"/></text:h>
      <text:p text:style-name="Text_20_body"><draw:frame draw:style-name="media" draw:name="56" text:anchor-type="as-char" draw:z-index="56" svg:width="9.1545833333333cm" style:rel-width="100%" svg:height="8.651875cm" style:rel-height="scale"><draw:image xlink:href="Pictures/37fdbf7eed39fb6f9ec4cfb9d9d44746.png" xlink:type="simple" xlink:show="embed" xlink:actuate="onLoad"/></draw:frame></text:p>
      <text:list text:style-name="List_20_1" text:continue-numbering="false">
        <text:list-item>
          <text:p text:style-name="List_20_1_Content_First"><text:span text:style-name="PluginODTAutoStyle_Text_126"> General</text:span></text:p>
          <text:line-break/>
          <text:list text:style-name="List_20_1">
            <text:list-item>
              <text:p text:style-name="List_20_1_Content"><text:span text:style-name="PluginODTAutoStyle_Text_127"> Enable</text:span></text:p>
              <text:line-break/>
              <text:p text:style-name="List_20_1_Content"> enable euro minor currency support in HomeBank.<text:line-break/>see minor currency for more details.</text:p>
            </text:list-item>
            <text:list-item>
              <text:p text:style-name="List_20_1_Content"><text:span text:style-name="PluginODTAutoStyle_Text_128"> Fill from</text:span></text:p>
              <text:line-break/>
              <text:p text:style-name="List_20_1_Content"> preselect of parameters for this tab</text:p>
            </text:list-item>
            <text:list-item>
              <text:p text:style-name="List_20_1_Content"><text:span text:style-name="PluginODTAutoStyle_Text_129"> Country</text:span></text:p>
              <text:line-break/>
              <text:p text:style-name="List_20_1_Content"> remind of the filled country from</text:p>
            </text:list-item>
            <text:list-item>
              <text:p text:style-name="List_20_1_Content"><text:span text:style-name="PluginODTAutoStyle_Text_130"> Value</text:span></text:p>
              <text:line-break/>
              <text:p text:style-name="List_20_1_Content"> change rate (value of 1 euro in your old national currency)</text:p>
            </text:list-item>
          </text:list>
        </text:list-item>
        <text:list-item>
          <text:p text:style-name="List_20_1_Content"><text:span text:style-name="PluginODTAutoStyle_Text_131"> Numbers format</text:span></text:p>
          <text:line-break/>
          <text:list text:style-name="List_20_1">
            <text:list-item>
              <text:p text:style-name="List_20_1_Content"><text:span text:style-name="PluginODTAutoStyle_Text_132"> Symbol</text:span></text:p>
              <text:line-break/>
              <text:p text:style-name="List_20_1_Content"> Symbol that prefix the amount</text:p>
            </text:list-item>
            <text:list-item>
              <text:p text:style-name="List_20_1_Content"><text:span text:style-name="PluginODTAutoStyle_Text_133"> Is prefix</text:span></text:p>
              <text:line-break/>
              <text:p text:style-name="List_20_1_Content"> define is the symbol is a prefix symbol</text:p>
            </text:list-item>
            <text:list-item>
              <text:p text:style-name="List_20_1_Content"><text:span text:style-name="PluginODTAutoStyle_Text_134"> Decimal char</text:span></text:p>
              <text:line-break/>
              <text:p text:style-name="List_20_1_Content"> Character to be used as decimal separator</text:p>
            </text:list-item>
            <text:list-item>
              <text:p text:style-name="List_20_1_Content"><text:span text:style-name="PluginODTAutoStyle_Text_135"> Grouping char</text:span></text:p>
              <text:line-break/>
              <text:p text:style-name="List_20_1_Content"> Character to be used as grouping separator</text:p>
            </text:list-item>
            <text:list-item>
              <text:p text:style-name="List_20_1_Content"><text:span text:style-name="PluginODTAutoStyle_Text_136"> Frac digits</text:span></text:p>
              <text:line-break/>
              <text:p text:style-name="List_20_1_Content_Last"> Number of digits after decimal separator</text:p>
            </text:list-item>
          </text:list>
        </text:list-item>
      </text:list>
      <text:line-break/>
      <text:h text:style-name="Heading_20_3" text:outline-level="3"><text:bookmark-start text:name="__RefHeading___filter_dialog_103"/><text:bookmark-start text:name="filter_dialog"/>Filter dialog<text:bookmark-end text:name="__RefHeading___filter_dialog_103"/><text:bookmark-end text:name="filter_dialog"/></text:h>
      <text:p text:style-name="Text_20_body">The filter dialog is used to adjust the filter for transaction from the account window and the statistics window.</text:p>
      <text:h text:style-name="Heading_20_4" text:outline-level="4"><text:bookmark-start text:name="__RefHeading___filter_date_104"/><text:bookmark-start text:name="filter_date"/>Filter date<text:bookmark-end text:name="__RefHeading___filter_date_104"/><text:bookmark-end text:name="filter_date"/></text:h>
      <text:p text:style-name="Text_20_body"><draw:frame draw:style-name="media" draw:name="57" text:anchor-type="as-char" draw:z-index="57" svg:width="6.905625cm" style:rel-width="100%" svg:height="6.746875cm" style:rel-height="scale"><draw:image xlink:href="Pictures/ce12f2dd33ccf4f194d53bd6ecae4be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date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date maximum value</text:p>
          </table:table-cell>
        </table:table-row>
        <table:table-row>
          <table:table-cell office:value-type="string" table:style-name="tableheader">
            <text:p text:style-name="Table_20_Heading">Month</text:p>
          </table:table-cell>
          <table:table-cell office:value-type="string" table:style-name="tablecell">
            <text:p text:style-name="tablealignleft">set a specific month</text:p>
          </table:table-cell>
        </table:table-row>
        <table:table-row>
          <table:table-cell office:value-type="string" table:style-name="tableheader">
            <text:p text:style-name="Table_20_Heading">Year</text:p>
          </table:table-cell>
          <table:table-cell office:value-type="string" table:style-name="tablecell">
            <text:p text:style-name="tablealignleft">set a specific year</text:p>
          </table:table-cell>
        </table:table-row>
      </table:table>
      <text:h text:style-name="Heading_20_4" text:outline-level="4"><text:bookmark-start text:name="__RefHeading___filter_status_105"/><text:bookmark-start text:name="filter_status"/>Filter status<text:bookmark-end text:name="__RefHeading___filter_status_105"/><text:bookmark-end text:name="filter_status"/></text:h>
      <text:p text:style-name="Text_20_body"><draw:frame draw:style-name="media" draw:name="58" text:anchor-type="as-char" draw:z-index="58" svg:width="6.905625cm" style:rel-width="100%" svg:height="6.746875cm" style:rel-height="scale"><draw:image xlink:href="Pictures/48df47bd34ee1bfae8e1b592bb17590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reconciled</text:p>
          </table:table-cell>
          <table:table-cell office:value-type="string" table:style-name="tablecell">
            <text:p text:style-name="tablealignleft">select the reconciled transactions</text:p>
          </table:table-cell>
        </table:table-row>
        <table:table-row>
          <table:table-cell office:value-type="string" table:style-name="tableheader">
            <text:p text:style-name="Table_20_Heading">cleared</text:p>
          </table:table-cell>
          <table:table-cell office:value-type="string" table:style-name="tablecell">
            <text:p text:style-name="tablealignleft">select the cleared transactions</text:p>
          </table:table-cell>
        </table:table-row>
        <table:table-row>
          <table:table-cell office:value-type="string" table:style-name="tableheader">
            <text:p text:style-name="Table_20_Heading">Force display 'Added'</text:p>
          </table:table-cell>
          <table:table-cell office:value-type="string" table:style-name="tablecell">
            <text:p text:style-name="tablealignleft">force transaction in 'added' status to always be displayed</text:p>
          </table:table-cell>
        </table:table-row>
        <table:table-row>
          <table:table-cell office:value-type="string" table:style-name="tableheader">
            <text:p text:style-name="Table_20_Heading">Force display 'Edited'</text:p>
          </table:table-cell>
          <table:table-cell office:value-type="string" table:style-name="tablecell">
            <text:p text:style-name="tablealignleft">force transaction in 'edited' status to always be displayed</text:p>
          </table:table-cell>
        </table:table-row>
      </table:table>
      <text:p text:style-name="Text_20_body">Force display 'Remind' 	force remind transaction to always display</text:p>
      <text:h text:style-name="Heading_20_4" text:outline-level="4"><text:bookmark-start text:name="__RefHeading___filter_payment_106"/><text:bookmark-start text:name="filter_payment"/>Filter payment<text:bookmark-end text:name="__RefHeading___filter_payment_106"/><text:bookmark-end text:name="filter_payment"/></text:h>
      <text:p text:style-name="Text_20_body"><draw:frame draw:style-name="media" draw:name="59" text:anchor-type="as-char" draw:z-index="59" svg:width="6.905625cm" style:rel-width="100%" svg:height="6.746875cm" style:rel-height="scale"><draw:image xlink:href="Pictures/0b29b85d5af8f5a96d6f6f6434c0a81f.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payment</text:p>
          </table:table-cell>
          <table:table-cell office:value-type="string" table:style-name="tablecell">
            <text:p text:style-name="tablealignleft">see the lexicon for payment detail</text:p>
          </table:table-cell>
        </table:table-row>
      </table:table>
      <text:h text:style-name="Heading_20_4" text:outline-level="4"><text:bookmark-start text:name="__RefHeading___filter_amount_107"/><text:bookmark-start text:name="filter_amount"/>Filter amount<text:bookmark-end text:name="__RefHeading___filter_amount_107"/><text:bookmark-end text:name="filter_amount"/></text:h>
      <text:p text:style-name="Text_20_body"><draw:frame draw:style-name="media" draw:name="60" text:anchor-type="as-char" draw:z-index="60" svg:width="6.905625cm" style:rel-width="100%" svg:height="6.746875cm" style:rel-height="scale"><draw:image xlink:href="Pictures/03225ae33b8f2426bd6a064d12624bec.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From</text:p>
          </table:table-cell>
          <table:table-cell office:value-type="string" table:style-name="tablecell">
            <text:p text:style-name="tablealignleft">the amount minimum value</text:p>
          </table:table-cell>
        </table:table-row>
        <table:table-row>
          <table:table-cell office:value-type="string" table:style-name="tableheader">
            <text:p text:style-name="Table_20_Heading">To</text:p>
          </table:table-cell>
          <table:table-cell office:value-type="string" table:style-name="tablecell">
            <text:p text:style-name="tablealignleft">the amount maximum value</text:p>
          </table:table-cell>
        </table:table-row>
      </table:table>
      <text:h text:style-name="Heading_20_4" text:outline-level="4"><text:bookmark-start text:name="__RefHeading___filter_text_108"/><text:bookmark-start text:name="filter_text"/>Filter text<text:bookmark-end text:name="__RefHeading___filter_text_108"/><text:bookmark-end text:name="filter_text"/></text:h>
      <text:p text:style-name="Text_20_body"><draw:frame draw:style-name="media" draw:name="61" text:anchor-type="as-char" draw:z-index="61" svg:width="6.905625cm" style:rel-width="100%" svg:height="6.746875cm" style:rel-height="scale"><draw:image xlink:href="Pictures/2b3f5d8b29b96f242928439d040a021e.png" xlink:type="simple" xlink:show="embed" xlink:actuate="onLoad"/></draw:frame></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Memo</text:p>
          </table:table-cell>
          <table:table-cell office:value-type="string" table:style-name="tablecell">
            <text:p text:style-name="tablealignleft">the memo string to search</text:p>
          </table:table-cell>
        </table:table-row>
        <table:table-row>
          <table:table-cell office:value-type="string" table:style-name="tableheader">
            <text:p text:style-name="Table_20_Heading">Info</text:p>
          </table:table-cell>
          <table:table-cell office:value-type="string" table:style-name="tablecell">
            <text:p text:style-name="tablealignleft">the info string to search</text:p>
          </table:table-cell>
        </table:table-row>
        <table:table-row>
          <table:table-cell office:value-type="string" table:style-name="tableheader">
            <text:p text:style-name="Table_20_Heading">Tag</text:p>
          </table:table-cell>
          <table:table-cell office:value-type="string" table:style-name="tablecell">
            <text:p text:style-name="tablealignleft">the tag string to search</text:p>
          </table:table-cell>
        </table:table-row>
      </table:table>
      <text:h text:style-name="Heading_20_4" text:outline-level="4"><text:bookmark-start text:name="__RefHeading___filter_category_payee_account_109"/><text:bookmark-start text:name="filter_category_payee_account"/>Filter Category/Payee/Account<text:bookmark-end text:name="__RefHeading___filter_category_payee_account_109"/><text:bookmark-end text:name="filter_category_payee_account"/></text:h>
      <text:p text:style-name="Text_20_body"><draw:frame draw:style-name="media" draw:name="62" text:anchor-type="as-char" draw:z-index="62" svg:width="6.905625cm" style:rel-width="100%" svg:height="6.746875cm" style:rel-height="scale"><draw:image xlink:href="Pictures/8d25ad8641cd0514de62472b1e305d57.png" xlink:type="simple" xlink:show="embed" xlink:actuate="onLoad"/></draw:frame></text:p>
      <text:p text:style-name="Text_20_body">These tabs all function-the same manner. You can filter these using a list of item, including or excluding the selected items.</text:p>
      <text:p text:style-name="Text_20_body">The account tab is not showed when you filter from the account window, it is showed only from the statistics dialog.</text:p>
      <table:table table:style-name="Table">
        <table:table-column/>
        <table:table-column/>
        <table:table-row>
          <table:table-cell office:value-type="string" table:style-name="tableheader">
            <text:p text:style-name="Table_20_Heading">Option</text:p>
          </table:table-cell>
          <table:table-cell office:value-type="string" table:style-name="tablecell">
            <text:p text:style-name="tablealignleft">set this filter status:<text:line-break/>* inactive<text:line-break/>* include<text:line-break/>* exclude</text:p>
          </table:table-cell>
        </table:table-row>
        <table:table-row>
          <table:table-cell office:value-type="string" table:style-name="tableheader">
            <text:p text:style-name="Table_20_Heading">All</text:p>
          </table:table-cell>
          <table:table-cell office:value-type="string" table:style-name="tablecell">
            <text:p text:style-name="tablealignleft">will select all the items in the list</text:p>
          </table:table-cell>
        </table:table-row>
        <table:table-row>
          <table:table-cell office:value-type="string" table:style-name="tableheader">
            <text:p text:style-name="Table_20_Heading">None</text:p>
          </table:table-cell>
          <table:table-cell office:value-type="string" table:style-name="tablecell">
            <text:p text:style-name="tablealignleft">will unselected all the items in the list</text:p>
          </table:table-cell>
        </table:table-row>
        <table:table-row>
          <table:table-cell office:value-type="string" table:style-name="tableheader">
            <text:p text:style-name="Table_20_Heading">Invert</text:p>
          </table:table-cell>
          <table:table-cell office:value-type="string" table:style-name="tablecell">
            <text:p text:style-name="tablealignleft">will invert all the items in the list</text:p>
          </table:table-cell>
        </table:table-row>
      </table:table>
      <text:h text:style-name="Heading_20_3" text:outline-level="3"><text:bookmark-start text:name="__RefHeading___properties_dialog_110"/><text:bookmark-start text:name="properties_dialog"/>Properties dialog<text:bookmark-end text:name="__RefHeading___properties_dialog_110"/><text:bookmark-end text:name="properties_dialog"/></text:h>
      <text:p text:style-name="Text_20_body">The properties dialog is used to edit, modify and manage the wallet properties.</text:p>
      <text:h text:style-name="Heading_20_4" text:outline-level="4"><text:bookmark-start text:name="__RefHeading___dialog_call_111"/><text:bookmark-start text:name="dialog_call10"/>Dialog call<text:bookmark-end text:name="__RefHeading___dialog_call_111"/><text:bookmark-end text:name="dialog_call10"/></text:h>
      <text:p text:style-name="Text_20_body">mainwindow-menu: File / Properties</text:p>
      <text:h text:style-name="Heading_20_4" text:outline-level="4"><text:bookmark-start text:name="__RefHeading___using_properties_dialog_112"/><text:bookmark-start text:name="using_properties_dialog"/>Using properties dialog<text:bookmark-end text:name="__RefHeading___using_properties_dialog_112"/><text:bookmark-end text:name="using_properties_dialog"/></text:h>
      <text:p text:style-name="Text_20_body"><draw:frame draw:style-name="media" draw:name="63" text:anchor-type="as-char" draw:z-index="63" svg:width="7.1172916666667cm" style:rel-width="100%" svg:height="5.0270833333333cm" style:rel-height="scale"><draw:image xlink:href="Pictures/9e97ad7d415261cfef736c819ce655d0.png" xlink:type="simple" xlink:show="embed" xlink:actuate="onLoad"/></draw:frame></text:p>
      <text:p text:style-name="Text_20_body">General<text:span text:style-name="Strong_20_Emphasis">Owner</text:span> : specify the title for the wallet, this will be used as the main window title.Scheduled transaction<text:span text:style-name="Strong_20_Emphasis">Add until xx of each month (excluded)</text:span> : specify the day number of the month until which the scheduled transaction will be automatically added.<text:span text:style-name="Strong_20_Emphasis">Add x days in advance the current date</text:span> : specify a number of days to add to the today's date (limit of insertion) when HomeBank insert automated transactions.<text:line-break/>For example: you specify 30 days here, HomeBank will insert automated transactions that should occur till today + 30 days.Vehicle cost<text:span text:style-name="Strong_20_Emphasis">Category</text:span> :specify the default category for the Vehicle cost report.</text:p>
      <text:h text:style-name="Heading_20_2" text:outline-level="2"><text:bookmark-start text:name="__RefHeading___divers_113"/><text:bookmark-start text:name="divers"/>Divers<text:bookmark-end text:name="__RefHeading___divers_113"/><text:bookmark-end text:name="divers"/></text:h>
      <text:h text:style-name="Heading_20_3" text:outline-level="3"><text:bookmark-start text:name="__RefHeading___csv_file_format_114"/><text:bookmark-start text:name="csv_file_format"/>CSV file format<text:bookmark-end text:name="__RefHeading___csv_file_format_114"/><text:bookmark-end text:name="csv_file_format"/></text:h>
      <text:p text:style-name="Text_20_body">With HomeBank you can import/export some of the internal data's in the most common file format that is CSV.</text:p>
      <text:p text:style-name="Text_20_body"><draw:frame draw:style-name="PluginODTAutoStyle_Frame_137_text_frame" draw:name="Frame14" text:anchor-type="paragraph" svg:width="289.134pt" draw:z-index="0" svg:min-height="1cm"><draw:text-box><table:table table:style-name="PluginODTAutoStyle_Table_138"><table:table-column table:style-name="odt_auto_style_table_column_42_1"/><table:table-row><table:table-cell office:value-type="string" table:style-name="PluginODTAutoStyle_TableCell_139"><text:p text:style-name="PluginODTAutoStyle_Paragraph_140">meanwhile csv should uses comma as separator, HomeBank uses semi-colon as separator (this is most common than comma)</text:p></table:table-cell></table:table-row></table:table></draw:text-box></draw:frame>The format used for the different files is specific to HomeBank, so don't expect to import files your bank should offers you directly, you will need to arrange it a little in a spreadsheet like Gnumeric before.</text:p>
      <text:p text:style-name="Text_20_body">Below is a description with example of the CSV format that HomeBank uses.</text:p>
      <text:h text:style-name="Heading_20_4" text:outline-level="4"><text:bookmark-start text:name="__RefHeading___transaction_115"/><text:bookmark-start text:name="transaction1"/>Transaction<text:bookmark-end text:name="__RefHeading___transaction_115"/><text:bookmark-end text:name="transaction1"/></text:h>
      <text:list text:style-name="List_20_1" text:continue-numbering="false">
        <text:list-item>
          <text:p text:style-name="List_20_1_Content_First"><text:span text:style-name="PluginODTAutoStyle_Text_141">date</text:span></text:p>
          <text:line-break/>
          <text:p text:style-name="List_20_1_Content">format must be DD-MM-YY</text:p>
        </text:list-item>
        <text:list-item>
          <text:p text:style-name="List_20_1_Content"><text:span text:style-name="PluginODTAutoStyle_Text_142">paymode</text:span></text:p>
          <text:line-break/>
          <text:p text:style-name="List_20_1_Content">from 0=none to 10=FI fee</text:p>
        </text:list-item>
        <text:list-item>
          <text:p text:style-name="List_20_1_Content"><text:span text:style-name="PluginODTAutoStyle_Text_143">info</text:span></text:p>
          <text:line-break/>
          <text:p text:style-name="List_20_1_Content">a string</text:p>
        </text:list-item>
        <text:list-item>
          <text:p text:style-name="List_20_1_Content"><text:span text:style-name="PluginODTAutoStyle_Text_144">payee</text:span></text:p>
          <text:line-break/>
          <text:p text:style-name="List_20_1_Content">a payee name</text:p>
        </text:list-item>
        <text:list-item>
          <text:p text:style-name="List_20_1_Content"><text:span text:style-name="PluginODTAutoStyle_Text_145">memo</text:span></text:p>
          <text:line-break/>
          <text:p text:style-name="List_20_1_Content">a string</text:p>
        </text:list-item>
        <text:list-item>
          <text:p text:style-name="List_20_1_Content"><text:span text:style-name="PluginODTAutoStyle_Text_146">amount</text:span></text:p>
          <text:line-break/>
          <text:p text:style-name="List_20_1_Content">a number with a '.' or ',' as decimal separator, ex: -24.12 or 36,75</text:p>
        </text:list-item>
        <text:list-item>
          <text:p text:style-name="List_20_1_Content"><text:span text:style-name="PluginODTAutoStyle_Text_147">category</text:span></text:p>
          <text:line-break/>
          <text:p text:style-name="List_20_1_Content">a full category name (category, or category:subcategory)</text:p>
        </text:list-item>
        <text:list-item>
          <text:p text:style-name="List_20_1_Content"><text:span text:style-name="PluginODTAutoStyle_Text_148">tags</text:span></text:p>
          <text:line-break/>
          <text:p text:style-name="List_20_1_Content">tags separated by space</text:p>
        </text:list-item>
        <text:list-item>
          <text:p text:style-name="List_20_1_Content_Last">tag is mandatory since v4.5</text:p>
        </text:list-item>
      </text:list>
      <text:line-break/>
      <text:p text:style-name="Text_20_body">Example:</text:p>
      <text:p text:style-name="Preformatted_20_Text">15-02-04?0???Some cash?-40,00?Bill:Withdrawal of cash?tag1<text:line-break/>15-02-04?1???Internet DSL?-45,00?Inline service/Internet?tag2<text:line-break/>... </text:p>
      <text:h text:style-name="Heading_20_4" text:outline-level="4"><text:bookmark-start text:name="__RefHeading___budget_116"/><text:bookmark-start text:name="budget"/>Budget<text:bookmark-end text:name="__RefHeading___budget_116"/><text:bookmark-end text:name="budget"/></text:h>
      <text:list text:style-name="List_20_1" text:continue-numbering="false">
        <text:list-item>
          <text:p text:style-name="List_20_1_Content_First"><text:span text:style-name="PluginODTAutoStyle_Text_149">type</text:span></text:p>
          <text:line-break/>
          <text:list text:style-name="List_20_1">
            <text:list-item>
              <text:p text:style-name="List_20_1_Content"><text:span text:style-name="PluginODTAutoStyle_Text_150">*</text:span></text:p>
              <text:line-break/>
              <text:p text:style-name="List_20_1_Content"> = monthly</text:p>
            </text:list-item>
            <text:list-item>
              <text:p text:style-name="List_20_1_Content"><text:span text:style-name="PluginODTAutoStyle_Text_151">blank</text:span></text:p>
              <text:line-break/>
              <text:p text:style-name="List_20_1_Content"> = month value</text:p>
            </text:list-item>
            <text:list-item>
              <text:p text:style-name="List_20_1_Content"><text:span text:style-name="PluginODTAutoStyle_Text_152">category</text:span></text:p>
              <text:line-break/>
              <text:p text:style-name="List_20_1_Content">the category name</text:p>
            </text:list-item>
          </text:list>
        </text:list-item>
        <text:list-item>
          <text:p text:style-name="List_20_1_Content"><text:span text:style-name="PluginODTAutoStyle_Text_153">value(s)</text:span></text:p>
          <text:line-break/>
          <text:list text:style-name="List_20_1">
            <text:list-item>
              <text:p text:style-name="List_20_1_Content"><text:span text:style-name="PluginODTAutoStyle_Text_154">1 amount</text:span></text:p>
              <text:line-break/>
              <text:p text:style-name="List_20_1_Content"> if the type is monthly</text:p>
            </text:list-item>
            <text:list-item>
              <text:p text:style-name="List_20_1_Content"><text:span text:style-name="PluginODTAutoStyle_Text_155">12 amounts, separated by ';' </text:span></text:p>
              <text:line-break/>
              <text:p text:style-name="List_20_1_Content_Last"> if type month value</text:p>
            </text:list-item>
          </text:list>
        </text:list-item>
      </text:list>
      <text:line-break/>
      <text:p text:style-name="Text_20_body">Example:</text:p>
      <text:p text:style-name="Preformatted_20_Text">*?Fuel;45.00<text:line-break/><text:s text:c="3"/>? Domestic animals;1.00;2.00;3.00;4.00;...<text:line-break/>*;Food;17.00<text:line-break/>...</text:p>
      <text:h text:style-name="Heading_20_4" text:outline-level="4"><text:bookmark-start text:name="__RefHeading___category_117"/><text:bookmark-start text:name="category"/>Category<text:bookmark-end text:name="__RefHeading___category_117"/><text:bookmark-end text:name="category"/></text:h>
      <text:list text:style-name="List_20_1" text:continue-numbering="false">
        <text:list-item>
          <text:p text:style-name="List_20_1_Content_First"><text:span text:style-name="PluginODTAutoStyle_Text_156">level</text:span></text:p>
          <text:line-break/>
          <text:list text:style-name="List_20_1">
            <text:list-item>
              <text:p text:style-name="List_20_1_Content"><text:span text:style-name="PluginODTAutoStyle_Text_157">1</text:span></text:p>
              <text:line-break/>
              <text:p text:style-name="List_20_1_Content"> = category</text:p>
            </text:list-item>
            <text:list-item>
              <text:p text:style-name="List_20_1_Content"><text:span text:style-name="PluginODTAutoStyle_Text_158">2</text:span></text:p>
              <text:line-break/>
              <text:p text:style-name="List_20_1_Content"> = subcategory</text:p>
            </text:list-item>
          </text:list>
        </text:list-item>
        <text:list-item>
          <text:p text:style-name="List_20_1_Content"><text:span text:style-name="PluginODTAutoStyle_Text_159">type</text:span></text:p>
          <text:line-break/>
          <text:list text:style-name="List_20_1">
            <text:list-item>
              <text:p text:style-name="List_20_1_Content"><text:span text:style-name="PluginODTAutoStyle_Text_160"> -</text:span></text:p>
              <text:line-break/>
              <text:p text:style-name="List_20_1_Content"> = expense</text:p>
            </text:list-item>
            <text:list-item>
              <text:p text:style-name="List_20_1_Content"><text:span text:style-name="PluginODTAutoStyle_Text_161"> +</text:span></text:p>
              <text:line-break/>
              <text:p text:style-name="List_20_1_Content"> = income</text:p>
            </text:list-item>
          </text:list>
        </text:list-item>
        <text:list-item>
          <text:p text:style-name="List_20_1_Content"><text:span text:style-name="PluginODTAutoStyle_Text_162">category name</text:span></text:p>
          <text:line-break/>
          <text:p text:style-name="List_20_1_Content_Last">the category name</text:p>
        </text:list-item>
      </text:list>
      <text:line-break/>
      <text:p text:style-name="Text_20_body">Example:</text:p>
      <text:p text:style-name="Preformatted_20_Text">1;-;Food<text:line-break/>2; ;Grocer<text:line-break/>2; ;Restaurant<text:line-break/>1;+;Wage<text:line-break/>...</text:p>
      <text:h text:style-name="Heading_20_4" text:outline-level="4"><text:bookmark-start text:name="__RefHeading___payee_118"/><text:bookmark-start text:name="payee"/>Payee<text:bookmark-end text:name="__RefHeading___payee_118"/><text:bookmark-end text:name="payee"/></text:h>
      <text:list text:style-name="List_20_1" text:continue-numbering="false">
        <text:list-item>
          <text:p text:style-name="List_20_1_Content_First"><text:span text:style-name="PluginODTAutoStyle_Text_163">payee name</text:span></text:p>
          <text:line-break/>
          <text:p text:style-name="List_20_1_Content_Last">the name of the payee</text:p>
        </text:list-item>
      </text:list>
      <text:line-break/>
      <text:p text:style-name="Text_20_body">Example:</text:p>
      <text:p text:style-name="Preformatted_20_Text">payee_name1<text:line-break/>payee_name2<text:line-break/>... </text:p>
      <text:h text:style-name="Heading_20_3" text:outline-level="3"><text:bookmark-start text:name="__RefHeading___soldes_119"/><text:bookmark-start text:name="soldes"/>Soldes<text:bookmark-end text:name="__RefHeading___soldes_119"/><text:bookmark-end text:name="soldes"/></text:h>
      <text:p text:style-name="Text_20_body">HomeBank propose 3 soldes couvrant l'ensemble du cycle de vie de vos comptes.</text:p>
      <text:h text:style-name="Heading_20_4" text:outline-level="4"><text:bookmark-start text:name="__RefHeading___les_3_differents_soldes_120"/><text:bookmark-start text:name="les_3_differents_soldes"/>Les 3 différents soldes<text:bookmark-end text:name="__RefHeading___les_3_differents_soldes_120"/><text:bookmark-end text:name="les_3_differents_soldes"/></text:h>
      <text:p text:style-name="Text_20_body"><draw:frame draw:style-name="media" draw:name="64" text:anchor-type="as-char" draw:z-index="64" svg:width="12.7cm" svg:height="4.2333333333333cm"><draw:image xlink:href="Pictures/671001af9e4541030eba6928fe7e1bcc.png" xlink:type="simple" xlink:show="embed" xlink:actuate="onLoad"/></draw:frame></text:p>
      <text:list text:style-name="List_20_1" text:continue-numbering="false">
        <text:list-item>
          <text:p text:style-name="List_20_1_Content_First"><text:span text:style-name="PluginODTAutoStyle_Text_164"> Banque</text:span></text:p>
          <text:line-break/>
          <text:p text:style-name="List_20_1_Content"> solde de toutes les transactions rapprochées ; cela devrait donc être le même solde que celui de la dernière instruction rapprochée </text:p>
        </text:list-item>
        <text:list-item>
          <text:p text:style-name="List_20_1_Content"><text:span text:style-name="PluginODTAutoStyle_Text_165"> Aujourd'hui</text:span></text:p>
          <text:line-break/>
          <text:p text:style-name="List_20_1_Content"> solde des transactions jusqu'à aujourd'hui : solde bancaire + montant du  de toutes les transactions depuis ce temps jusqu'à aujourd'hui</text:p>
        </text:list-item>
        <text:list-item>
          <text:p text:style-name="List_20_1_Content"><text:span text:style-name="PluginODTAutoStyle_Text_166"> Futur</text:span></text:p>
          <text:line-break/>
          <text:p text:style-name="List_20_1_Content_Last"> solde de toutes les transactions : inclut toutes les transactions actuellement sur le compte</text:p>
        </text:list-item>
      </text:list>
      <text:line-break/>
      <text:p text:style-name="Text_20_body"><draw:frame draw:style-name="PluginODTAutoStyle_Frame_167_text_frame" draw:name="Frame15" text:anchor-type="paragraph" svg:width="289.134pt" draw:z-index="0" svg:min-height="1cm"><draw:text-box><table:table table:style-name="PluginODTAutoStyle_Table_168"><table:table-column table:style-name="odt_auto_style_table_column_43_1"/><table:table-row><table:table-cell office:value-type="string" table:style-name="PluginODTAutoStyle_TableCell_169"><text:p text:style-name="PluginODTAutoStyle_Paragraph_170">les transactions à l'état <draw:frame draw:style-name="media" draw:name="65" text:anchor-type="as-char" draw:z-index="65" svg:width="0.42333333333333cm" svg:height="0.42333333333333cm"><draw:image xlink:href="Pictures/a2d0600bdd0c2d252c0cbd7b4a74454c.png" xlink:type="simple" xlink:show="embed" xlink:actuate="onLoad"/></draw:frame>“Rappel” ne sont jamais prises en compte dans les soldes</text:p></table:table-cell></table:table-row></table:table></draw:text-box></draw:frame></text:p>
      <text:h text:style-name="Heading_20_3" text:outline-level="3"><text:bookmark-start text:name="__RefHeading___rapprochement_bancaire_121"/><text:bookmark-start text:name="rapprochement_bancaire"/>Rapprochement bancaire<text:bookmark-end text:name="__RefHeading___rapprochement_bancaire_121"/><text:bookmark-end text:name="rapprochement_bancaire"/></text:h>
      <text:p text:style-name="Text_20_body">Dans HomeBank,Le rapprochement bancaire (vérification des transactions par rapport au relevé bancaire) se fait manuellement.</text:p>
      <text:h text:style-name="Heading_20_4" text:outline-level="4"><text:bookmark-start text:name="__RefHeading___comment_faire_le_rapprochement_122"/><text:bookmark-start text:name="comment_faire_le_rapprochement"/>Comment faire le rapprochement ?<text:bookmark-end text:name="__RefHeading___comment_faire_le_rapprochement_122"/><text:bookmark-end text:name="comment_faire_le_rapprochement"/></text:h>
      <text:p text:style-name="Text_20_body">Pour commencer, votre solde bancaire doit être le dernier rapproché avec le précédent relevé bancaire.</text:p>
      <text:p text:style-name="Text_20_body">Ensuite, vous validez chaque transaction et normalement le solde bancaire de HomeBank correspond à celui de votre relevé.</text:p>
      <text:h text:style-name="Heading_20_4" text:outline-level="4"><text:bookmark-start text:name="__RefHeading___que_faire_si_les_soldes_ne_sont_pas_egaux_123"/><text:bookmark-start text:name="que_faire_si_les_soldes_ne_sont_pas_egaux"/>Que faire si les soldes ne sont pas égaux ?<text:bookmark-end text:name="__RefHeading___que_faire_si_les_soldes_ne_sont_pas_egaux_123"/><text:bookmark-end text:name="que_faire_si_les_soldes_ne_sont_pas_egaux"/></text:h>
      <text:p text:style-name="Text_20_body">Si les soldes ne sont pas égaux à la fin du rapprochement, mesurez l’écart. Les transactions qui ont changé sont identifiées par la petite icône qui indique qu'ils ont été édités.</text:p>
      <text:p text:style-name="Text_20_body">Le filtre peut aider.</text:p>
      <text:p text:style-name="Text_20_body">Enfin, il est parfois plus facile de revenir en arrière et de recommencer le rapprochement au début.</text:p>
      <text:h text:style-name="Heading_20_3" text:outline-level="3"><text:bookmark-start text:name="__RefHeading___euro_mineur_124"/><text:bookmark-start text:name="euro_mineur"/>Euro mineur<text:bookmark-end text:name="__RefHeading___euro_mineur_124"/><text:bookmark-end text:name="euro_mineur"/></text:h>
      <text:p text:style-name="Text_20_body">Pour les pays de la zone européenne, ou qui utilisent l'Euro (EUR), HomeBank offre quelques fonctionnalités supplémentaires pour afficher en Euro majeur/mineur, et de convertir si nécessaire.</text:p>
      <text:p text:style-name="Text_20_body">Cela couvre les 2 situations:</text:p>
      <text:p text:style-name="Text_20_body">dans l'attente d'un passage à l'euro, l'euro est alors mineur, et votre monnaie nationale est majeureaprès un passage à l'euro, l'euro est alors majeur, et votre monnaie nationale est mineure  </text:p>
      <text:h text:style-name="Heading_20_4" text:outline-level="4"><text:bookmark-start text:name="__RefHeading___affichage_en_euro_125"/><text:bookmark-start text:name="affichage_en_euro"/>Affichage en euro<text:bookmark-end text:name="__RefHeading___affichage_en_euro_125"/><text:bookmark-end text:name="affichage_en_euro"/></text:h>
      <text:p text:style-name="Text_20_body">La configuration des propriétés de devises mineures se fait dans la boîte de dialogue des préférences.</text:p>
      <text:p text:style-name="Text_20_body">Une fois les paramètres correctement définis, vous pouvez passer la plupart des affichages en monnaie mineure, qui peut être l'Euro si votre pays est en attente d'un passage à l'euro, ou l'ancien monnaie nationale si votre pays est déjà passé à l'euro.</text:p>
      <text:p text:style-name="Text_20_body">Lorsque la monnaie mineure est activée, un menu permettant de besculer entre les monnaies apparaît dans la plupart des fenêtres.     </text:p>
      <text:h text:style-name="Heading_20_4" text:outline-level="4"><text:bookmark-start text:name="__RefHeading___convertir_en_monnaie_euro_126"/><text:bookmark-start text:name="convertir_en_monnaie_euro"/>Convertir en monnaie Euro<text:bookmark-end text:name="__RefHeading___convertir_en_monnaie_euro_126"/><text:bookmark-end text:name="convertir_en_monnaie_euro"/></text:h>
      <text:p text:style-name="Text_20_body">Dans la fenêtre de compte, menu <text:span text:style-name="Strong_20_Emphasis">Outils/Convertir en euro</text:span>, vous pouvez convertir un compte entier en euro, selon les paramètres que vous avez configurés dans les préférences.     </text:p>
      <text:p text:style-name="Text_20_body">Cela pourrait aussi servir si un pays revenait de l’euro à une monnaie nationale, le taux de configuré dans les préférences devant juste être correct.</text:p>
      <text:h text:style-name="Heading_20_2" text:outline-level="2"><text:bookmark-start text:name="__RefHeading___lexique_127"/><text:bookmark-start text:name="lexique"/>Lexique<text:bookmark-end text:name="__RefHeading___lexique_127"/><text:bookmark-end text:name="lexique"/></text:h>
      <text:p text:style-name="Text_20_body">Voir la page <text:a xlink:type="simple" xlink:href="https://www.nfrappe.fr/doc/doku.php?id=logiciel:bureautique:homebank:lexique" text:style-name="Internet_20_link" text:visited-style-name="Visited_20_Internet_20_Link">Homebank : lex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5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style:style style:name="PluginODTAutoStyle_Frame_1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4" style:family="table-cell">
      <style:table-cell-properties style:vertical-align="middle" fo:padding="0.3cm" fo:border="none"/>
    </style:style>
    <style:style style:name="PluginODTAutoStyle_Paragraph_15" style:family="paragraph">
      <style:paragraph-properties fo:padding="0.3cm"/>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Frame_3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7"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8" style:family="table-cell">
      <style:table-cell-properties style:vertical-align="middle" fo:padding="0.3cm" fo:border="none"/>
    </style:style>
    <style:style style:name="PluginODTAutoStyle_Paragraph_39" style:family="paragraph">
      <style:paragraph-properties fo:padding="0.3cm"/>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22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24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ext_79" style:family="text">
      <style:text-properties fo:border="0pt none"/>
    </style:style>
    <style:style style:name="PluginODTAutoStyle_Text_80" style:family="text">
      <style:text-properties fo:border="0pt none"/>
    </style:style>
    <style:style style:name="PluginODTAutoStyle_Text_81" style:family="text">
      <style:text-properties fo:border="0pt none"/>
    </style:style>
    <style:style style:name="PluginODTAutoStyle_Text_82" style:family="text">
      <style:text-properties fo:border="0pt none"/>
    </style:style>
    <style:style style:name="PluginODTAutoStyle_Text_83" style:family="text">
      <style:text-properties fo:border="0pt none"/>
    </style:style>
    <style:style style:name="PluginODTAutoStyle_Text_84" style:family="text">
      <style:text-properties fo:border="0pt none"/>
    </style:style>
    <style:style style:name="PluginODTAutoStyle_Text_85" style:family="text">
      <style:text-properties fo:border="0pt none"/>
    </style:style>
    <style:style style:name="PluginODTAutoStyle_Text_86" style:family="text">
      <style:text-properties fo:border="0pt none"/>
    </style:style>
    <style:style style:name="PluginODTAutoStyle_Text_87" style:family="text">
      <style:text-properties fo:border="0pt none"/>
    </style:style>
    <style:style style:name="PluginODTAutoStyle_Text_88" style:family="text">
      <style:text-properties fo:border="0pt none"/>
    </style:style>
    <style:style style:name="PluginODTAutoStyle_Text_89" style:family="text">
      <style:text-properties fo:border="0pt none"/>
    </style:style>
    <style:style style:name="PluginODTAutoStyle_Text_90" style:family="text">
      <style:text-properties fo:border="0pt none"/>
    </style:style>
    <style:style style:name="PluginODTAutoStyle_Text_91" style:family="text">
      <style:text-properties fo:border="0pt none"/>
    </style:style>
    <style:style style:name="PluginODTAutoStyle_Text_92" style:family="text">
      <style:text-properties fo:border="0pt none"/>
    </style:style>
    <style:style style:name="PluginODTAutoStyle_Text_93" style:family="text">
      <style:text-properties fo:border="0pt none"/>
    </style:style>
    <style:style style:name="PluginODTAutoStyle_Text_94" style:family="text">
      <style:text-properties fo:border="0pt none"/>
    </style:style>
    <style:style style:name="PluginODTAutoStyle_Text_95" style:family="text">
      <style:text-properties fo:border="0pt none"/>
    </style:style>
    <style:style style:name="PluginODTAutoStyle_Text_96" style:family="text">
      <style:text-properties fo:border="0pt none"/>
    </style:style>
    <style:style style:name="PluginODTAutoStyle_Text_97" style:family="text">
      <style:text-properties fo:border="0pt none"/>
    </style:style>
    <style:style style:name="PluginODTAutoStyle_Text_98" style:family="text">
      <style:text-properties fo:border="0pt none"/>
    </style:style>
    <style:style style:name="PluginODTAutoStyle_Text_99" style:family="text">
      <style:text-properties fo:border="0pt none"/>
    </style:style>
    <style:style style:name="PluginODTAutoStyle_Text_100" style:family="text">
      <style:text-properties fo:border="0pt none"/>
    </style:style>
    <style:style style:name="PluginODTAutoStyle_Text_101" style:family="text">
      <style:text-properties fo:border="0pt none"/>
    </style:style>
    <style:style style:name="PluginODTAutoStyle_Text_102" style:family="text">
      <style:text-properties fo:border="0pt none"/>
    </style:style>
    <style:style style:name="PluginODTAutoStyle_Text_103" style:family="text">
      <style:text-properties fo:border="0pt none"/>
    </style:style>
    <style:style style:name="PluginODTAutoStyle_Text_104" style:family="text">
      <style:text-properties fo:border="0pt none"/>
    </style:style>
    <style:style style:name="PluginODTAutoStyle_Text_105" style:family="text">
      <style:text-properties fo:border="0pt none"/>
    </style:style>
    <style:style style:name="PluginODTAutoStyle_Text_106" style:family="text">
      <style:text-properties fo:border="0pt none"/>
    </style:style>
    <style:style style:name="PluginODTAutoStyle_Text_107" style:family="text">
      <style:text-properties fo:border="0pt none"/>
    </style:style>
    <style:style style:name="PluginODTAutoStyle_Text_108" style:family="text">
      <style:text-properties fo:border="0pt none"/>
    </style:style>
    <style:style style:name="PluginODTAutoStyle_Text_109" style:family="text">
      <style:text-properties fo:border="0pt none"/>
    </style:style>
    <style:style style:name="PluginODTAutoStyle_Text_110" style:family="text">
      <style:text-properties fo:border="0pt none"/>
    </style:style>
    <style:style style:name="PluginODTAutoStyle_Text_111" style:family="text">
      <style:text-properties fo:border="0pt none"/>
    </style:style>
    <style:style style:name="PluginODTAutoStyle_Text_112" style:family="text">
      <style:text-properties fo:border="0pt none"/>
    </style:style>
    <style:style style:name="PluginODTAutoStyle_Text_113" style:family="text">
      <style:text-properties fo:border="0pt none"/>
    </style:style>
    <style:style style:name="PluginODTAutoStyle_Text_114" style:family="text">
      <style:text-properties fo:border="0pt none"/>
    </style:style>
    <style:style style:name="PluginODTAutoStyle_Text_115" style:family="text">
      <style:text-properties fo:border="0pt none"/>
    </style:style>
    <style:style style:name="PluginODTAutoStyle_Text_116" style:family="text">
      <style:text-properties fo:border="0pt none"/>
    </style:style>
    <style:style style:name="PluginODTAutoStyle_Text_117" style:family="text">
      <style:text-properties fo:border="0pt none"/>
    </style:style>
    <style:style style:name="PluginODTAutoStyle_Text_118" style:family="text">
      <style:text-properties fo:border="0pt none"/>
    </style:style>
    <style:style style:name="PluginODTAutoStyle_Text_119" style:family="text">
      <style:text-properties fo:border="0pt none"/>
    </style:style>
    <style:style style:name="PluginODTAutoStyle_Text_120" style:family="text">
      <style:text-properties fo:border="0pt none"/>
    </style:style>
    <style:style style:name="PluginODTAutoStyle_Text_121" style:family="text">
      <style:text-properties fo:border="0pt none"/>
    </style:style>
    <style:style style:name="PluginODTAutoStyle_Text_122" style:family="text">
      <style:text-properties fo:border="0pt none"/>
    </style:style>
    <style:style style:name="PluginODTAutoStyle_Text_123" style:family="text">
      <style:text-properties fo:border="0pt none"/>
    </style:style>
    <style:style style:name="PluginODTAutoStyle_Text_124" style:family="text">
      <style:text-properties fo:border="0pt none"/>
    </style:style>
    <style:style style:name="PluginODTAutoStyle_Text_125" style:family="text">
      <style:text-properties fo:border="0pt none"/>
    </style:style>
    <style:style style:name="PluginODTAutoStyle_Text_126" style:family="text">
      <style:text-properties fo:border="0pt none"/>
    </style:style>
    <style:style style:name="PluginODTAutoStyle_Text_127" style:family="text">
      <style:text-properties fo:border="0pt none"/>
    </style:style>
    <style:style style:name="PluginODTAutoStyle_Text_128" style:family="text">
      <style:text-properties fo:border="0pt none"/>
    </style:style>
    <style:style style:name="PluginODTAutoStyle_Text_129" style:family="text">
      <style:text-properties fo:border="0pt none"/>
    </style:style>
    <style:style style:name="PluginODTAutoStyle_Text_130" style:family="text">
      <style:text-properties fo:border="0pt none"/>
    </style:style>
    <style:style style:name="PluginODTAutoStyle_Text_131" style:family="text">
      <style:text-properties fo:border="0pt none"/>
    </style:style>
    <style:style style:name="PluginODTAutoStyle_Text_132" style:family="text">
      <style:text-properties fo:border="0pt none"/>
    </style:style>
    <style:style style:name="PluginODTAutoStyle_Text_133" style:family="text">
      <style:text-properties fo:border="0pt none"/>
    </style:style>
    <style:style style:name="PluginODTAutoStyle_Text_134" style:family="text">
      <style:text-properties fo:border="0pt none"/>
    </style:style>
    <style:style style:name="PluginODTAutoStyle_Text_135" style:family="text">
      <style:text-properties fo:border="0pt none"/>
    </style:style>
    <style:style style:name="PluginODTAutoStyle_Text_136" style:family="text">
      <style:text-properties fo:border="0pt none"/>
    </style:style>
    <style:style style:name="PluginODTAutoStyle_Frame_1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38" style:family="table">
      <style:table-properties table:align="center" fo:margin-right="auto" fo:margin-bottom="18pt" fo:margin-left="auto" style:rel-width="100%" style:width="289.134pt"/>
    </style:style>
    <style:style style:name="odt_auto_style_table_column_42_1" style:family="table-column">
      <style:table-column-properties style:column-width="289.134pt"/>
    </style:style>
    <style:style style:name="PluginODTAutoStyle_TableCell_139" style:family="table-cell">
      <style:table-cell-properties style:vertical-align="middle" fo:padding="0.3cm" fo:border="none"/>
    </style:style>
    <style:style style:name="PluginODTAutoStyle_Paragraph_140" style:family="paragraph">
      <style:paragraph-properties fo:padding="0.3cm"/>
    </style:style>
    <style:style style:name="PluginODTAutoStyle_Text_141" style:family="text">
      <style:text-properties fo:border="0pt none"/>
    </style:style>
    <style:style style:name="PluginODTAutoStyle_Text_142" style:family="text">
      <style:text-properties fo:border="0pt none"/>
    </style:style>
    <style:style style:name="PluginODTAutoStyle_Text_143" style:family="text">
      <style:text-properties fo:border="0pt none"/>
    </style:style>
    <style:style style:name="PluginODTAutoStyle_Text_144" style:family="text">
      <style:text-properties fo:border="0pt none"/>
    </style:style>
    <style:style style:name="PluginODTAutoStyle_Text_145" style:family="text">
      <style:text-properties fo:border="0pt none"/>
    </style:style>
    <style:style style:name="PluginODTAutoStyle_Text_146" style:family="text">
      <style:text-properties fo:border="0pt none"/>
    </style:style>
    <style:style style:name="PluginODTAutoStyle_Text_147" style:family="text">
      <style:text-properties fo:border="0pt none"/>
    </style:style>
    <style:style style:name="PluginODTAutoStyle_Text_148" style:family="text">
      <style:text-properties fo:border="0pt none"/>
    </style:style>
    <style:style style:name="PluginODTAutoStyle_Text_149" style:family="text">
      <style:text-properties fo:border="0pt none"/>
    </style:style>
    <style:style style:name="PluginODTAutoStyle_Text_150" style:family="text">
      <style:text-properties fo:border="0pt none"/>
    </style:style>
    <style:style style:name="PluginODTAutoStyle_Text_151" style:family="text">
      <style:text-properties fo:border="0pt none"/>
    </style:style>
    <style:style style:name="PluginODTAutoStyle_Text_152" style:family="text">
      <style:text-properties fo:border="0pt none"/>
    </style:style>
    <style:style style:name="PluginODTAutoStyle_Text_153" style:family="text">
      <style:text-properties fo:border="0pt none"/>
    </style:style>
    <style:style style:name="PluginODTAutoStyle_Text_154" style:family="text">
      <style:text-properties fo:border="0pt none"/>
    </style:style>
    <style:style style:name="PluginODTAutoStyle_Text_155" style:family="text">
      <style:text-properties fo:border="0pt none"/>
    </style:style>
    <style:style style:name="PluginODTAutoStyle_Text_156" style:family="text">
      <style:text-properties fo:border="0pt none"/>
    </style:style>
    <style:style style:name="PluginODTAutoStyle_Text_157" style:family="text">
      <style:text-properties fo:border="0pt none"/>
    </style:style>
    <style:style style:name="PluginODTAutoStyle_Text_158" style:family="text">
      <style:text-properties fo:border="0pt none"/>
    </style:style>
    <style:style style:name="PluginODTAutoStyle_Text_159" style:family="text">
      <style:text-properties fo:border="0pt none"/>
    </style:style>
    <style:style style:name="PluginODTAutoStyle_Text_160" style:family="text">
      <style:text-properties fo:border="0pt none"/>
    </style:style>
    <style:style style:name="PluginODTAutoStyle_Text_161" style:family="text">
      <style:text-properties fo:border="0pt none"/>
    </style:style>
    <style:style style:name="PluginODTAutoStyle_Text_162" style:family="text">
      <style:text-properties fo:border="0pt none"/>
    </style:style>
    <style:style style:name="PluginODTAutoStyle_Text_163" style:family="text">
      <style:text-properties fo:border="0pt none"/>
    </style:style>
    <style:style style:name="PluginODTAutoStyle_Text_164" style:family="text">
      <style:text-properties fo:border="0pt none"/>
    </style:style>
    <style:style style:name="PluginODTAutoStyle_Text_165" style:family="text">
      <style:text-properties fo:border="0pt none"/>
    </style:style>
    <style:style style:name="PluginODTAutoStyle_Text_166" style:family="text">
      <style:text-properties fo:border="0pt none"/>
    </style:style>
    <style:style style:name="PluginODTAutoStyle_Frame_16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8" style:family="table">
      <style:table-properties table:align="center" fo:margin-right="auto" fo:margin-bottom="18pt" fo:margin-left="auto" style:rel-width="100%" style:width="289.134pt"/>
    </style:style>
    <style:style style:name="odt_auto_style_table_column_43_1" style:family="table-column">
      <style:table-column-properties style:column-width="289.134pt"/>
    </style:style>
    <style:style style:name="PluginODTAutoStyle_TableCell_169" style:family="table-cell">
      <style:table-cell-properties style:vertical-align="middle" fo:padding="0.3cm" fo:border="none"/>
    </style:style>
    <style:style style:name="PluginODTAutoStyle_Paragraph_17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11:10</meta:creation-date>
    <dc:creator>Generated</dc:creator>
    <dc:date>2026-09-10T17::11:10</dc:date>
    <dc:language>en-US</dc:language>
    <meta:editing-cycles>1</meta:editing-cycles>
    <meta:editing-duration>PT0S</meta:editing-duration>
    <dc:title>logiciel:bureautique:homebank:aide</dc:title>
  </office:meta>
</office:document-meta>
</file>