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f65a5ac2ae74eeb72e597aca03bbf7.jpg"/>
  <manifest:file-entry manifest:media-type="image/svg+xml" manifest:full-path="Pictures/f4884eb6b0bd9291893300fe292bf4b4.svg"/>
  <manifest:file-entry manifest:media-type="image/png" manifest:full-path="Pictures/8e9789f0bf776ca4f29729cebac9549b.png"/>
  <manifest:file-entry manifest:media-type="image/png" manifest:full-path="Pictures/7fd055f20b6590edcb7ec4a37b5de460.png"/>
  <manifest:file-entry manifest:media-type="image/png" manifest:full-path="Pictures/fb504696adb1f3e7fd8fbcf0aa08f61f.png"/>
  <manifest:file-entry manifest:media-type="image/png" manifest:full-path="Pictures/f083da1035f15ce6645614f5c112d52b.png"/>
  <manifest:file-entry manifest:media-type="image/png" manifest:full-path="Pictures/dc092210710e0be1a6cef280fc12ea49.png"/>
  <manifest:file-entry manifest:media-type="image/png" manifest:full-path="Pictures/4db60b871c111967311ffb86590b04b9.png"/>
  <manifest:file-entry manifest:media-type="image/png" manifest:full-path="Pictures/7769552b1ca114bbc9c0041b260d06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android:scrcpy:start"/><text:bookmark-start text:name="__RefHeading___scrcpyafficher_et_controler_des_appareils_android_sous_ubuntu_1"/><text:bookmark-start text:name="scrcpyafficher_et_controler_des_appareils_android_sous_ubuntu"/>Scrcpy : Afficher et contrôler des appareils Android sous Ubuntu<text:bookmark-end text:name="__RefHeading___scrcpyafficher_et_controler_des_appareils_android_sous_ubuntu_1"/><text:bookmark-end text:name="scrcpyafficher_et_controler_des_appareils_android_sous_ubuntu"/></text:h>
      <text:p text:style-name="Text_20_body">Le logiciel open source <text:span text:style-name="Strong_20_Emphasis">Scrcpy</text:span> affiche et contrôle sur son ordinateur les appareils Android connectés en USB (ou via TCPIP).</text:p>
      <text:p text:style-name="Text_20_body">Il ne nécessite aucun accès root et fonctionne sous GNU/Linux, Windows et macOS.</text:p>
      <text:p text:style-name="Text_20_body"><draw:a xlink:type="simple" xlink:href="https://raw.githubusercontent.com/Genymobile/scrcpy/master/assets/screenshot-debian-600.jpg"><draw:frame draw:style-name="mediacenter" draw:name="0" text:anchor-type="paragraph" draw:z-index="0" svg:width="10.583333333333cm" svg:height="14.871194379391cm"><draw:image xlink:href="Pictures/50f65a5ac2ae74eeb72e597aca03bbf7.jpg" xlink:type="simple" xlink:show="embed" xlink:actuate="onLoad"/></draw:frame></draw:a></text:p>
      <text:p text:style-name="Text_20_body">Il est axé sur :</text:p>
      <text:p text:style-name="Text_20_body"><text:span text:style-name="Strong_20_Emphasis">légèreté</text:span> (n'affiche que l'écran de l'appareil)<text:span text:style-name="Strong_20_Emphasis">performance</text:span> (30~60fps)<text:span text:style-name="Strong_20_Emphasis">qualité</text:span> (1920×1080 ou plus)<text:span text:style-name="Strong_20_Emphasis">faible latence</text:span> (35~70ms)<text:span text:style-name="Strong_20_Emphasis">faible temps de démarrage</text:span> (~1 seconde pour afficher la première image)<text:span text:style-name="Strong_20_Emphasis">non intrusif</text:span> (rien n'est installé sur l'appareil)<draw:frame draw:style-name="media" draw:name="1" text:anchor-type="as-char" draw:z-index="1" svg:width="" svg:rel-width="100%" svg:height="0cm"><draw:image xlink:href="Pictures/f4884eb6b0bd9291893300fe292bf4b4.svg" xlink:type="simple" xlink:show="embed" xlink:actuate="onLoad"/></draw:frame> A tester : adb donne un message d'erreur...</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z que votre appareil est connecté en exécutant </text:p>
      <text:p text:style-name="Command Line Interface"><text:span text:style-name="PluginODTAutoStyle_span_1">...@...:~ $ </text:span><text:span text:style-name="PluginODTAutoStyle_span_2">adb devices</text:span></text:p>
      <text:p text:style-name="Text_20_body"> depuis le répertoire android_sdk/platform-tools/. Si votre téléphone est connecté, vous verrez son nom apparaître sous la forme “device”.Note : un dialogue vous demande si vous acceptez la clé RSA qui permet le débogage par cet ordinateur. Ce mécanisme de sécurité veille à ce que le débogage USB et les autres commandes adb ne puissent être exécutés que si vous pouvez déverrouiller l'appareil et accuser réception de la boîte de dialogue.Pour plus d'informations sur la connexion à un téléphone via USB, lisez <text:a xlink:type="simple" xlink:href="https://developer.android.com/studio/run/device" text:style-name="Internet_20_link" text:visited-style-name="Visited_20_Internet_20_Link">Run Apps on a Hardware Device</text:a>.Sur certains appareils, vous devez également activer <text:a xlink:type="simple" xlink:href="https://github.com/Genymobile/scrcpy/issues/70#issuecomment-373286323" text:style-name="Internet_20_link" text:visited-style-name="Visited_20_Internet_20_Link">une option supplémentaire</text:a> pour le contrôler à l'aide du clavier et de la souris.Un <text:span text:style-name="Strong_20_Emphasis">câble</text:span> permettant de relier le smartphone a l'ordinateur.</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Mettez votre smartphone en mode adb</text:span><text:span text:style-name="Strong_20_Emphasis">Connectez votre téléphone au PC</text:span> avec un câble USB<text:span text:style-name="Strong_20_Emphasis">Sur le smartphone</text:span>, allez dans les <text:span text:style-name="Strong_20_Emphasis">Paramètres</text:span>, menu <text:span text:style-name="Strong_20_Emphasis">Système</text:span> :<draw:frame draw:style-name="mediacenter" draw:name="2" text:anchor-type="paragraph" draw:z-index="2" svg:width="5.2916666666667cm" style:rel-width="100%" svg:height="10.950458532695cm" style:rel-height="scale"><draw:image xlink:href="Pictures/8e9789f0bf776ca4f29729cebac9549b.png" xlink:type="simple" xlink:show="embed" xlink:actuate="onLoad"/></draw:frame><text:span text:style-name="Strong_20_Emphasis">Options pour les développeurs</text:span> :<draw:frame draw:style-name="mediacenter" draw:name="3" text:anchor-type="paragraph" draw:z-index="3" svg:width="5.2916666666667cm" style:rel-width="100%" svg:height="8.9551282051282cm" style:rel-height="scale"><draw:image xlink:href="Pictures/7fd055f20b6590edcb7ec4a37b5de460.png" xlink:type="simple" xlink:show="embed" xlink:actuate="onLoad"/></draw:frame><text:span text:style-name="Strong_20_Emphasis">Activez le mode debug</text:span> :<draw:frame draw:style-name="mediacenter" draw:name="4" text:anchor-type="paragraph" draw:z-index="4" svg:width="5.2916666666667cm" style:rel-width="100%" svg:height="6.405701754386cm" style:rel-height="scale"><draw:image xlink:href="Pictures/fb504696adb1f3e7fd8fbcf0aa08f61f.png" xlink:type="simple" xlink:show="embed" xlink:actuate="onLoad"/></draw:frame>Les options du développeur sont masquées par défaut. Pour les rendre visibles, allez dans <text:span text:style-name="Strong_20_Emphasis">Paramètres -&gt; À propos du téléphone</text:span> et appuyez sept fois sur <text:span text:style-name="Strong_20_Emphasis">Numéro de build</text:span>.<text:span text:style-name="Strong_20_Emphasis">Sur votre PC</text:span> (sous ubuntu) :<text:span text:style-name="Strong_20_Emphasis">Installez adb,scrcpy</text:span></text:p>
      <text:p text:style-name="Command Line Interface"><text:span text:style-name="PluginODTAutoStyle_span_3">...@...:~$ </text:span><text:span text:style-name="PluginODTAutoStyle_span_4">sudo apt install {adb,scrcpy}</text:span></text:p>
      <text:p text:style-name="Text_20_body">Vous pouvez aussi installer le snap scrcp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text:span text:style-name="Strong_20_Emphasis">Sous Windows</text:span>, téléchargez et installez l'archive pré-construite avec toutes les dépendances (y compris adb) :<text:a xlink:type="simple" xlink:href="https://github.com/Genymobile/scrcpy/releases/download/v1.17/scrcpy-win64-v1.17.zip" text:style-name="Internet_20_link" text:visited-style-name="Visited_20_Internet_20_Link">https://github.com/Genymobile/scrcpy/releases/download/v1.17/scrcpy-win64-v1.17.zip</text:a></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Configuration de la capture</text:span><text:span text:style-name="Strong_20_Emphasis">Réduire les dimensions</text:span> : pour limiter la largeur et la hauteur (par exemple 1024), </text:p>
      <text:p text:style-name="Command Line Interface"><text:span text:style-name="PluginODTAutoStyle_span_9">...@...:~ $ </text:span><text:span text:style-name="PluginODTAutoStyle_span_10">scrcpy --max-size 1024</text:span></text:p>
      <text:p text:style-name="Text_20_body">ou</text:p>
      <text:p text:style-name="Command Line Interface"><text:span text:style-name="PluginODTAutoStyle_span_11">...@...:~ $ </text:span><text:span text:style-name="PluginODTAutoStyle_span_12">scrcpy -m 1024 </text:span><text:span text:style-name="PluginODTAutoStyle_span_13"> # short version</text:span></text:p>
      <text:p text:style-name="Text_20_body">L'autre dimension est calculée pour que le rapport hauteur/largeur soit préservé. Ainsi, un appareil en 1920×1080 sera reflété en 1024×576.<text:span text:style-name="Strong_20_Emphasis">Changer de débit</text:span> : le débit par défaut est de 8 Mbps   ?  par exemple, pour le modifier à 2 Mbps :</text:p>
      <text:p text:style-name="Command Line Interface"><text:span text:style-name="PluginODTAutoStyle_span_14">...@...:~ $ </text:span><text:span text:style-name="PluginODTAutoStyle_span_15">scrcpy --bit-rate 2M</text:span></text:p>
      <text:p text:style-name="Text_20_body">ou</text:p>
      <text:p text:style-name="Command Line Interface"><text:span text:style-name="PluginODTAutoStyle_span_16">...@...:~ $ </text:span><text:span text:style-name="PluginODTAutoStyle_span_17">scrcpy -b 2M </text:span><text:span text:style-name="PluginODTAutoStyle_span_18"> # short version</text:span></text:p>
      <text:p text:style-name="Text_20_body"><text:span text:style-name="Strong_20_Emphasis">Limiter la fréquence d'images</text:span> :</text:p>
      <text:p text:style-name="Command Line Interface"><text:span text:style-name="PluginODTAutoStyle_span_19">...@...:~ $ </text:span><text:span text:style-name="PluginODTAutoStyle_span_20">scrcpy --max-fps 15</text:span></text:p>
      <text:p text:style-name="Text_20_body"><text:span text:style-name="Strong_20_Emphasis">redimensionnement</text:span> : par ex. 1224×1440 avec décalage (0,0) :</text:p>
      <text:p text:style-name="Command Line Interface"><text:span text:style-name="PluginODTAutoStyle_span_21">...@...:~ $ </text:span><text:span text:style-name="PluginODTAutoStyle_span_22">scrcpy --crop 1224:1440:0:0</text:span></text:p>
      <text:p text:style-name="Text_20_body">Si --max-size est également spécifié, le redimensionnement est appliqué après le recadrage.<text:span text:style-name="Strong_20_Emphasis">Verrouiller l'orientation de la vidéo</text:span> :<text:span text:style-name="Strong_20_Emphasis">orientation naturelle</text:span> :</text:p>
      <text:p text:style-name="Command Line Interface"><text:span text:style-name="PluginODTAutoStyle_span_23">...@...:~ $ </text:span><text:span text:style-name="PluginODTAutoStyle_span_24">scrcpy --lock-video-orientation 0</text:span></text:p>
      <text:p text:style-name="Text_20_body"><text:span text:style-name="Strong_20_Emphasis">sens antihoraire</text:span> :</text:p>
      <text:p text:style-name="Command Line Interface"><text:span text:style-name="PluginODTAutoStyle_span_25">...@...:~ $ </text:span><text:span text:style-name="PluginODTAutoStyle_span_26">scrcpy --lock-video-orientation 1</text:span></text:p>
      <text:p text:style-name="Text_20_body"><text:span text:style-name="Strong_20_Emphasis">180°</text:span> :</text:p>
      <text:p text:style-name="Command Line Interface"><text:span text:style-name="PluginODTAutoStyle_span_27">...@...:~ $ </text:span><text:span text:style-name="PluginODTAutoStyle_span_28">scrcpy --lock-video-orientation 2</text:span></text:p>
      <text:p text:style-name="Text_20_body"><text:span text:style-name="Strong_20_Emphasis">90° dans le sens horaire</text:span> :</text:p>
      <text:p text:style-name="Command Line Interface"><text:span text:style-name="PluginODTAutoStyle_span_29">...@...:~ $ </text:span><text:span text:style-name="PluginODTAutoStyle_span_30">scrcpy --lock-video-orientation 3</text:span></text:p>
      <text:p text:style-name="Text_20_body">Cela affecte l'orientation de l'enregistrement.</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vec_cable_usb_6"/><text:bookmark-start text:name="avec_cable_usb"/>Avec câble USB<text:bookmark-end text:name="__RefHeading___avec_cable_usb_6"/><text:bookmark-end text:name="avec_cable_usb"/></text:h>
      <text:p text:style-name="Text_20_body">Votre smartphone étant connecté en USB à votre pc,ouvrez un terminal sur le PC et exécutez la commande</text:p>
      <text:p text:style-name="Command Line Interface"><text:span text:style-name="PluginODTAutoStyle_span_31">...@...:~ $ </text:span><text:span text:style-name="PluginODTAutoStyle_span_32">scrcpy</text:span></text:p>
      <text:p text:style-name="Text_20_body"><draw:frame draw:style-name="mediacenter" draw:name="5" text:anchor-type="paragraph" draw:z-index="5" svg:width="5.2916666666667cm" style:rel-width="100%" svg:height="11.937898724083cm" style:rel-height="scale"><draw:image xlink:href="Pictures/f083da1035f15ce6645614f5c112d52b.png" xlink:type="simple" xlink:show="embed" xlink:actuate="onLoad"/></draw:frame>Pour afficher les nombreuses fonctionnalités :</text:p>
      <text:p text:style-name="Command Line Interface"><text:span text:style-name="PluginODTAutoStyle_span_33">...@...:~ $ </text:span><text:span text:style-name="PluginODTAutoStyle_span_34">scrcpy --help</text:span></text:p>
      <text:h text:style-name="Heading_20_3" text:outline-level="3"><text:bookmark-start text:name="__RefHeading___sans_cable_usb_7"/><text:bookmark-start text:name="sans_cable_usb"/>Sans câble USB<text:bookmark-end text:name="__RefHeading___sans_cable_usb_7"/><text:bookmark-end text:name="sans_cable_usb"/></text:h>
      <text:p text:style-name="Text_20_body"><draw:frame draw:style-name="PluginODTAutoStyle_Frame_35_text_frame" draw:name="Frame2" text:anchor-type="paragraph" svg:width="289.134pt" draw:z-index="0" svg:min-height="1cm"><draw:text-box><table:table table:style-name="PluginODTAutoStyle_Table_36"><table:table-column table:style-name="odt_auto_style_table_column_2_1"/><table:table-row><table:table-cell office:value-type="string" table:style-name="PluginODTAutoStyle_TableCell_37"><text:p text:style-name="PluginODTAutoStyle_Paragraph_38">On suppose que tout fonctionne déjà avec un câble USB.</text:p></table:table-cell></table:table-row></table:table></draw:text-box></draw:frame><draw:frame draw:style-name="media" draw:name="6" text:anchor-type="as-char" draw:z-index="6" svg:width="" svg:rel-width="100%" svg:height="0cm"><draw:image xlink:href="Pictures/f4884eb6b0bd9291893300fe292bf4b4.svg" xlink:type="simple" xlink:show="embed" xlink:actuate="onLoad"/></draw:frame> Cela ne marche pas s'il n'y a pas d'accès Wi-Fi</text:p>
      <text:p text:style-name="Text_20_body"><text:span text:style-name="Strong_20_Emphasis">Connectez votre smartphone à votre PC par un câble USB</text:span>Sur le PC, <text:span text:style-name="Strong_20_Emphasis">attribuez un port de connexion au smartphone</text:span> (ici, 5555):</text:p>
      <text:p text:style-name="Command Line Interface"><text:span text:style-name="PluginODTAutoStyle_span_39">...@...:~ $ </text:span><text:span text:style-name="PluginODTAutoStyle_span_40">adb tcpip 5555</text:span><text:line-break/><text:span text:style-name="PluginODTAutoStyle_span_41">restarting in TCP mode port: 5555</text:span></text:p>
      <text:p text:style-name="Text_20_body"><text:span text:style-name="Strong_20_Emphasis">Débranchez le câble USB.</text:span><text:span text:style-name="Strong_20_Emphasis">Récupérez l'IP de votre smartphone</text:span> :Allez dans <text:span text:style-name="Strong_20_Emphasis">Paramètres -&gt; Système</text:span> :<draw:frame draw:style-name="mediacenter" draw:name="7" text:anchor-type="paragraph" draw:z-index="7" svg:width="5.2916666666667cm" style:rel-width="100%" svg:height="10.950458532695cm" style:rel-height="scale"><draw:image xlink:href="Pictures/8e9789f0bf776ca4f29729cebac9549b.png" xlink:type="simple" xlink:show="embed" xlink:actuate="onLoad"/></draw:frame>Cliquez sur <text:span text:style-name="Strong_20_Emphasis">À propos du téléphone</text:span> :<draw:frame draw:style-name="mediacenter" draw:name="8" text:anchor-type="paragraph" draw:z-index="8" svg:width="5.2916666666667cm" style:rel-width="100%" svg:height="2.2515024038462cm" style:rel-height="scale"><draw:image xlink:href="Pictures/dc092210710e0be1a6cef280fc12ea49.png" xlink:type="simple" xlink:show="embed" xlink:actuate="onLoad"/></draw:frame>puis sur <text:span text:style-name="Strong_20_Emphasis">État</text:span> :<draw:frame draw:style-name="mediacenter" draw:name="9" text:anchor-type="paragraph" draw:z-index="9" svg:width="5.2916666666667cm" style:rel-width="100%" svg:height="9.6569744204636cm" style:rel-height="scale"><draw:image xlink:href="Pictures/4db60b871c111967311ffb86590b04b9.png" xlink:type="simple" xlink:show="embed" xlink:actuate="onLoad"/></draw:frame>et <text:span text:style-name="Strong_20_Emphasis">lisez l'adresse IP</text:span> :<draw:frame draw:style-name="mediacenter" draw:name="10" text:anchor-type="paragraph" draw:z-index="10" svg:width="5.2916666666667cm" style:rel-width="100%" svg:height="4.2358774038462cm" style:rel-height="scale"><draw:image xlink:href="Pictures/7769552b1ca114bbc9c0041b260d06aa.png" xlink:type="simple" xlink:show="embed" xlink:actuate="onLoad"/></draw:frame><text:span text:style-name="Strong_20_Emphasis">Connectez le smartphone</text:span> avec cette adresse IP :</text:p>
      <text:p text:style-name="Command Line Interface"><text:span text:style-name="PluginODTAutoStyle_span_42">...@...:~ $ </text:span><text:span text:style-name="PluginODTAutoStyle_span_43">adb connect address_ip_smartphone</text:span></text:p>
      <text:p text:style-name="Text_20_body"><draw:frame draw:style-name="media" draw:name="11" text:anchor-type="as-char" draw:z-index="11" svg:width="" svg:rel-width="100%" svg:height="0cm"><draw:image xlink:href="Pictures/f4884eb6b0bd9291893300fe292bf4b4.svg" xlink:type="simple" xlink:show="embed" xlink:actuate="onLoad"/></draw:frame> Cela ne marche pas s'il n'y a pas d'accès Wi-Fi<text:span text:style-name="Strong_20_Emphasis">Vérifiez qu'il est connecté</text:span> :</text:p>
      <text:p text:style-name="Command Line Interface"><text:span text:style-name="PluginODTAutoStyle_span_44">...@...:~$ </text:span><text:span text:style-name="PluginODTAutoStyle_span_45">adb devices</text:span><text:line-break/><text:span text:style-name="PluginODTAutoStyle_span_46">List of devices attached</text:span><text:line-break/><text:span text:style-name="PluginODTAutoStyle_span_47">device_ip_address:5555 device</text:span></text:p>
      <text:p text:style-name="Text_20_body">C'est bon, on peut utiliser scrcpy comme si on avait un câble.Pour fermer la connexion entre votre smartphone et votre pc, lancez :</text:p>
      <text:p text:style-name="Command Line Interface"><text:span text:style-name="PluginODTAutoStyle_span_48">...@...:~$ </text:span><text:span text:style-name="PluginODTAutoStyle_span_49">adb kill-server</text:span></text:p>
      <text:h text:style-name="Heading_20_3" text:outline-level="3"><text:bookmark-start text:name="__RefHeading___enregistrement_8"/><text:bookmark-start text:name="enregistrement"/>Enregistrement<text:bookmark-end text:name="__RefHeading___enregistrement_8"/><text:bookmark-end text:name="enregistrement"/></text:h>
      <text:h text:style-name="Heading_20_3" text:outline-level="3"><text:bookmark-start text:name="__RefHeading___connexion_9"/><text:bookmark-start text:name="connexion"/>Connexion<text:bookmark-end text:name="__RefHeading___connexion_9"/><text:bookmark-end text:name="connexion"/></text:h>
      <text:h text:style-name="Heading_20_3" text:outline-level="3"><text:bookmark-start text:name="__RefHeading___configuration_de_la_fenetre_10"/><text:bookmark-start text:name="configuration_de_la_fenetre"/>Configuration de la fenêtre<text:bookmark-end text:name="__RefHeading___configuration_de_la_fenetre_10"/><text:bookmark-end text:name="configuration_de_la_fenetre"/></text:h>
      <text:h text:style-name="Heading_20_3" text:outline-level="3"><text:bookmark-start text:name="__RefHeading___autres_options_de_miroir_11"/><text:bookmark-start text:name="autres_options_de_miroir"/>Autres options de miroir<text:bookmark-end text:name="__RefHeading___autres_options_de_miroir_11"/><text:bookmark-end text:name="autres_options_de_miroir"/></text:h>
      <text:h text:style-name="Heading_20_3" text:outline-level="3"><text:bookmark-start text:name="__RefHeading___controle_des_entrees_12"/><text:bookmark-start text:name="controle_des_entrees"/>Contrôle des entrées<text:bookmark-end text:name="__RefHeading___controle_des_entrees_12"/><text:bookmark-end text:name="controle_des_entrees"/></text:h>
      <text:h text:style-name="Heading_20_3" text:outline-level="3"><text:bookmark-start text:name="__RefHeading___depot_de_fichiers_13"/><text:bookmark-start text:name="depot_de_fichiers"/>Dépôt de fichiers<text:bookmark-end text:name="__RefHeading___depot_de_fichiers_13"/><text:bookmark-end text:name="depot_de_fichiers"/></text:h>
      <text:h text:style-name="Heading_20_3" text:outline-level="3"><text:bookmark-start text:name="__RefHeading___transmission_du_son_14"/><text:bookmark-start text:name="transmission_du_son"/>Transmission du son<text:bookmark-end text:name="__RefHeading___transmission_du_son_14"/><text:bookmark-end text:name="transmission_du_son"/></text:h>
      <text:h text:style-name="Heading_20_2" text:outline-level="2"><text:bookmark-start text:name="__RefHeading___raccourcis_15"/><text:bookmark-start text:name="raccourcis"/>Raccourcis<text:bookmark-end text:name="__RefHeading___raccourcis_15"/><text:bookmark-end text:name="raccourcis"/></text:h>
      <text:h text:style-name="Heading_20_2" text:outline-level="2"><text:bookmark-start text:name="__RefHeading___chemins_personnalises_16"/><text:bookmark-start text:name="chemins_personnalises"/>Chemins personnalisés<text:bookmark-end text:name="__RefHeading___chemins_personnalises_16"/><text:bookmark-end text:name="chemins_personnalises"/></text:h>
      <text:h text:style-name="Heading_20_3" text:outline-level="3"><text:bookmark-start text:name="__RefHeading___sans_cable_17"/><text:bookmark-start text:name="sans_cable"/>Sans câble<text:bookmark-end text:name="__RefHeading___sans_cable_17"/><text:bookmark-end text:name="sans_cable"/></text:h>
      <text:h text:style-name="Heading_20_3" text:outline-level="3"><text:bookmark-start text:name="__RefHeading___commandes_18"/><text:bookmark-start text:name="commandes"/>Commandes<text:bookmark-end text:name="__RefHeading___commandes_18"/><text:bookmark-end text:name="commandes"/></text:h>
      <text:p text:style-name="Command Line Interface"><text:span text:style-name="PluginODTAutoStyle_span_50">...@...:~$ </text:span><text:span text:style-name="PluginODTAutoStyle_span_51">scrcpy --always-on-top</text:span></text:p>
      <text:p text:style-name="Text_20_body">met la fenêtre au premier plan.</text:p>
      <text:p text:style-name="Command Line Interface"><text:span text:style-name="PluginODTAutoStyle_span_52">...@...:~$ </text:span><text:span text:style-name="PluginODTAutoStyle_span_53">scrcpy -n</text:span></text:p>
      <text:p text:style-name="Text_20_body"> fait un clonage de l’écran sans pouvoir contrôler le smartphone depuis l'ordinateur.</text:p>
      <text:p text:style-name="Command Line Interface"><text:span text:style-name="PluginODTAutoStyle_span_54">...@...:~$ </text:span><text:span text:style-name="PluginODTAutoStyle_span_55">scrcpy --record file.mp4</text:span></text:p>
      <text:p text:style-name="Text_20_body">enregistre l’écran du smartphone en l’affichant sur l’écran de l'ordinateur.</text:p>
      <text:p text:style-name="Command Line Interface"><text:span text:style-name="PluginODTAutoStyle_span_56">...@...:~$ </text:span><text:span text:style-name="PluginODTAutoStyle_span_57">scrcpy --record file.mp4 -N</text:span></text:p>
      <text:p text:style-name="Text_20_body">enregistre l’écran du smartphone sans l’afficher sur l’écran de l'ordinateur.</text:p>
      <text:p text:style-name="Command Line Interface"><text:span text:style-name="PluginODTAutoStyle_span_58">...@...:~$ </text:span><text:span text:style-name="PluginODTAutoStyle_span_59">scrcpy -S</text:span></text:p>
      <text:p text:style-name="Text_20_body">éteint l’écran du smartphone mais continue la diffusion sur l'ordinateur.</text:p>
      <text:p text:style-name="Command Line Interface"><text:span text:style-name="PluginODTAutoStyle_span_60">...@...:~$ </text:span><text:span text:style-name="PluginODTAutoStyle_span_61">scrcpy -t</text:span></text:p>
      <text:p text:style-name="Text_20_body">affiche un point là où le doigt est posé sur l’écran du smartphone.</text:p>
      <text:p text:style-name="Command Line Interface"><text:span text:style-name="PluginODTAutoStyle_span_62">...@...:~$ </text:span><text:span text:style-name="PluginODTAutoStyle_span_63">scrcpy --window-title Nom_De_L_a_Fenetre</text:span></text:p>
      <text:p text:style-name="Text_20_body">permet de renommer la fenêtre.Personnellement j'utilise la commande :</text:p>
      <text:p text:style-name="Command Line Interface"><text:span text:style-name="PluginODTAutoStyle_span_64">...@...:~$ </text:span><text:span text:style-name="PluginODTAutoStyle_span_65">scrcpy --window-title Honor8 -S</text:span></text:p>
      <text:h text:style-name="Heading_20_3" text:outline-level="3"><text:bookmark-start text:name="__RefHeading___raccourcis_19"/><text:bookmark-start text:name="raccourcis1"/>Raccourcis<text:bookmark-end text:name="__RefHeading___raccourcis_19"/><text:bookmark-end text:name="raccourcis1"/></text:h>
      <text:list text:style-name="List_20_1" text:continue-numbering="false">
        <text:list-item>
          <text:p text:style-name="List_20_1_Content_First"><text:span text:style-name="PluginODTAutoStyle_Text_66">  <text:span text:style-name="Plugin_Keyboard___keyboard">Ctrl</text:span>+<text:span text:style-name="Plugin_Keyboard___keyboard">H</text:span></text:span></text:p>
          <text:line-break/>
          <text:p text:style-name="List_20_1_Content"> retour menu</text:p>
          <text:list text:style-name="List_20_1">
            <text:list-item>
              <text:p text:style-name="List_20_1_Content"><text:span text:style-name="PluginODTAutoStyle_Text_67">  <text:span text:style-name="Plugin_Keyboard___keyboard">Ctrl</text:span>+<text:span text:style-name="Plugin_Keyboard___keyboard">B</text:span></text:span></text:p>
              <text:line-break/>
            </text:list-item>
          </text:list>
        </text:list-item>
        <text:list-item>
          <text:p text:style-name="List_20_1_Content"> retour en arrière</text:p>
          <text:list text:style-name="List_20_1">
            <text:list-item>
              <text:p text:style-name="List_20_1_Content"><text:span text:style-name="PluginODTAutoStyle_Text_68">  <text:span text:style-name="Plugin_Keyboard___keyboard">Ctrl</text:span>+<text:span text:style-name="Plugin_Keyboard___keyboard">S</text:span></text:span></text:p>
              <text:line-break/>
            </text:list-item>
          </text:list>
        </text:list-item>
        <text:list-item>
          <text:p text:style-name="List_20_1_Content"> va dans le multi-tache</text:p>
          <text:list text:style-name="List_20_1">
            <text:list-item>
              <text:p text:style-name="List_20_1_Content"><text:span text:style-name="PluginODTAutoStyle_Text_69">  Clic gauche</text:span></text:p>
              <text:line-break/>
            </text:list-item>
          </text:list>
        </text:list-item>
        <text:list-item>
          <text:p text:style-name="List_20_1_Content"> Allume le smartphone</text:p>
          <text:list text:style-name="List_20_1">
            <text:list-item>
              <text:p text:style-name="List_20_1_Content"><text:span text:style-name="PluginODTAutoStyle_Text_70">  <text:span text:style-name="Plugin_Keyboard___keyboard">Ctrl</text:span>+<text:span text:style-name="Plugin_Keyboard___keyboard">P</text:span></text:span></text:p>
              <text:line-break/>
            </text:list-item>
          </text:list>
        </text:list-item>
        <text:list-item>
          <text:p text:style-name="List_20_1_Content"> Allume/Éteint le smartphone.</text:p>
          <text:list text:style-name="List_20_1">
            <text:list-item>
              <text:p text:style-name="List_20_1_Content"><text:span text:style-name="PluginODTAutoStyle_Text_71">  <text:span text:style-name="Plugin_Keyboard___keyboard">Ctrl</text:span>+<text:span text:style-name="Plugin_Keyboard___keyboard">O</text:span></text:span></text:p>
              <text:line-break/>
            </text:list-item>
          </text:list>
        </text:list-item>
        <text:list-item>
          <text:p text:style-name="List_20_1_Content"> Éteint l’écran du smartphone</text:p>
          <text:list text:style-name="List_20_1">
            <text:list-item>
              <text:p text:style-name="List_20_1_Content"><text:span text:style-name="PluginODTAutoStyle_Text_72">  <text:span text:style-name="Plugin_Keyboard___keyboard">Ctrl</text:span>+<text:span text:style-name="Plugin_Keyboard___keyboard">R</text:span></text:span></text:p>
              <text:line-break/>
            </text:list-item>
          </text:list>
        </text:list-item>
        <text:list-item>
          <text:p text:style-name="List_20_1_Content"> Tourne l’écran si possible</text:p>
          <text:list text:style-name="List_20_1">
            <text:list-item>
              <text:p text:style-name="List_20_1_Content"><text:span text:style-name="PluginODTAutoStyle_Text_73">  <text:span text:style-name="Plugin_Keyboard___keyboard">Ctrl</text:span>+<text:span text:style-name="Plugin_Keyboard___keyboard">N</text:span></text:span></text:p>
              <text:line-break/>
            </text:list-item>
          </text:list>
        </text:list-item>
        <text:list-item>
          <text:p text:style-name="List_20_1_Content"> Ouvre le panel de notification</text:p>
          <text:list text:style-name="List_20_1">
            <text:list-item>
              <text:p text:style-name="List_20_1_Content"><text:span text:style-name="PluginODTAutoStyle_Text_74">  <text:span text:style-name="Plugin_Keyboard___keyboard">Ctrl</text:span>+<text:span text:style-name="Plugin_Keyboard___keyboard">Shift</text:span>+<text:span text:style-name="Plugin_Keyboard___keyboard">N</text:span></text:span></text:p>
              <text:line-break/>
            </text:list-item>
          </text:list>
        </text:list-item>
        <text:list-item>
          <text:p text:style-name="List_20_1_Content_Last"> Ferme le panel de notification</text:p>
        </text:list-item>
      </text:list>
      <text:line-break/>
      <text:h text:style-name="Heading_20_3" text:outline-level="3"><text:bookmark-start text:name="__RefHeading___faq_20"/><text:bookmark-start text:name="faq"/>FAQ<text:bookmark-end text:name="__RefHeading___faq_20"/><text:bookmark-end text:name="faq"/></text:h>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fr)</text:span> <text:a xlink:type="simple" xlink:href="https://doc.ubuntu-fr.org/scrcpy" text:style-name="Internet_20_link" text:visited-style-name="Visited_20_Internet_20_Link">https://doc.ubuntu-fr.org/scrcpy</text:a><text:span text:style-name="Strong_20_Emphasis">(fr)</text:span> <text:a xlink:type="simple" xlink:href="https://korben.info/scrcpy-un-outil-en-ligne-de-commande-pour-afficher-et-controler-un-appareil-android-depuis-son-ordinateur-linux-macos-windows.html" text:style-name="Internet_20_link" text:visited-style-name="Visited_20_Internet_20_Link">https://korben.info/scrcpy-un-outil-en-ligne-de-commande-pour-afficher-et-controler-un-appareil-android-depuis-son-ordinateur-linux-macos-windows.html</text:a><text:span text:style-name="Strong_20_Emphasis">(fr)</text:span> <text:a xlink:type="simple" xlink:href="https://linuxfr.org/users/rom1v/journaux/scrcpy-une-appli-pour-afficher-et-controler-des-devices-android" text:style-name="Internet_20_link" text:visited-style-name="Visited_20_Internet_20_Link">https://linuxfr.org/users/rom1v/journaux/scrcpy-une-appli-pour-afficher-et-controler-des-devices-android</text:a><text:span text:style-name="Strong_20_Emphasis">(en)</text:span> <text:a xlink:type="simple" xlink:href="https://github.com/Genymobile/scrcpy" text:style-name="Internet_20_link" text:visited-style-name="Visited_20_Internet_20_Link">https://github.com/Genymobile/scrcpy</text:a><text:span text:style-name="Strong_20_Emphasis">(en)</text:span> <text:a xlink:type="simple" xlink:href="https://blog.rom1v.com/2018/03/introducing-scrcpy/" text:style-name="Internet_20_link" text:visited-style-name="Visited_20_Internet_20_Link">https://blog.rom1v.com/2018/03/introducing-scrcpy/</text:a><text:span text:style-name="Strong_20_Emphasis">(en)</text:span> <text:a xlink:type="simple" xlink:href="https://www.genymotion.com/blog/open-source-project-scrcpy-now-works-wirelessly/" text:style-name="Internet_20_link" text:visited-style-name="Visited_20_Internet_20_Link">https://www.genymotion.com/blog/open-source-project-scrcpy-now-works-wirelessly/</text:a></text:p>
      <text:p text:style-name="Horizontal_20_Line"/>
      <text:p text:style-name="Text_20_body"><text:span text:style-name="Emphasis">Basé sur &lt;&lt; <text:a xlink:type="simple" xlink:href="https://doc.ubuntu-fr.org/scrcpy" text:style-name="Internet_20_link" text:visited-style-name="Visited_20_Internet_20_Link">Scrcpy</text:a> &gt;&gt; par Documentation 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d36339"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d36339"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Frame_3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7" style:family="table-cell">
      <style:table-cell-properties style:vertical-align="middle" fo:padding="0.3cm" fo:border="none"/>
    </style:style>
    <style:style style:name="PluginODTAutoStyle_Paragraph_38" style:family="paragraph">
      <style:paragraph-properties fo:padding="0.3cm"/>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df1717"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2a8b6c" fo:font-family="monospace" fo:font-style="normal" fo:font-size="9.6pt" fo:border="0pt none"/>
    </style:style>
    <style:style style:name="PluginODTAutoStyle_span_63" style:family="text">
      <style:text-properties fo:color="#df1717" fo:font-family="monospace" fo:font-style="normal" fo:font-size="9.6pt" fo:border="0pt none"/>
    </style:style>
    <style:style style:name="PluginODTAutoStyle_span_64" style:family="text">
      <style:text-properties fo:color="#2a8b6c" fo:font-family="monospace" fo:font-style="normal" fo:font-size="9.6pt" fo:border="0pt none"/>
    </style:style>
    <style:style style:name="PluginODTAutoStyle_span_65" style:family="text">
      <style:text-properties fo:color="#df1717" fo:font-family="monospace" fo:font-style="normal" fo:font-size="9.6pt"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3:45</meta:creation-date>
    <dc:creator>Generated</dc:creator>
    <dc:date>2026-09-08T13::33:45</dc:date>
    <dc:language>en-US</dc:language>
    <meta:editing-cycles>1</meta:editing-cycles>
    <meta:editing-duration>PT0S</meta:editing-duration>
    <dc:title>logiciel:android:scrcpy:start</dc:title>
  </office:meta>
</office:document-meta>
</file>